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media1.mp4" manifest:media-type="video/mp4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settings.xml" manifest:media-type="text/xml"/>
  <manifest:file-entry manifest:full-path="styles.xml" manifest:media-type="text/xml"/>
  <manifest:file-entry manifest:full-path="media/image6.png" manifest:media-type="image/png"/>
  <manifest:file-entry manifest:full-path="media/image7.png" manifest:media-type="image/png"/>
  <manifest:file-entry manifest:full-path="media/image8.png" manifest:media-type="image/png"/>
  <manifest:file-entry manifest:full-path="media/image9.png" manifest:media-type="image/png"/>
  <manifest:file-entry manifest:full-path="media/image10.png" manifest:media-type="image/png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4">
  <office:automatic-styles>
    <style:style style:family="paragraph" style:name="a1440">
      <style:paragraph-properties fo:line-height="100%" fo:text-align="left" style:tab-stop-distance="1in" fo:margin-left="0.1875in" fo:margin-right="0in" fo:text-indent="-0.18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43">
      <style:paragraph-properties fo:line-height="100%" fo:text-align="left" style:tab-stop-distance="1in" fo:margin-left="0.1875in" fo:margin-right="0in" fo:text-indent="-0.18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46">
      <style:paragraph-properties fo:line-height="100%" fo:text-align="left" style:tab-stop-distance="1in" fo:margin-left="0.1875in" fo:margin-right="0in" fo:text-indent="-0.18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2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52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2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125in" style:font-size-asian="0.125in" style:font-size-complex="0.1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49">
      <style:paragraph-properties fo:line-height="100%" fo:text-align="left" style:tab-stop-distance="1in" fo:margin-left="0.1875in" fo:margin-right="0in" fo:text-indent="-0.18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24">
      <style:graphic-properties fo:wrap-option="wrap" fo:padding-top="0.05in" fo:padding-bottom="0.05in" fo:padding-left="0.1in" fo:padding-right="0.1in" draw:textarea-vertical-align="middle" draw:textarea-horizontal-align="center" draw:fill="none" draw:stroke="dash" draw:stroke-dash="a1523" svg:stroke-width="0.02083in" svg:stroke-color="#009a44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152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2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28">
      <style:graphic-properties fo:wrap-option="wrap" fo:padding-top="0.05in" fo:padding-bottom="0.05in" fo:padding-left="0.1in" fo:padding-right="0.1in" draw:textarea-vertical-align="middle" draw:textarea-horizontal-align="center" draw:fill="none" draw:stroke="dash" draw:stroke-dash="a1527" svg:stroke-width="0.02083in" svg:stroke-color="#009a44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152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8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81">
      <style:text-properties fo:font-variant="normal" fo:text-transform="none" fo:color="#009a44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05556in" style:font-size-asian="0.05556in" style:font-size-complex="0.0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8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8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06944in" style:font-size-asian="0.06944in" style:font-size-complex="0.069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8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88">
      <style:paragraph-properties fo:line-height="100%" fo:text-align="left" style:tab-stop-distance="1in" fo:margin-left="0.2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52">
      <style:paragraph-properties fo:line-height="100%" fo:text-align="left" style:tab-stop-distance="1in" fo:margin-left="0.1875in" fo:margin-right="0in" fo:text-indent="-0.18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5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455">
      <style:text-properties fo:font-variant="normal" fo:text-transform="none" fo:color="#009a44" style:text-line-through-type="none" style:text-line-through-style="none" style:text-line-through-width="auto" style:text-line-through-color="font-color" style:text-position="0% 100%" fo:font-family="Times New Roman" style:font-family-asian="Aptos" style:font-family-complex="Times New Roman" style:font-family-generic="roman" style:font-family-generic-asian="swiss" style:font-family-generic-complex="roman" style:font-pitch="variable" style:font-pitch-asian="variable" style:font-pitch-complex="variable" fo:font-size="0.26389in" style:font-size-asian="0.26389in" style:font-size-complex="0.2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53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56">
      <style:paragraph-properties fo:line-height="115%" fo:text-align="center" style:tab-stop-distance="1in" fo:margin-left="0in" fo:margin-right="0in" fo:text-indent="0in" fo:margin-top="0in" fo:margin-bottom="0.11111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57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graphic" style:name="a1532">
      <style:graphic-properties fo:wrap-option="wrap" fo:padding-top="0.05in" fo:padding-bottom="0.05in" fo:padding-left="0.1in" fo:padding-right="0.1in" draw:textarea-vertical-align="middle" draw:textarea-horizontal-align="center" draw:fill="none" draw:stroke="dash" draw:stroke-dash="a1531" svg:stroke-width="0.02083in" svg:stroke-color="#009a44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1458">
      <style:text-properties fo:font-variant="normal" fo:text-transform="none" fo:color="#009a44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3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5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3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36">
      <style:graphic-properties fo:wrap-option="wrap" fo:padding-top="0.05in" fo:padding-bottom="0.05in" fo:padding-left="0.1in" fo:padding-right="0.1in" draw:textarea-vertical-align="middle" draw:textarea-horizontal-align="center" draw:fill="none" draw:stroke="dash" draw:stroke-dash="a1535" svg:stroke-width="0.02083in" svg:stroke-color="#009a44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153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3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06944in" style:font-size-asian="0.06944in" style:font-size-complex="0.069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91">
      <style:paragraph-properties fo:line-height="100%" fo:text-align="left" style:tab-stop-distance="1in" fo:margin-left="0.2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0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94">
      <style:paragraph-properties fo:line-height="100%" fo:text-align="left" style:tab-stop-distance="1in" fo:margin-left="0.2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09722in" style:font-size-asian="0.09722in" style:font-size-complex="0.097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0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9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5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97">
      <style:text-properties fo:font-variant="normal" fo:text-transform="none" fo:color="#009a44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506">
      <style:paragraph-properties fo:line-height="100%" fo:text-align="left" style:tab-stop-distance="1in" fo:margin-left="0.2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9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99">
      <style:text-properties fo:font-variant="normal" fo:text-transform="none" fo:color="#009a44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05556in" style:font-size-asian="0.05556in" style:font-size-complex="0.0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08333in" style:font-size-asian="0.08333in" style:font-size-complex="0.08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09">
      <style:paragraph-properties fo:line-height="100%" fo:text-align="left" style:tab-stop-distance="1in" fo:margin-left="0.2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05556in" style:font-size-asian="0.05556in" style:font-size-complex="0.0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6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63">
      <style:paragraph-properties fo:line-height="100%" fo:text-align="left" style:tab-stop-distance="1in" fo:margin-left="0.1875in" fo:margin-right="0in" fo:text-indent="-0.18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06944in" style:font-size-asian="0.06944in" style:font-size-complex="0.069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540">
      <style:graphic-properties fo:wrap-option="wrap" fo:padding-top="0.05in" fo:padding-bottom="0.05in" fo:padding-left="0.1in" fo:padding-right="0.1in" draw:textarea-vertical-align="middle" draw:textarea-horizontal-align="center" draw:fill="none" draw:stroke="dash" draw:stroke-dash="a1539" svg:stroke-width="0.02083in" svg:stroke-color="#009a44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paragraph" style:name="a1466">
      <style:paragraph-properties fo:line-height="100%" fo:text-align="left" style:tab-stop-distance="1in" fo:margin-left="0.1875in" fo:margin-right="0in" fo:text-indent="-0.18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41" style:parent-style-name="Graphics">
      <style:graphic-properties draw:fill="none" fo:clip="rect(0.00708in, 3.89941in, -0.00708in, 3.74508in)" draw:stroke="none"/>
    </style:style>
    <style:style style:family="graphic" style:name="a1542" style:parent-style-name="Graphics">
      <style:graphic-properties draw:fill="none" draw:stroke="none"/>
    </style:style>
    <style:style style:family="text" style:name="a14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543" style:parent-style-name="Graphics">
      <style:graphic-properties draw:fill="none" draw:stroke="none"/>
    </style:style>
    <style:style style:family="paragraph" style:name="a1469">
      <style:paragraph-properties fo:line-height="100%" fo:text-align="left" style:tab-stop-distance="1in" fo:margin-left="0.1875in" fo:margin-right="0in" fo:text-indent="-0.18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44" style:parent-style-name="Graphics">
      <style:graphic-properties draw:fill="none" draw:stroke="none"/>
    </style:style>
    <style:style style:family="text" style:name="a1545">
      <style:text-properties fo:font-variant="normal" fo:text-transform="none" fo:color="#009a44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4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47">
      <style:text-properties fo:font-variant="normal" fo:text-transform="none" fo:color="#009a44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22222in" style:font-size-asian="0.22222in" style:font-size-complex="0.22222in" fo:letter-spacing="0in" fo:language="en" fo:country="US" fo:font-style="italic" style:font-style-asian="italic" style:font-style-complex="italic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54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49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1434">
      <style:drawing-page-properties draw:fill="bitmap" draw:fill-image-name="a1433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435">
      <style:text-properties fo:font-variant="normal" fo:text-transform="none" fo:color="#009a44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3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05556in" style:font-size-asian="0.05556in" style:font-size-complex="0.0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512">
      <style:paragraph-properties fo:line-height="100%" fo:text-align="left" style:tab-stop-distance="1in" fo:margin-left="0.2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3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06944in" style:font-size-asian="0.06944in" style:font-size-complex="0.069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15">
      <style:paragraph-properties fo:line-height="100%" fo:text-align="left" style:tab-stop-distance="1in" fo:margin-left="0.2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18">
      <style:paragraph-properties fo:line-height="100%" fo:text-align="left" style:tab-stop-distance="1in" fo:margin-left="0.25in" fo:margin-right="0in" fo:text-indent="-0.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7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472">
      <style:text-properties fo:font-variant="normal" fo:text-transform="none" fo:color="#009a44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7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05556in" style:font-size-asian="0.05556in" style:font-size-complex="0.0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7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550" style:parent-style-name="Graphics">
      <style:graphic-properties draw:fill="none" draw:stroke="none"/>
    </style:style>
    <style:style style:family="paragraph" style:name="a147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78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text" style:name="a1479">
      <style:text-properties fo:font-variant="normal" fo:text-transform="none" fo:color="#009a44" style:text-line-through-type="none" style:text-line-through-style="none" style:text-line-through-width="auto" style:text-line-through-color="font-color" style:text-position="0% 100%" fo:font-family="Times New Roman" style:font-family-complex="Times New Roman" style:font-family-generic="roman" style:font-family-generic-complex="roman" style:font-pitch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text:list-style style:name="a1444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1875in"/>
        <style:text-properties fo:font-family="Arial" style:font-family-generic="swiss" style:font-pitch="variable" fo:font-size="100%"/>
      </text:list-level-style-bullet>
    </text:list-style>
    <text:list-style style:name="a1510">
      <text:list-level-style-number text:level="1" style:num-format="1" style:num-suffix=")" style:num-list-format-name="">
        <style:list-level-properties text:space-before="0in" text:min-label-width="0.25in"/>
        <style:text-properties fo:font-size="100%"/>
      </text:list-level-style-number>
      <text:list-level-style-number text:level="2" style:num-format="1" style:num-suffix=")" style:num-list-format-name="">
        <style:list-level-properties text:space-before="0.5in" text:min-label-width="0.25in"/>
        <style:text-properties fo:font-size="100%"/>
      </text:list-level-style-number>
      <text:list-level-style-number text:level="3" style:num-format="1" style:num-suffix=")" style:num-list-format-name="">
        <style:list-level-properties text:space-before="1in" text:min-label-width="0.25in"/>
        <style:text-properties fo:font-size="100%"/>
      </text:list-level-style-number>
      <text:list-level-style-number text:level="4" style:num-format="1" style:num-suffix=")" style:num-list-format-name="">
        <style:list-level-properties text:space-before="1.5in" text:min-label-width="0.25in"/>
        <style:text-properties fo:font-size="100%"/>
      </text:list-level-style-number>
      <text:list-level-style-number text:level="5" style:num-format="1" style:num-suffix=")" style:num-list-format-name="">
        <style:list-level-properties text:space-before="2in" text:min-label-width="0.25in"/>
        <style:text-properties fo:font-size="100%"/>
      </text:list-level-style-number>
      <text:list-level-style-number text:level="6" style:num-format="1" style:num-suffix=")" style:num-list-format-name="">
        <style:list-level-properties text:space-before="2.5in" text:min-label-width="0.25in"/>
        <style:text-properties fo:font-size="100%"/>
      </text:list-level-style-number>
      <text:list-level-style-number text:level="7" style:num-format="1" style:num-suffix=")" style:num-list-format-name="">
        <style:list-level-properties text:space-before="3in" text:min-label-width="0.25in"/>
        <style:text-properties fo:font-size="100%"/>
      </text:list-level-style-number>
      <text:list-level-style-number text:level="8" style:num-format="1" style:num-suffix=")" style:num-list-format-name="">
        <style:list-level-properties text:space-before="3.5in" text:min-label-width="0.25in"/>
        <style:text-properties fo:font-size="100%"/>
      </text:list-level-style-number>
      <text:list-level-style-number text:level="9" style:num-format="1" style:num-suffix=")" style:num-list-format-name="">
        <style:list-level-properties text:space-before="4in" text:min-label-width="0.25in"/>
        <style:text-properties fo:font-size="100%"/>
      </text:list-level-style-number>
    </text:list-style>
    <text:list-style style:name="a1450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1875in"/>
        <style:text-properties fo:font-family="Arial" style:font-family-generic="swiss" style:font-pitch="variable" fo:font-size="100%"/>
      </text:list-level-style-bullet>
    </text:list-style>
    <text:list-style style:name="a1507">
      <text:list-level-style-number text:level="1" style:num-format="1" style:num-suffix=")" style:num-list-format-name="">
        <style:list-level-properties text:space-before="0in" text:min-label-width="0.25in"/>
        <style:text-properties fo:font-size="100%"/>
      </text:list-level-style-number>
      <text:list-level-style-number text:level="2" style:num-format="1" style:num-suffix=")" style:num-list-format-name="">
        <style:list-level-properties text:space-before="0.5in" text:min-label-width="0.25in"/>
        <style:text-properties fo:font-size="100%"/>
      </text:list-level-style-number>
      <text:list-level-style-number text:level="3" style:num-format="1" style:num-suffix=")" style:num-list-format-name="">
        <style:list-level-properties text:space-before="1in" text:min-label-width="0.25in"/>
        <style:text-properties fo:font-size="100%"/>
      </text:list-level-style-number>
      <text:list-level-style-number text:level="4" style:num-format="1" style:num-suffix=")" style:num-list-format-name="">
        <style:list-level-properties text:space-before="1.5in" text:min-label-width="0.25in"/>
        <style:text-properties fo:font-size="100%"/>
      </text:list-level-style-number>
      <text:list-level-style-number text:level="5" style:num-format="1" style:num-suffix=")" style:num-list-format-name="">
        <style:list-level-properties text:space-before="2in" text:min-label-width="0.25in"/>
        <style:text-properties fo:font-size="100%"/>
      </text:list-level-style-number>
      <text:list-level-style-number text:level="6" style:num-format="1" style:num-suffix=")" style:num-list-format-name="">
        <style:list-level-properties text:space-before="2.5in" text:min-label-width="0.25in"/>
        <style:text-properties fo:font-size="100%"/>
      </text:list-level-style-number>
      <text:list-level-style-number text:level="7" style:num-format="1" style:num-suffix=")" style:num-list-format-name="">
        <style:list-level-properties text:space-before="3in" text:min-label-width="0.25in"/>
        <style:text-properties fo:font-size="100%"/>
      </text:list-level-style-number>
      <text:list-level-style-number text:level="8" style:num-format="1" style:num-suffix=")" style:num-list-format-name="">
        <style:list-level-properties text:space-before="3.5in" text:min-label-width="0.25in"/>
        <style:text-properties fo:font-size="100%"/>
      </text:list-level-style-number>
      <text:list-level-style-number text:level="9" style:num-format="1" style:num-suffix=")" style:num-list-format-name="">
        <style:list-level-properties text:space-before="4in" text:min-label-width="0.25in"/>
        <style:text-properties fo:font-size="100%"/>
      </text:list-level-style-number>
    </text:list-style>
    <text:list-style style:name="a1513">
      <text:list-level-style-number text:level="1" style:num-format="1" style:num-suffix=")" style:num-list-format-name="">
        <style:list-level-properties text:space-before="0in" text:min-label-width="0.25in"/>
        <style:text-properties fo:font-size="100%"/>
      </text:list-level-style-number>
      <text:list-level-style-number text:level="2" style:num-format="1" style:num-suffix=")" style:num-list-format-name="">
        <style:list-level-properties text:space-before="0.5in" text:min-label-width="0.25in"/>
        <style:text-properties fo:font-size="100%"/>
      </text:list-level-style-number>
      <text:list-level-style-number text:level="3" style:num-format="1" style:num-suffix=")" style:num-list-format-name="">
        <style:list-level-properties text:space-before="1in" text:min-label-width="0.25in"/>
        <style:text-properties fo:font-size="100%"/>
      </text:list-level-style-number>
      <text:list-level-style-number text:level="4" style:num-format="1" style:num-suffix=")" style:num-list-format-name="">
        <style:list-level-properties text:space-before="1.5in" text:min-label-width="0.25in"/>
        <style:text-properties fo:font-size="100%"/>
      </text:list-level-style-number>
      <text:list-level-style-number text:level="5" style:num-format="1" style:num-suffix=")" style:num-list-format-name="">
        <style:list-level-properties text:space-before="2in" text:min-label-width="0.25in"/>
        <style:text-properties fo:font-size="100%"/>
      </text:list-level-style-number>
      <text:list-level-style-number text:level="6" style:num-format="1" style:num-suffix=")" style:num-list-format-name="">
        <style:list-level-properties text:space-before="2.5in" text:min-label-width="0.25in"/>
        <style:text-properties fo:font-size="100%"/>
      </text:list-level-style-number>
      <text:list-level-style-number text:level="7" style:num-format="1" style:num-suffix=")" style:num-list-format-name="">
        <style:list-level-properties text:space-before="3in" text:min-label-width="0.25in"/>
        <style:text-properties fo:font-size="100%"/>
      </text:list-level-style-number>
      <text:list-level-style-number text:level="8" style:num-format="1" style:num-suffix=")" style:num-list-format-name="">
        <style:list-level-properties text:space-before="3.5in" text:min-label-width="0.25in"/>
        <style:text-properties fo:font-size="100%"/>
      </text:list-level-style-number>
      <text:list-level-style-number text:level="9" style:num-format="1" style:num-suffix=")" style:num-list-format-name="">
        <style:list-level-properties text:space-before="4in" text:min-label-width="0.25in"/>
        <style:text-properties fo:font-size="100%"/>
      </text:list-level-style-number>
    </text:list-style>
    <text:list-style style:name="a1453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1875in"/>
        <style:text-properties fo:font-family="Arial" style:font-family-generic="swiss" style:font-pitch="variable" fo:font-size="100%"/>
      </text:list-level-style-bullet>
    </text:list-style>
    <text:list-style style:name="a1447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1875in"/>
        <style:text-properties fo:font-family="Arial" style:font-family-generic="swiss" style:font-pitch="variable" fo:font-size="100%"/>
      </text:list-level-style-bullet>
    </text:list-style>
    <text:list-style style:name="a1516">
      <text:list-level-style-number text:level="1" style:num-format="1" style:num-suffix=")" style:num-list-format-name="">
        <style:list-level-properties text:space-before="0in" text:min-label-width="0.25in"/>
        <style:text-properties fo:font-size="100%"/>
      </text:list-level-style-number>
      <text:list-level-style-number text:level="2" style:num-format="1" style:num-suffix=")" style:num-list-format-name="">
        <style:list-level-properties text:space-before="0.5in" text:min-label-width="0.25in"/>
        <style:text-properties fo:font-size="100%"/>
      </text:list-level-style-number>
      <text:list-level-style-number text:level="3" style:num-format="1" style:num-suffix=")" style:num-list-format-name="">
        <style:list-level-properties text:space-before="1in" text:min-label-width="0.25in"/>
        <style:text-properties fo:font-size="100%"/>
      </text:list-level-style-number>
      <text:list-level-style-number text:level="4" style:num-format="1" style:num-suffix=")" style:num-list-format-name="">
        <style:list-level-properties text:space-before="1.5in" text:min-label-width="0.25in"/>
        <style:text-properties fo:font-size="100%"/>
      </text:list-level-style-number>
      <text:list-level-style-number text:level="5" style:num-format="1" style:num-suffix=")" style:num-list-format-name="">
        <style:list-level-properties text:space-before="2in" text:min-label-width="0.25in"/>
        <style:text-properties fo:font-size="100%"/>
      </text:list-level-style-number>
      <text:list-level-style-number text:level="6" style:num-format="1" style:num-suffix=")" style:num-list-format-name="">
        <style:list-level-properties text:space-before="2.5in" text:min-label-width="0.25in"/>
        <style:text-properties fo:font-size="100%"/>
      </text:list-level-style-number>
      <text:list-level-style-number text:level="7" style:num-format="1" style:num-suffix=")" style:num-list-format-name="">
        <style:list-level-properties text:space-before="3in" text:min-label-width="0.25in"/>
        <style:text-properties fo:font-size="100%"/>
      </text:list-level-style-number>
      <text:list-level-style-number text:level="8" style:num-format="1" style:num-suffix=")" style:num-list-format-name="">
        <style:list-level-properties text:space-before="3.5in" text:min-label-width="0.25in"/>
        <style:text-properties fo:font-size="100%"/>
      </text:list-level-style-number>
      <text:list-level-style-number text:level="9" style:num-format="1" style:num-suffix=")" style:num-list-format-name="">
        <style:list-level-properties text:space-before="4in" text:min-label-width="0.25in"/>
        <style:text-properties fo:font-size="100%"/>
      </text:list-level-style-number>
    </text:list-style>
    <text:list-style style:name="a1464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1875in"/>
        <style:text-properties fo:font-family="Arial" style:font-family-generic="swiss" style:font-pitch="variable" fo:font-size="100%"/>
      </text:list-level-style-bullet>
    </text:list-style>
    <text:list-style style:name="a1470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1875in"/>
        <style:text-properties fo:font-family="Arial" style:font-family-generic="swiss" style:font-pitch="variable" fo:font-size="100%"/>
      </text:list-level-style-bullet>
    </text:list-style>
    <text:list-style style:name="a1519">
      <text:list-level-style-number text:level="1" style:num-format="1" style:num-suffix=")" style:num-list-format-name="">
        <style:list-level-properties text:space-before="0in" text:min-label-width="0.25in"/>
        <style:text-properties fo:font-size="100%"/>
      </text:list-level-style-number>
      <text:list-level-style-number text:level="2" style:num-format="1" style:num-suffix=")" style:num-list-format-name="">
        <style:list-level-properties text:space-before="0.5in" text:min-label-width="0.25in"/>
        <style:text-properties fo:font-size="100%"/>
      </text:list-level-style-number>
      <text:list-level-style-number text:level="3" style:num-format="1" style:num-suffix=")" style:num-list-format-name="">
        <style:list-level-properties text:space-before="1in" text:min-label-width="0.25in"/>
        <style:text-properties fo:font-size="100%"/>
      </text:list-level-style-number>
      <text:list-level-style-number text:level="4" style:num-format="1" style:num-suffix=")" style:num-list-format-name="">
        <style:list-level-properties text:space-before="1.5in" text:min-label-width="0.25in"/>
        <style:text-properties fo:font-size="100%"/>
      </text:list-level-style-number>
      <text:list-level-style-number text:level="5" style:num-format="1" style:num-suffix=")" style:num-list-format-name="">
        <style:list-level-properties text:space-before="2in" text:min-label-width="0.25in"/>
        <style:text-properties fo:font-size="100%"/>
      </text:list-level-style-number>
      <text:list-level-style-number text:level="6" style:num-format="1" style:num-suffix=")" style:num-list-format-name="">
        <style:list-level-properties text:space-before="2.5in" text:min-label-width="0.25in"/>
        <style:text-properties fo:font-size="100%"/>
      </text:list-level-style-number>
      <text:list-level-style-number text:level="7" style:num-format="1" style:num-suffix=")" style:num-list-format-name="">
        <style:list-level-properties text:space-before="3in" text:min-label-width="0.25in"/>
        <style:text-properties fo:font-size="100%"/>
      </text:list-level-style-number>
      <text:list-level-style-number text:level="8" style:num-format="1" style:num-suffix=")" style:num-list-format-name="">
        <style:list-level-properties text:space-before="3.5in" text:min-label-width="0.25in"/>
        <style:text-properties fo:font-size="100%"/>
      </text:list-level-style-number>
      <text:list-level-style-number text:level="9" style:num-format="1" style:num-suffix=")" style:num-list-format-name="">
        <style:list-level-properties text:space-before="4in" text:min-label-width="0.25in"/>
        <style:text-properties fo:font-size="100%"/>
      </text:list-level-style-number>
    </text:list-style>
    <text:list-style style:name="a1467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1875in"/>
        <style:text-properties fo:font-family="Arial" style:font-family-generic="swiss" style:font-pitch="variable" fo:font-size="100%"/>
      </text:list-level-style-bullet>
    </text:list-style>
    <text:list-style style:name="a1492">
      <text:list-level-style-number text:level="1" style:num-format="1" style:num-suffix=")" style:num-list-format-name="">
        <style:list-level-properties text:space-before="0in" text:min-label-width="0.25in"/>
        <style:text-properties fo:font-size="100%"/>
      </text:list-level-style-number>
      <text:list-level-style-number text:level="2" style:num-format="1" style:num-suffix=")" style:num-list-format-name="">
        <style:list-level-properties text:space-before="0.5in" text:min-label-width="0.25in"/>
        <style:text-properties fo:font-size="100%"/>
      </text:list-level-style-number>
      <text:list-level-style-number text:level="3" style:num-format="1" style:num-suffix=")" style:num-list-format-name="">
        <style:list-level-properties text:space-before="1in" text:min-label-width="0.25in"/>
        <style:text-properties fo:font-size="100%"/>
      </text:list-level-style-number>
      <text:list-level-style-number text:level="4" style:num-format="1" style:num-suffix=")" style:num-list-format-name="">
        <style:list-level-properties text:space-before="1.5in" text:min-label-width="0.25in"/>
        <style:text-properties fo:font-size="100%"/>
      </text:list-level-style-number>
      <text:list-level-style-number text:level="5" style:num-format="1" style:num-suffix=")" style:num-list-format-name="">
        <style:list-level-properties text:space-before="2in" text:min-label-width="0.25in"/>
        <style:text-properties fo:font-size="100%"/>
      </text:list-level-style-number>
      <text:list-level-style-number text:level="6" style:num-format="1" style:num-suffix=")" style:num-list-format-name="">
        <style:list-level-properties text:space-before="2.5in" text:min-label-width="0.25in"/>
        <style:text-properties fo:font-size="100%"/>
      </text:list-level-style-number>
      <text:list-level-style-number text:level="7" style:num-format="1" style:num-suffix=")" style:num-list-format-name="">
        <style:list-level-properties text:space-before="3in" text:min-label-width="0.25in"/>
        <style:text-properties fo:font-size="100%"/>
      </text:list-level-style-number>
      <text:list-level-style-number text:level="8" style:num-format="1" style:num-suffix=")" style:num-list-format-name="">
        <style:list-level-properties text:space-before="3.5in" text:min-label-width="0.25in"/>
        <style:text-properties fo:font-size="100%"/>
      </text:list-level-style-number>
      <text:list-level-style-number text:level="9" style:num-format="1" style:num-suffix=")" style:num-list-format-name="">
        <style:list-level-properties text:space-before="4in" text:min-label-width="0.25in"/>
        <style:text-properties fo:font-size="100%"/>
      </text:list-level-style-number>
    </text:list-style>
    <text:list-style style:name="a1489">
      <text:list-level-style-number text:level="1" style:num-format="1" style:num-suffix=")" style:num-list-format-name="">
        <style:list-level-properties text:space-before="0in" text:min-label-width="0.25in"/>
        <style:text-properties fo:font-size="100%"/>
      </text:list-level-style-number>
      <text:list-level-style-number text:level="2" style:num-format="1" style:num-suffix=")" style:num-list-format-name="">
        <style:list-level-properties text:space-before="0.5in" text:min-label-width="0.25in"/>
        <style:text-properties fo:font-size="100%"/>
      </text:list-level-style-number>
      <text:list-level-style-number text:level="3" style:num-format="1" style:num-suffix=")" style:num-list-format-name="">
        <style:list-level-properties text:space-before="1in" text:min-label-width="0.25in"/>
        <style:text-properties fo:font-size="100%"/>
      </text:list-level-style-number>
      <text:list-level-style-number text:level="4" style:num-format="1" style:num-suffix=")" style:num-list-format-name="">
        <style:list-level-properties text:space-before="1.5in" text:min-label-width="0.25in"/>
        <style:text-properties fo:font-size="100%"/>
      </text:list-level-style-number>
      <text:list-level-style-number text:level="5" style:num-format="1" style:num-suffix=")" style:num-list-format-name="">
        <style:list-level-properties text:space-before="2in" text:min-label-width="0.25in"/>
        <style:text-properties fo:font-size="100%"/>
      </text:list-level-style-number>
      <text:list-level-style-number text:level="6" style:num-format="1" style:num-suffix=")" style:num-list-format-name="">
        <style:list-level-properties text:space-before="2.5in" text:min-label-width="0.25in"/>
        <style:text-properties fo:font-size="100%"/>
      </text:list-level-style-number>
      <text:list-level-style-number text:level="7" style:num-format="1" style:num-suffix=")" style:num-list-format-name="">
        <style:list-level-properties text:space-before="3in" text:min-label-width="0.25in"/>
        <style:text-properties fo:font-size="100%"/>
      </text:list-level-style-number>
      <text:list-level-style-number text:level="8" style:num-format="1" style:num-suffix=")" style:num-list-format-name="">
        <style:list-level-properties text:space-before="3.5in" text:min-label-width="0.25in"/>
        <style:text-properties fo:font-size="100%"/>
      </text:list-level-style-number>
      <text:list-level-style-number text:level="9" style:num-format="1" style:num-suffix=")" style:num-list-format-name="">
        <style:list-level-properties text:space-before="4in" text:min-label-width="0.25in"/>
        <style:text-properties fo:font-size="100%"/>
      </text:list-level-style-number>
    </text:list-style>
    <text:list-style style:name="a1495">
      <text:list-level-style-number text:level="1" style:num-format="1" style:num-suffix=")" style:num-list-format-name="">
        <style:list-level-properties text:space-before="0in" text:min-label-width="0.25in"/>
        <style:text-properties fo:font-size="100%"/>
      </text:list-level-style-number>
      <text:list-level-style-number text:level="2" style:num-format="1" style:num-suffix=")" style:num-list-format-name="">
        <style:list-level-properties text:space-before="0.5in" text:min-label-width="0.25in"/>
        <style:text-properties fo:font-size="100%"/>
      </text:list-level-style-number>
      <text:list-level-style-number text:level="3" style:num-format="1" style:num-suffix=")" style:num-list-format-name="">
        <style:list-level-properties text:space-before="1in" text:min-label-width="0.25in"/>
        <style:text-properties fo:font-size="100%"/>
      </text:list-level-style-number>
      <text:list-level-style-number text:level="4" style:num-format="1" style:num-suffix=")" style:num-list-format-name="">
        <style:list-level-properties text:space-before="1.5in" text:min-label-width="0.25in"/>
        <style:text-properties fo:font-size="100%"/>
      </text:list-level-style-number>
      <text:list-level-style-number text:level="5" style:num-format="1" style:num-suffix=")" style:num-list-format-name="">
        <style:list-level-properties text:space-before="2in" text:min-label-width="0.25in"/>
        <style:text-properties fo:font-size="100%"/>
      </text:list-level-style-number>
      <text:list-level-style-number text:level="6" style:num-format="1" style:num-suffix=")" style:num-list-format-name="">
        <style:list-level-properties text:space-before="2.5in" text:min-label-width="0.25in"/>
        <style:text-properties fo:font-size="100%"/>
      </text:list-level-style-number>
      <text:list-level-style-number text:level="7" style:num-format="1" style:num-suffix=")" style:num-list-format-name="">
        <style:list-level-properties text:space-before="3in" text:min-label-width="0.25in"/>
        <style:text-properties fo:font-size="100%"/>
      </text:list-level-style-number>
      <text:list-level-style-number text:level="8" style:num-format="1" style:num-suffix=")" style:num-list-format-name="">
        <style:list-level-properties text:space-before="3.5in" text:min-label-width="0.25in"/>
        <style:text-properties fo:font-size="100%"/>
      </text:list-level-style-number>
      <text:list-level-style-number text:level="9" style:num-format="1" style:num-suffix=")" style:num-list-format-name="">
        <style:list-level-properties text:space-before="4in" text:min-label-width="0.25in"/>
        <style:text-properties fo:font-size="100%"/>
      </text:list-level-style-number>
    </text:list-style>
    <text:list-style style:name="a1441">
      <text:list-level-style-bullet text:level="1" text:bullet-char="•">
        <style:list-level-properties text:space-before="0in" text:min-label-width="0.18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18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18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18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18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18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18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18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1875in"/>
        <style:text-properties fo:font-family="Arial" style:font-family-generic="swiss" style:font-pitch="variable" fo:font-size="100%"/>
      </text:list-level-style-bullet>
    </text:list-style>
  </office:automatic-styles>
  <office:body>
    <office:presentation>
      <draw:page draw:name="Slide1" draw:style-name="a1434" draw:master-page-name="Master1-Layout1-title-Title-Slide" presentation:presentation-page-layout-name="Master1-PPL1" draw:id="Slide-256">
        <draw:frame draw:id="id175" draw:style-name="a1454" draw:name="TextBox 4" svg:x="0.27669in" svg:y="1.4307in" svg:width="4.02609in" svg:height="2.91149in">
          <draw:text-box>
            <text:p text:style-name="a1436" text:class-names="" text:cond-style-name=""><text:span text:style-name="a1435" text:class-names="">Need / Problem</text:span></text:p>
            <text:p text:style-name="a1438" text:class-names="" text:cond-style-name=""><text:span text:style-name="a1437" text:class-names=""/></text:p>
            <text:list text:style-name="a1441">
              <text:list-item>
                <text:p text:style-name="a1440" text:class-names="" text:cond-style-name=""><text:span text:style-name="a1439" text:class-names="">Current Mars landing systems rely on pre-defined control logic with limited ability to adapt to uncertain atmospheric conditions.</text:span></text:p>
              </text:list-item>
            </text:list>
            <text:list text:style-name="a1444">
              <text:list-item>
                <text:p text:style-name="a1443" text:class-names="" text:cond-style-name=""><text:span text:style-name="a1442" text:class-names=""/></text:p>
              </text:list-item>
            </text:list>
            <text:list text:style-name="a1447">
              <text:list-item>
                <text:p text:style-name="a1446" text:class-names="" text:cond-style-name=""><text:span text:style-name="a1445" text:class-names="">Autonomous decision-making is required during descent due to communication delays and the strong ties between vehicle attitude, drag, and thermal behavior.</text:span></text:p>
              </text:list-item>
            </text:list>
            <text:list text:style-name="a1450">
              <text:list-item>
                <text:p text:style-name="a1449" text:class-names="" text:cond-style-name=""><text:span text:style-name="a1448" text:class-names=""/></text:p>
              </text:list-item>
            </text:list>
            <text:list text:style-name="a1453">
              <text:list-item>
                <text:p text:style-name="a1452" text:class-names="" text:cond-style-name=""><text:span text:style-name="a1451" text:class-names="">This project addresses this challenge by developing a physics-based Mars descent python simulation that enables reinforcement learning based<text:line-break/>control of lander descent.</text:span></text:p>
              </text:list-item>
            </text:list>
          </draw:text-box>
          <svg:title/>
          <svg:desc/>
        </draw:frame>
        <draw:frame draw:id="id176" draw:style-name="a1457" draw:name="TextBox 6" svg:x="0in" svg:y="0.85741in" svg:width="13.32986in" svg:height="0.43925in">
          <draw:text-box>
            <text:p text:style-name="a1456" text:class-names="" text:cond-style-name=""><text:span text:style-name="a1455" text:class-names="">Reinforcement Learning Oriented Descent Modeling for a Mars Lander Using Physics-Based Simulation</text:span></text:p>
          </draw:text-box>
          <svg:title/>
          <svg:desc/>
        </draw:frame>
        <draw:frame draw:id="id177" draw:style-name="a1471" draw:name="TextBox 8" svg:x="0.26845in" svg:y="4.54481in" svg:width="3.88155in" svg:height="2.30563in">
          <draw:text-box>
            <text:p text:style-name="a1459" text:class-names="" text:cond-style-name=""><text:span text:style-name="a1458" text:class-names="">Concept</text:span></text:p>
            <text:p text:style-name="a1461" text:class-names="" text:cond-style-name=""><text:span text:style-name="a1460" text:class-names=""/></text:p>
            <text:list text:style-name="a1464">
              <text:list-item>
                <text:p text:style-name="a1463" text:class-names="" text:cond-style-name=""><text:span text:style-name="a1462" text:class-names="">High-fidelity aerodynamic and thermal behavior is first characterized using computational fluid dynamics at selective hypersonic descent conditions.</text:span></text:p>
              </text:list-item>
            </text:list>
            <text:list text:style-name="a1467">
              <text:list-item>
                <text:p text:style-name="a1466" text:class-names="" text:cond-style-name=""><text:span text:style-name="a1465" text:class-names=""/></text:p>
              </text:list-item>
            </text:list>
            <text:list text:style-name="a1470">
              <text:list-item>
                <text:p text:style-name="a1469" text:class-names="" text:cond-style-name=""><text:span text:style-name="a1468" text:class-names="">These physics-based results are embedded in a fast, <text:s text:c="1"/>Python-based descent simulation. Reinforcement learning is first trained within this simulation and is then used to control lander attitude and thrust during descent.</text:span></text:p>
              </text:list-item>
            </text:list>
          </draw:text-box>
          <svg:title/>
          <svg:desc/>
        </draw:frame>
        <draw:frame draw:id="id178" draw:style-name="a1478" draw:name="TextBox 9" svg:x="4.52244in" svg:y="1.43338in" svg:width="4.33172in" svg:height="1.61563in">
          <draw:text-box>
            <text:p text:style-name="a1473" text:class-names="" text:cond-style-name=""><text:span text:style-name="a1472" text:class-names="">Apparatus / Facility</text:span></text:p>
            <text:p text:style-name="a1475" text:class-names="" text:cond-style-name=""><text:span text:style-name="a1474" text:class-names=""/></text:p>
            <text:p text:style-name="a1477" text:class-names="" text:cond-style-name=""><text:span text:style-name="a1476" text:class-names="">An axisymmetric blunt-body Mars lander geometry is modeled using Autodesk inventor design tool. Aerodynamic and thermal simulations are performed using ANSYS Fluent at selected descent conditions. A physics-based descent simulation and reinforcement learning framework are implemented in Python.</text:span></text:p>
          </draw:text-box>
          <svg:title/>
          <svg:desc/>
        </draw:frame>
        <draw:frame draw:id="id179" draw:style-name="a1496" draw:name="TextBox 10" svg:x="9.16271in" svg:y="1.44655in" svg:width="3.99749in" svg:height="2.79368in">
          <draw:text-box>
            <text:p text:style-name="a1480" text:class-names="" text:cond-style-name=""><text:span text:style-name="a1479" text:class-names="">Objectives</text:span></text:p>
            <text:p text:style-name="a1482" text:class-names="" text:cond-style-name=""><text:span text:style-name="a1481" text:class-names=""/></text:p>
            <text:p text:style-name="a1484" text:class-names="" text:cond-style-name=""><text:span text:style-name="a1483" text:class-names="">Multi-phase simulation and modeling effort focused on hypersonic Mars lander descent using a physics-based Python framework and reinforcement learning.<text:s text:c="1"/></text:span></text:p>
            <text:p text:style-name="a1486" text:class-names="" text:cond-style-name=""><text:span text:style-name="a1485" text:class-names=""/></text:p>
            <text:list text:style-name="a1489">
              <text:list-item>
                <text:p text:style-name="a1488" text:class-names="" text:cond-style-name=""><text:span text:style-name="a1487" text:class-names="">Design an axisymmetric blunt-body lander geometry and perform CFD simulations to characterize aerodynamic drag and thermal behavior across representative hypersonic descent conditions.</text:span></text:p>
              </text:list-item>
            </text:list>
            <text:list text:style-name="a1492">
              <text:list-item>
                <text:p text:style-name="a1491" text:class-names="" text:cond-style-name=""><text:span text:style-name="a1490" text:class-names=""/></text:p>
              </text:list-item>
            </text:list>
            <text:list text:style-name="a1495">
              <text:list-item>
                <text:p text:style-name="a1494" text:class-names="" text:cond-style-name=""><text:span text:style-name="a1493" text:class-names="">Integrate CFD-derived aerodynamic and thermal data into a physics-based Python descent simulation and train a reinforcement learning controller to regulate lander attitude and thrust during descent.</text:span></text:p>
              </text:list-item>
            </text:list>
          </draw:text-box>
          <svg:title/>
          <svg:desc/>
        </draw:frame>
        <draw:frame draw:id="id180" draw:style-name="a1520" draw:name="TextBox 16" svg:x="9.17326in" svg:y="4.50059in" svg:width="3.98693in" svg:height="2.52441in">
          <draw:text-box>
            <text:p text:style-name="a1498" text:class-names="" text:cond-style-name=""><text:span text:style-name="a1497" text:class-names="">Current Status</text:span></text:p>
            <text:p text:style-name="a1500" text:class-names="" text:cond-style-name=""><text:span text:style-name="a1499" text:class-names=""/></text:p>
            <text:p text:style-name="a1502" text:class-names="" text:cond-style-name=""><text:span text:style-name="a1501" text:class-names="">Project is currently in the modeling and simulation development phase.</text:span></text:p>
            <text:p text:style-name="a1504" text:class-names="" text:cond-style-name=""><text:span text:style-name="a1503" text:class-names=""/></text:p>
            <text:list text:style-name="a1507">
              <text:list-item>
                <text:p text:style-name="a1506" text:class-names="" text:cond-style-name=""><text:span text:style-name="a1505" text:class-names="">Lander geometry finalized and aerodynamic CFD simulations completed.</text:span></text:p>
              </text:list-item>
            </text:list>
            <text:list text:style-name="a1510">
              <text:list-item>
                <text:p text:style-name="a1509" text:class-names="" text:cond-style-name=""><text:span text:style-name="a1508" text:class-names=""/></text:p>
              </text:list-item>
            </text:list>
            <text:list text:style-name="a1513">
              <text:list-item>
                <text:p text:style-name="a1512" text:class-names="" text:cond-style-name=""><text:span text:style-name="a1511" text:class-names="">Thermal modeling underway to characterize heat-shield behavior during hypersonic descent.</text:span></text:p>
              </text:list-item>
            </text:list>
            <text:list text:style-name="a1516">
              <text:list-item>
                <text:p text:style-name="a1515" text:class-names="" text:cond-style-name=""><text:span text:style-name="a1514" text:class-names=""/></text:p>
              </text:list-item>
            </text:list>
            <text:list text:style-name="a1519">
              <text:list-item>
                <text:p text:style-name="a1518" text:class-names="" text:cond-style-name=""><text:span text:style-name="a1517" text:class-names="">Physics-based Python descent simulation will be implemented, and the reinforcement learning controller will be trained for descent control.</text:span></text:p>
              </text:list-item>
            </text:list>
          </draw:text-box>
          <svg:title/>
          <svg:desc/>
        </draw:frame>
        <draw:custom-shape svg:x="0.26111in" svg:y="1.38056in" svg:width="4.00833in" svg:height="3.01163in" draw:id="id181" draw:style-name="a1524" draw:name="Rectangle: Rounded Corners 20">
          <svg:title/>
          <svg:desc/>
          <text:p text:style-name="a1522" text:class-names="" text:cond-style-name=""><text:span text:style-name="a1521" text:class-names=""/></text:p>
          <draw:enhanced-geometry xmlns:dr3d="urn:oasis:names:tc:opendocument:xmlns:dr3d:1.0" draw:path-stretchpoint-x="21600" draw:path-stretchpoint-y="21600" draw:type="non-primitive" svg:viewBox="0 0 21600 21600" draw:enhanced-path="M ?f17 ?f11 A ?f133 ?f134 ?f135 ?f136 ?f17 ?f11 ?f130 ?f132  W ?f137 ?f138 ?f139 ?f140 ?f17 ?f11 ?f130 ?f132 L ?f11 ?f45 A ?f180 ?f181 ?f182 ?f183 ?f11 ?f45 ?f177 ?f179  W ?f184 ?f185 ?f186 ?f187 ?f11 ?f45 ?f177 ?f179 L ?f46 ?f27 A ?f227 ?f228 ?f229 ?f230 ?f46 ?f27 ?f224 ?f226  W ?f231 ?f232 ?f233 ?f234 ?f46 ?f27 ?f224 ?f226 L ?f26 ?f17 A ?f274 ?f275 ?f276 ?f277 ?f26 ?f17 ?f271 ?f273  W ?f278 ?f279 ?f280 ?f281 ?f26 ?f17 ?f271 ?f273 Z N" draw:text-areas="?f91 ?f91 ?f92 ?f93" draw:modifiers="0">
            <draw:equation draw:name="f0" draw:formula="16200000"/>
            <draw:equation draw:name="f1" draw:formula="10800000"/>
            <draw:equation draw:name="f2" draw:formula="5400000"/>
            <draw:equation draw:name="f3" draw:formula="left"/>
            <draw:equation draw:name="f4" draw:formula="right"/>
            <draw:equation draw:name="f5" draw:formula="top"/>
            <draw:equation draw:name="f6" draw:formula="bottom"/>
            <draw:equation draw:name="f7" draw:formula="?f6 - ?f5"/>
            <draw:equation draw:name="f8" draw:formula="?f4 - ?f3"/>
            <draw:equation draw:name="f9" draw:formula="min(?f8, ?f7)"/>
            <draw:equation draw:name="f10" draw:formula="5419351 / 1725033"/>
            <draw:equation draw:name="f11" draw:formula="0"/>
            <draw:equation draw:name="f12" draw:formula="45"/>
            <draw:equation draw:name="f13" draw:formula="1837"/>
            <draw:equation draw:name="f14" draw:formula="?f10 / 180"/>
            <draw:equation draw:name="f15" draw:formula="0 - ?f2"/>
            <draw:equation draw:name="f16" draw:formula="?f12 * ?f14"/>
            <draw:equation draw:name="f17" draw:formula="?f11 + ?f13"/>
            <draw:equation draw:name="f18" draw:formula="?f8 / 21600"/>
            <draw:equation draw:name="f19" draw:formula="?f7 / 21600"/>
            <draw:equation draw:name="f20" draw:formula="21600 * ?f8"/>
            <draw:equation draw:name="f21" draw:formula="21600 * ?f7"/>
            <draw:equation draw:name="f22" draw:formula="0 - ?f16"/>
            <draw:equation draw:name="f23" draw:formula="?f11 - ?f17"/>
            <draw:equation draw:name="f24" draw:formula="?f17 - ?f11"/>
            <draw:equation draw:name="f25" draw:formula="min(?f19, ?f18)"/>
            <draw:equation draw:name="f26" draw:formula="?f20 / ?f9"/>
            <draw:equation draw:name="f27" draw:formula="?f21 / ?f9"/>
            <draw:equation draw:name="f28" draw:formula="?f22 * ?f1"/>
            <draw:equation draw:name="f29" draw:formula="abs(?f23)"/>
            <draw:equation draw:name="f30" draw:formula="abs(?f24)"/>
            <draw:equation draw:name="f31" draw:formula="if(?f23, ?f15, ?f2)"/>
            <draw:equation draw:name="f32" draw:formula="if(?f23, ?f2, ?f15)"/>
            <draw:equation draw:name="f33" draw:formula="if(?f23, ?f0, ?f2)"/>
            <draw:equation draw:name="f34" draw:formula="if(?f23, ?f2, ?f0)"/>
            <draw:equation draw:name="f35" draw:formula="if(?f24, ?f15, ?f2)"/>
            <draw:equation draw:name="f36" draw:formula="if(?f24, ?f2, ?f15)"/>
            <draw:equation draw:name="f37" draw:formula="if(?f23, 0, ?f1)"/>
            <draw:equation draw:name="f38" draw:formula="if(?f23, ?f1, 0)"/>
            <draw:equation draw:name="f39" draw:formula="?f28 / ?f10"/>
            <draw:equation draw:name="f40" draw:formula="if(?f23, ?f34, ?f33)"/>
            <draw:equation draw:name="f41" draw:formula="if(?f23, ?f33, ?f34)"/>
            <draw:equation draw:name="f42" draw:formula="if(?f24, ?f32, ?f31)"/>
            <draw:equation draw:name="f43" draw:formula="?f29 * ?f25"/>
            <draw:equation draw:name="f44" draw:formula="?f30 * ?f25"/>
            <draw:equation draw:name="f45" draw:formula="?f27 - ?f13"/>
            <draw:equation draw:name="f46" draw:formula="?f26 - ?f13"/>
            <draw:equation draw:name="f47" draw:formula="?f39 - ?f2"/>
            <draw:equation draw:name="f48" draw:formula="if(?f24, ?f41, ?f40)"/>
            <draw:equation draw:name="f49" draw:formula="?f27 - ?f45"/>
            <draw:equation draw:name="f50" draw:formula="?f26 - ?f46"/>
            <draw:equation draw:name="f51" draw:formula="?f45 - ?f27"/>
            <draw:equation draw:name="f52" draw:formula="?f46 - ?f26"/>
            <draw:equation draw:name="f53" draw:formula="abs(?f49)"/>
            <draw:equation draw:name="f54" draw:formula="if(?f49, 0, ?f1)"/>
            <draw:equation draw:name="f55" draw:formula="if(?f49, ?f1, 0)"/>
            <draw:equation draw:name="f56" draw:formula="if(?f49, ?f35, ?f36)"/>
            <draw:equation draw:name="f57" draw:formula="abs(?f50)"/>
            <draw:equation draw:name="f58" draw:formula="abs(?f51)"/>
            <draw:equation draw:name="f59" draw:formula="if(?f50, ?f15, ?f2)"/>
            <draw:equation draw:name="f60" draw:formula="if(?f50, ?f2, ?f15)"/>
            <draw:equation draw:name="f61" draw:formula="if(?f50, ?f0, ?f2)"/>
            <draw:equation draw:name="f62" draw:formula="if(?f50, ?f2, ?f0)"/>
            <draw:equation draw:name="f63" draw:formula="abs(?f52)"/>
            <draw:equation draw:name="f64" draw:formula="if(?f52, ?f15, ?f2)"/>
            <draw:equation draw:name="f65" draw:formula="if(?f52, ?f2, ?f15)"/>
            <draw:equation draw:name="f66" draw:formula="if(?f52, ?f38, ?f37)"/>
            <draw:equation draw:name="f67" draw:formula="if(?f52, ?f37, ?f38)"/>
            <draw:equation draw:name="f68" draw:formula="if(?f24, ?f55, ?f54)"/>
            <draw:equation draw:name="f69" draw:formula="if(?f24, ?f54, ?f55)"/>
            <draw:equation draw:name="f70" draw:formula="if(?f50, ?f62, ?f61)"/>
            <draw:equation draw:name="f71" draw:formula="if(?f50, ?f61, ?f62)"/>
            <draw:equation draw:name="f72" draw:formula="if(?f51, ?f60, ?f59)"/>
            <draw:equation draw:name="f73" draw:formula="if(?f23, ?f66, ?f67)"/>
            <draw:equation draw:name="f74" draw:formula="if(?f23, ?f64, ?f65)"/>
            <draw:equation draw:name="f75" draw:formula="?f53 * ?f25"/>
            <draw:equation draw:name="f76" draw:formula="?f57 * ?f25"/>
            <draw:equation draw:name="f77" draw:formula="?f58 * ?f25"/>
            <draw:equation draw:name="f78" draw:formula="?f63 * ?f25"/>
            <draw:equation draw:name="f79" draw:formula="if(?f49, ?f68, ?f69)"/>
            <draw:equation draw:name="f80" draw:formula="if(?f51, ?f71, ?f70)"/>
            <draw:equation draw:name="f81" draw:formula="?f47 + ?f2"/>
            <draw:equation draw:name="f82" draw:formula="?f81 * ?f10 / ?f1"/>
            <draw:equation draw:name="f83" draw:formula="0 - ?f82"/>
            <draw:equation draw:name="f84" draw:formula="sin(?f83)"/>
            <draw:equation draw:name="f85" draw:formula="0 - ?f84"/>
            <draw:equation draw:name="f86" draw:formula="?f85"/>
            <draw:equation draw:name="f87" draw:formula="0 - ?f86"/>
            <draw:equation draw:name="f88" draw:formula="?f13 * ?f87"/>
            <draw:equation draw:name="f89" draw:formula="?f88 * 3163"/>
            <draw:equation draw:name="f90" draw:formula="?f89 / 7636"/>
            <draw:equation draw:name="f91" draw:formula="?f11 + ?f90"/>
            <draw:equation draw:name="f92" draw:formula="?f26 - ?f90"/>
            <draw:equation draw:name="f93" draw:formula="?f27 - ?f90"/>
            <draw:equation draw:name="f94" draw:formula="21550000 - ?f42"/>
            <draw:equation draw:name="f95" draw:formula="if(?f94, ?f42, 21550000)"/>
            <draw:equation draw:name="f96" draw:formula="-21550000 - ?f95"/>
            <draw:equation draw:name="f97" draw:formula="if(?f96, -21550000, ?f95)"/>
            <draw:equation draw:name="f98" draw:formula="?f48 + ?f97"/>
            <draw:equation draw:name="f99" draw:formula="?f48 + ?f2"/>
            <draw:equation draw:name="f100" draw:formula="?f99 * ?f10 / ?f1"/>
            <draw:equation draw:name="f101" draw:formula="0 - ?f100"/>
            <draw:equation draw:name="f102" draw:formula="cos(?f101)"/>
            <draw:equation draw:name="f103" draw:formula="0 - ?f102"/>
            <draw:equation draw:name="f104" draw:formula="?f103 * ?f43"/>
            <draw:equation draw:name="f105" draw:formula="sin(?f101)"/>
            <draw:equation draw:name="f106" draw:formula="0 - ?f105"/>
            <draw:equation draw:name="f107" draw:formula="?f106 * ?f44"/>
            <draw:equation draw:name="f108" draw:formula="sqrt(?f104 * ?f104 + ?f107 * ?f107 + 0 * 0)"/>
            <draw:equation draw:name="f109" draw:formula="?f43 * ?f44 / ?f108"/>
            <draw:equation draw:name="f110" draw:formula="?f106 * ?f109"/>
            <draw:equation draw:name="f111" draw:formula="?f17 - ?f110"/>
            <draw:equation draw:name="f112" draw:formula="?f103 * ?f109"/>
            <draw:equation draw:name="f113" draw:formula="?f11 - ?f112"/>
            <draw:equation draw:name="f114" draw:formula="?f111 - ?f43"/>
            <draw:equation draw:name="f115" draw:formula="?f113 - ?f44"/>
            <draw:equation draw:name="f116" draw:formula="?f111 + ?f43"/>
            <draw:equation draw:name="f117" draw:formula="?f113 + ?f44"/>
            <draw:equation draw:name="f118" draw:formula="?f98 + ?f2"/>
            <draw:equation draw:name="f119" draw:formula="?f118 * ?f10 / ?f1"/>
            <draw:equation draw:name="f120" draw:formula="0 - ?f119"/>
            <draw:equation draw:name="f121" draw:formula="cos(?f120)"/>
            <draw:equation draw:name="f122" draw:formula="0 - ?f121"/>
            <draw:equation draw:name="f123" draw:formula="?f122 * ?f43"/>
            <draw:equation draw:name="f124" draw:formula="sin(?f120)"/>
            <draw:equation draw:name="f125" draw:formula="0 - ?f124"/>
            <draw:equation draw:name="f126" draw:formula="?f125 * ?f44"/>
            <draw:equation draw:name="f127" draw:formula="sqrt(?f123 * ?f123 + ?f126 * ?f126 + 0 * 0)"/>
            <draw:equation draw:name="f128" draw:formula="?f43 * ?f44 / ?f127"/>
            <draw:equation draw:name="f129" draw:formula="?f125 * ?f128"/>
            <draw:equation draw:name="f130" draw:formula="?f111 + ?f129"/>
            <draw:equation draw:name="f131" draw:formula="?f122 * ?f128"/>
            <draw:equation draw:name="f132" draw:formula="?f113 + ?f131"/>
            <draw:equation draw:name="f133" draw:formula="if(?f97, ?f17, ?f114)"/>
            <draw:equation draw:name="f134" draw:formula="if(?f97, ?f11, ?f115)"/>
            <draw:equation draw:name="f135" draw:formula="if(?f97, ?f17, ?f116)"/>
            <draw:equation draw:name="f136" draw:formula="if(?f97, ?f11, ?f117)"/>
            <draw:equation draw:name="f137" draw:formula="if(?f97, ?f114, ?f130)"/>
            <draw:equation draw:name="f138" draw:formula="if(?f97, ?f115, ?f132)"/>
            <draw:equation draw:name="f139" draw:formula="if(?f97, ?f116, ?f130)"/>
            <draw:equation draw:name="f140" draw:formula="if(?f97, ?f117, ?f132)"/>
            <draw:equation draw:name="f141" draw:formula="21550000 - ?f56"/>
            <draw:equation draw:name="f142" draw:formula="if(?f141, ?f56, 21550000)"/>
            <draw:equation draw:name="f143" draw:formula="-21550000 - ?f142"/>
            <draw:equation draw:name="f144" draw:formula="if(?f143, -21550000, ?f142)"/>
            <draw:equation draw:name="f145" draw:formula="?f79 + ?f144"/>
            <draw:equation draw:name="f146" draw:formula="?f79 + ?f2"/>
            <draw:equation draw:name="f147" draw:formula="?f146 * ?f10 / ?f1"/>
            <draw:equation draw:name="f148" draw:formula="0 - ?f147"/>
            <draw:equation draw:name="f149" draw:formula="cos(?f148)"/>
            <draw:equation draw:name="f150" draw:formula="0 - ?f149"/>
            <draw:equation draw:name="f151" draw:formula="?f150 * ?f44"/>
            <draw:equation draw:name="f152" draw:formula="sin(?f148)"/>
            <draw:equation draw:name="f153" draw:formula="0 - ?f152"/>
            <draw:equation draw:name="f154" draw:formula="?f153 * ?f75"/>
            <draw:equation draw:name="f155" draw:formula="sqrt(?f151 * ?f151 + ?f154 * ?f154 + 0 * 0)"/>
            <draw:equation draw:name="f156" draw:formula="?f44 * ?f75 / ?f155"/>
            <draw:equation draw:name="f157" draw:formula="?f153 * ?f156"/>
            <draw:equation draw:name="f158" draw:formula="?f11 - ?f157"/>
            <draw:equation draw:name="f159" draw:formula="?f150 * ?f156"/>
            <draw:equation draw:name="f160" draw:formula="?f45 - ?f159"/>
            <draw:equation draw:name="f161" draw:formula="?f158 - ?f44"/>
            <draw:equation draw:name="f162" draw:formula="?f160 - ?f75"/>
            <draw:equation draw:name="f163" draw:formula="?f158 + ?f44"/>
            <draw:equation draw:name="f164" draw:formula="?f160 + ?f75"/>
            <draw:equation draw:name="f165" draw:formula="?f145 + ?f2"/>
            <draw:equation draw:name="f166" draw:formula="?f165 * ?f10 / ?f1"/>
            <draw:equation draw:name="f167" draw:formula="0 - ?f166"/>
            <draw:equation draw:name="f168" draw:formula="cos(?f167)"/>
            <draw:equation draw:name="f169" draw:formula="0 - ?f168"/>
            <draw:equation draw:name="f170" draw:formula="?f169 * ?f44"/>
            <draw:equation draw:name="f171" draw:formula="sin(?f167)"/>
            <draw:equation draw:name="f172" draw:formula="0 - ?f171"/>
            <draw:equation draw:name="f173" draw:formula="?f172 * ?f75"/>
            <draw:equation draw:name="f174" draw:formula="sqrt(?f170 * ?f170 + ?f173 * ?f173 + 0 * 0)"/>
            <draw:equation draw:name="f175" draw:formula="?f44 * ?f75 / ?f174"/>
            <draw:equation draw:name="f176" draw:formula="?f172 * ?f175"/>
            <draw:equation draw:name="f177" draw:formula="?f158 + ?f176"/>
            <draw:equation draw:name="f178" draw:formula="?f169 * ?f175"/>
            <draw:equation draw:name="f179" draw:formula="?f160 + ?f178"/>
            <draw:equation draw:name="f180" draw:formula="if(?f144, ?f11, ?f161)"/>
            <draw:equation draw:name="f181" draw:formula="if(?f144, ?f45, ?f162)"/>
            <draw:equation draw:name="f182" draw:formula="if(?f144, ?f11, ?f163)"/>
            <draw:equation draw:name="f183" draw:formula="if(?f144, ?f45, ?f164)"/>
            <draw:equation draw:name="f184" draw:formula="if(?f144, ?f161, ?f177)"/>
            <draw:equation draw:name="f185" draw:formula="if(?f144, ?f162, ?f179)"/>
            <draw:equation draw:name="f186" draw:formula="if(?f144, ?f163, ?f177)"/>
            <draw:equation draw:name="f187" draw:formula="if(?f144, ?f164, ?f179)"/>
            <draw:equation draw:name="f188" draw:formula="21550000 - ?f72"/>
            <draw:equation draw:name="f189" draw:formula="if(?f188, ?f72, 21550000)"/>
            <draw:equation draw:name="f190" draw:formula="-21550000 - ?f189"/>
            <draw:equation draw:name="f191" draw:formula="if(?f190, -21550000, ?f189)"/>
            <draw:equation draw:name="f192" draw:formula="?f80 + ?f191"/>
            <draw:equation draw:name="f193" draw:formula="?f80 + ?f2"/>
            <draw:equation draw:name="f194" draw:formula="?f193 * ?f10 / ?f1"/>
            <draw:equation draw:name="f195" draw:formula="0 - ?f194"/>
            <draw:equation draw:name="f196" draw:formula="cos(?f195)"/>
            <draw:equation draw:name="f197" draw:formula="0 - ?f196"/>
            <draw:equation draw:name="f198" draw:formula="?f197 * ?f76"/>
            <draw:equation draw:name="f199" draw:formula="sin(?f195)"/>
            <draw:equation draw:name="f200" draw:formula="0 - ?f199"/>
            <draw:equation draw:name="f201" draw:formula="?f200 * ?f77"/>
            <draw:equation draw:name="f202" draw:formula="sqrt(?f198 * ?f198 + ?f201 * ?f201 + 0 * 0)"/>
            <draw:equation draw:name="f203" draw:formula="?f76 * ?f77 / ?f202"/>
            <draw:equation draw:name="f204" draw:formula="?f200 * ?f203"/>
            <draw:equation draw:name="f205" draw:formula="?f46 - ?f204"/>
            <draw:equation draw:name="f206" draw:formula="?f197 * ?f203"/>
            <draw:equation draw:name="f207" draw:formula="?f27 - ?f206"/>
            <draw:equation draw:name="f208" draw:formula="?f205 - ?f76"/>
            <draw:equation draw:name="f209" draw:formula="?f207 - ?f77"/>
            <draw:equation draw:name="f210" draw:formula="?f205 + ?f76"/>
            <draw:equation draw:name="f211" draw:formula="?f207 + ?f77"/>
            <draw:equation draw:name="f212" draw:formula="?f192 + ?f2"/>
            <draw:equation draw:name="f213" draw:formula="?f212 * ?f10 / ?f1"/>
            <draw:equation draw:name="f214" draw:formula="0 - ?f213"/>
            <draw:equation draw:name="f215" draw:formula="cos(?f214)"/>
            <draw:equation draw:name="f216" draw:formula="0 - ?f215"/>
            <draw:equation draw:name="f217" draw:formula="?f216 * ?f76"/>
            <draw:equation draw:name="f218" draw:formula="sin(?f214)"/>
            <draw:equation draw:name="f219" draw:formula="0 - ?f218"/>
            <draw:equation draw:name="f220" draw:formula="?f219 * ?f77"/>
            <draw:equation draw:name="f221" draw:formula="sqrt(?f217 * ?f217 + ?f220 * ?f220 + 0 * 0)"/>
            <draw:equation draw:name="f222" draw:formula="?f76 * ?f77 / ?f221"/>
            <draw:equation draw:name="f223" draw:formula="?f219 * ?f222"/>
            <draw:equation draw:name="f224" draw:formula="?f205 + ?f223"/>
            <draw:equation draw:name="f225" draw:formula="?f216 * ?f222"/>
            <draw:equation draw:name="f226" draw:formula="?f207 + ?f225"/>
            <draw:equation draw:name="f227" draw:formula="if(?f191, ?f46, ?f208)"/>
            <draw:equation draw:name="f228" draw:formula="if(?f191, ?f27, ?f209)"/>
            <draw:equation draw:name="f229" draw:formula="if(?f191, ?f46, ?f210)"/>
            <draw:equation draw:name="f230" draw:formula="if(?f191, ?f27, ?f211)"/>
            <draw:equation draw:name="f231" draw:formula="if(?f191, ?f208, ?f224)"/>
            <draw:equation draw:name="f232" draw:formula="if(?f191, ?f209, ?f226)"/>
            <draw:equation draw:name="f233" draw:formula="if(?f191, ?f210, ?f224)"/>
            <draw:equation draw:name="f234" draw:formula="if(?f191, ?f211, ?f226)"/>
            <draw:equation draw:name="f235" draw:formula="21550000 - ?f74"/>
            <draw:equation draw:name="f236" draw:formula="if(?f235, ?f74, 21550000)"/>
            <draw:equation draw:name="f237" draw:formula="-21550000 - ?f236"/>
            <draw:equation draw:name="f238" draw:formula="if(?f237, -21550000, ?f236)"/>
            <draw:equation draw:name="f239" draw:formula="?f73 + ?f238"/>
            <draw:equation draw:name="f240" draw:formula="?f73 + ?f2"/>
            <draw:equation draw:name="f241" draw:formula="?f240 * ?f10 / ?f1"/>
            <draw:equation draw:name="f242" draw:formula="0 - ?f241"/>
            <draw:equation draw:name="f243" draw:formula="cos(?f242)"/>
            <draw:equation draw:name="f244" draw:formula="0 - ?f243"/>
            <draw:equation draw:name="f245" draw:formula="?f244 * ?f78"/>
            <draw:equation draw:name="f246" draw:formula="sin(?f242)"/>
            <draw:equation draw:name="f247" draw:formula="0 - ?f246"/>
            <draw:equation draw:name="f248" draw:formula="?f247 * ?f43"/>
            <draw:equation draw:name="f249" draw:formula="sqrt(?f245 * ?f245 + ?f248 * ?f248 + 0 * 0)"/>
            <draw:equation draw:name="f250" draw:formula="?f78 * ?f43 / ?f249"/>
            <draw:equation draw:name="f251" draw:formula="?f247 * ?f250"/>
            <draw:equation draw:name="f252" draw:formula="?f26 - ?f251"/>
            <draw:equation draw:name="f253" draw:formula="?f244 * ?f250"/>
            <draw:equation draw:name="f254" draw:formula="?f17 - ?f253"/>
            <draw:equation draw:name="f255" draw:formula="?f252 - ?f78"/>
            <draw:equation draw:name="f256" draw:formula="?f254 - ?f43"/>
            <draw:equation draw:name="f257" draw:formula="?f252 + ?f78"/>
            <draw:equation draw:name="f258" draw:formula="?f254 + ?f43"/>
            <draw:equation draw:name="f259" draw:formula="?f239 + ?f2"/>
            <draw:equation draw:name="f260" draw:formula="?f259 * ?f10 / ?f1"/>
            <draw:equation draw:name="f261" draw:formula="0 - ?f260"/>
            <draw:equation draw:name="f262" draw:formula="cos(?f261)"/>
            <draw:equation draw:name="f263" draw:formula="0 - ?f262"/>
            <draw:equation draw:name="f264" draw:formula="?f263 * ?f78"/>
            <draw:equation draw:name="f265" draw:formula="sin(?f261)"/>
            <draw:equation draw:name="f266" draw:formula="0 - ?f265"/>
            <draw:equation draw:name="f267" draw:formula="?f266 * ?f43"/>
            <draw:equation draw:name="f268" draw:formula="sqrt(?f264 * ?f264 + ?f267 * ?f267 + 0 * 0)"/>
            <draw:equation draw:name="f269" draw:formula="?f78 * ?f43 / ?f268"/>
            <draw:equation draw:name="f270" draw:formula="?f266 * ?f269"/>
            <draw:equation draw:name="f271" draw:formula="?f252 + ?f270"/>
            <draw:equation draw:name="f272" draw:formula="?f263 * ?f269"/>
            <draw:equation draw:name="f273" draw:formula="?f254 + ?f272"/>
            <draw:equation draw:name="f274" draw:formula="if(?f238, ?f26, ?f255)"/>
            <draw:equation draw:name="f275" draw:formula="if(?f238, ?f17, ?f256)"/>
            <draw:equation draw:name="f276" draw:formula="if(?f238, ?f26, ?f257)"/>
            <draw:equation draw:name="f277" draw:formula="if(?f238, ?f17, ?f258)"/>
            <draw:equation draw:name="f278" draw:formula="if(?f238, ?f255, ?f271)"/>
            <draw:equation draw:name="f279" draw:formula="if(?f238, ?f256, ?f273)"/>
            <draw:equation draw:name="f280" draw:formula="if(?f238, ?f257, ?f271)"/>
            <draw:equation draw:name="f281" draw:formula="if(?f238, ?f258, ?f273)"/>
          </draw:enhanced-geometry>
        </draw:custom-shape>
        <draw:custom-shape svg:x="0.26111in" svg:y="4.55032in" svg:width="4.00833in" svg:height="2.30846in" draw:id="id182" draw:style-name="a1528" draw:name="Rectangle: Rounded Corners 21">
          <svg:title/>
          <svg:desc/>
          <text:p text:style-name="a1526" text:class-names="" text:cond-style-name=""><text:span text:style-name="a1525" text:class-names=""/></text:p>
          <draw:enhanced-geometry xmlns:dr3d="urn:oasis:names:tc:opendocument:xmlns:dr3d:1.0" draw:path-stretchpoint-x="21600" draw:path-stretchpoint-y="21600" draw:type="non-primitive" svg:viewBox="0 0 21600 21600" draw:enhanced-path="M ?f17 ?f11 A ?f133 ?f134 ?f135 ?f136 ?f17 ?f11 ?f130 ?f132  W ?f137 ?f138 ?f139 ?f140 ?f17 ?f11 ?f130 ?f132 L ?f11 ?f45 A ?f180 ?f181 ?f182 ?f183 ?f11 ?f45 ?f177 ?f179  W ?f184 ?f185 ?f186 ?f187 ?f11 ?f45 ?f177 ?f179 L ?f46 ?f27 A ?f227 ?f228 ?f229 ?f230 ?f46 ?f27 ?f224 ?f226  W ?f231 ?f232 ?f233 ?f234 ?f46 ?f27 ?f224 ?f226 L ?f26 ?f17 A ?f274 ?f275 ?f276 ?f277 ?f26 ?f17 ?f271 ?f273  W ?f278 ?f279 ?f280 ?f281 ?f26 ?f17 ?f271 ?f273 Z N" draw:text-areas="?f91 ?f91 ?f92 ?f93" draw:modifiers="0">
            <draw:equation draw:name="f0" draw:formula="16200000"/>
            <draw:equation draw:name="f1" draw:formula="10800000"/>
            <draw:equation draw:name="f2" draw:formula="5400000"/>
            <draw:equation draw:name="f3" draw:formula="left"/>
            <draw:equation draw:name="f4" draw:formula="right"/>
            <draw:equation draw:name="f5" draw:formula="top"/>
            <draw:equation draw:name="f6" draw:formula="bottom"/>
            <draw:equation draw:name="f7" draw:formula="?f6 - ?f5"/>
            <draw:equation draw:name="f8" draw:formula="?f4 - ?f3"/>
            <draw:equation draw:name="f9" draw:formula="min(?f8, ?f7)"/>
            <draw:equation draw:name="f10" draw:formula="5419351 / 1725033"/>
            <draw:equation draw:name="f11" draw:formula="0"/>
            <draw:equation draw:name="f12" draw:formula="45"/>
            <draw:equation draw:name="f13" draw:formula="1837"/>
            <draw:equation draw:name="f14" draw:formula="?f10 / 180"/>
            <draw:equation draw:name="f15" draw:formula="0 - ?f2"/>
            <draw:equation draw:name="f16" draw:formula="?f12 * ?f14"/>
            <draw:equation draw:name="f17" draw:formula="?f11 + ?f13"/>
            <draw:equation draw:name="f18" draw:formula="?f8 / 21600"/>
            <draw:equation draw:name="f19" draw:formula="?f7 / 21600"/>
            <draw:equation draw:name="f20" draw:formula="21600 * ?f8"/>
            <draw:equation draw:name="f21" draw:formula="21600 * ?f7"/>
            <draw:equation draw:name="f22" draw:formula="0 - ?f16"/>
            <draw:equation draw:name="f23" draw:formula="?f11 - ?f17"/>
            <draw:equation draw:name="f24" draw:formula="?f17 - ?f11"/>
            <draw:equation draw:name="f25" draw:formula="min(?f19, ?f18)"/>
            <draw:equation draw:name="f26" draw:formula="?f20 / ?f9"/>
            <draw:equation draw:name="f27" draw:formula="?f21 / ?f9"/>
            <draw:equation draw:name="f28" draw:formula="?f22 * ?f1"/>
            <draw:equation draw:name="f29" draw:formula="abs(?f23)"/>
            <draw:equation draw:name="f30" draw:formula="abs(?f24)"/>
            <draw:equation draw:name="f31" draw:formula="if(?f23, ?f15, ?f2)"/>
            <draw:equation draw:name="f32" draw:formula="if(?f23, ?f2, ?f15)"/>
            <draw:equation draw:name="f33" draw:formula="if(?f23, ?f0, ?f2)"/>
            <draw:equation draw:name="f34" draw:formula="if(?f23, ?f2, ?f0)"/>
            <draw:equation draw:name="f35" draw:formula="if(?f24, ?f15, ?f2)"/>
            <draw:equation draw:name="f36" draw:formula="if(?f24, ?f2, ?f15)"/>
            <draw:equation draw:name="f37" draw:formula="if(?f23, 0, ?f1)"/>
            <draw:equation draw:name="f38" draw:formula="if(?f23, ?f1, 0)"/>
            <draw:equation draw:name="f39" draw:formula="?f28 / ?f10"/>
            <draw:equation draw:name="f40" draw:formula="if(?f23, ?f34, ?f33)"/>
            <draw:equation draw:name="f41" draw:formula="if(?f23, ?f33, ?f34)"/>
            <draw:equation draw:name="f42" draw:formula="if(?f24, ?f32, ?f31)"/>
            <draw:equation draw:name="f43" draw:formula="?f29 * ?f25"/>
            <draw:equation draw:name="f44" draw:formula="?f30 * ?f25"/>
            <draw:equation draw:name="f45" draw:formula="?f27 - ?f13"/>
            <draw:equation draw:name="f46" draw:formula="?f26 - ?f13"/>
            <draw:equation draw:name="f47" draw:formula="?f39 - ?f2"/>
            <draw:equation draw:name="f48" draw:formula="if(?f24, ?f41, ?f40)"/>
            <draw:equation draw:name="f49" draw:formula="?f27 - ?f45"/>
            <draw:equation draw:name="f50" draw:formula="?f26 - ?f46"/>
            <draw:equation draw:name="f51" draw:formula="?f45 - ?f27"/>
            <draw:equation draw:name="f52" draw:formula="?f46 - ?f26"/>
            <draw:equation draw:name="f53" draw:formula="abs(?f49)"/>
            <draw:equation draw:name="f54" draw:formula="if(?f49, 0, ?f1)"/>
            <draw:equation draw:name="f55" draw:formula="if(?f49, ?f1, 0)"/>
            <draw:equation draw:name="f56" draw:formula="if(?f49, ?f35, ?f36)"/>
            <draw:equation draw:name="f57" draw:formula="abs(?f50)"/>
            <draw:equation draw:name="f58" draw:formula="abs(?f51)"/>
            <draw:equation draw:name="f59" draw:formula="if(?f50, ?f15, ?f2)"/>
            <draw:equation draw:name="f60" draw:formula="if(?f50, ?f2, ?f15)"/>
            <draw:equation draw:name="f61" draw:formula="if(?f50, ?f0, ?f2)"/>
            <draw:equation draw:name="f62" draw:formula="if(?f50, ?f2, ?f0)"/>
            <draw:equation draw:name="f63" draw:formula="abs(?f52)"/>
            <draw:equation draw:name="f64" draw:formula="if(?f52, ?f15, ?f2)"/>
            <draw:equation draw:name="f65" draw:formula="if(?f52, ?f2, ?f15)"/>
            <draw:equation draw:name="f66" draw:formula="if(?f52, ?f38, ?f37)"/>
            <draw:equation draw:name="f67" draw:formula="if(?f52, ?f37, ?f38)"/>
            <draw:equation draw:name="f68" draw:formula="if(?f24, ?f55, ?f54)"/>
            <draw:equation draw:name="f69" draw:formula="if(?f24, ?f54, ?f55)"/>
            <draw:equation draw:name="f70" draw:formula="if(?f50, ?f62, ?f61)"/>
            <draw:equation draw:name="f71" draw:formula="if(?f50, ?f61, ?f62)"/>
            <draw:equation draw:name="f72" draw:formula="if(?f51, ?f60, ?f59)"/>
            <draw:equation draw:name="f73" draw:formula="if(?f23, ?f66, ?f67)"/>
            <draw:equation draw:name="f74" draw:formula="if(?f23, ?f64, ?f65)"/>
            <draw:equation draw:name="f75" draw:formula="?f53 * ?f25"/>
            <draw:equation draw:name="f76" draw:formula="?f57 * ?f25"/>
            <draw:equation draw:name="f77" draw:formula="?f58 * ?f25"/>
            <draw:equation draw:name="f78" draw:formula="?f63 * ?f25"/>
            <draw:equation draw:name="f79" draw:formula="if(?f49, ?f68, ?f69)"/>
            <draw:equation draw:name="f80" draw:formula="if(?f51, ?f71, ?f70)"/>
            <draw:equation draw:name="f81" draw:formula="?f47 + ?f2"/>
            <draw:equation draw:name="f82" draw:formula="?f81 * ?f10 / ?f1"/>
            <draw:equation draw:name="f83" draw:formula="0 - ?f82"/>
            <draw:equation draw:name="f84" draw:formula="sin(?f83)"/>
            <draw:equation draw:name="f85" draw:formula="0 - ?f84"/>
            <draw:equation draw:name="f86" draw:formula="?f85"/>
            <draw:equation draw:name="f87" draw:formula="0 - ?f86"/>
            <draw:equation draw:name="f88" draw:formula="?f13 * ?f87"/>
            <draw:equation draw:name="f89" draw:formula="?f88 * 3163"/>
            <draw:equation draw:name="f90" draw:formula="?f89 / 7636"/>
            <draw:equation draw:name="f91" draw:formula="?f11 + ?f90"/>
            <draw:equation draw:name="f92" draw:formula="?f26 - ?f90"/>
            <draw:equation draw:name="f93" draw:formula="?f27 - ?f90"/>
            <draw:equation draw:name="f94" draw:formula="21550000 - ?f42"/>
            <draw:equation draw:name="f95" draw:formula="if(?f94, ?f42, 21550000)"/>
            <draw:equation draw:name="f96" draw:formula="-21550000 - ?f95"/>
            <draw:equation draw:name="f97" draw:formula="if(?f96, -21550000, ?f95)"/>
            <draw:equation draw:name="f98" draw:formula="?f48 + ?f97"/>
            <draw:equation draw:name="f99" draw:formula="?f48 + ?f2"/>
            <draw:equation draw:name="f100" draw:formula="?f99 * ?f10 / ?f1"/>
            <draw:equation draw:name="f101" draw:formula="0 - ?f100"/>
            <draw:equation draw:name="f102" draw:formula="cos(?f101)"/>
            <draw:equation draw:name="f103" draw:formula="0 - ?f102"/>
            <draw:equation draw:name="f104" draw:formula="?f103 * ?f43"/>
            <draw:equation draw:name="f105" draw:formula="sin(?f101)"/>
            <draw:equation draw:name="f106" draw:formula="0 - ?f105"/>
            <draw:equation draw:name="f107" draw:formula="?f106 * ?f44"/>
            <draw:equation draw:name="f108" draw:formula="sqrt(?f104 * ?f104 + ?f107 * ?f107 + 0 * 0)"/>
            <draw:equation draw:name="f109" draw:formula="?f43 * ?f44 / ?f108"/>
            <draw:equation draw:name="f110" draw:formula="?f106 * ?f109"/>
            <draw:equation draw:name="f111" draw:formula="?f17 - ?f110"/>
            <draw:equation draw:name="f112" draw:formula="?f103 * ?f109"/>
            <draw:equation draw:name="f113" draw:formula="?f11 - ?f112"/>
            <draw:equation draw:name="f114" draw:formula="?f111 - ?f43"/>
            <draw:equation draw:name="f115" draw:formula="?f113 - ?f44"/>
            <draw:equation draw:name="f116" draw:formula="?f111 + ?f43"/>
            <draw:equation draw:name="f117" draw:formula="?f113 + ?f44"/>
            <draw:equation draw:name="f118" draw:formula="?f98 + ?f2"/>
            <draw:equation draw:name="f119" draw:formula="?f118 * ?f10 / ?f1"/>
            <draw:equation draw:name="f120" draw:formula="0 - ?f119"/>
            <draw:equation draw:name="f121" draw:formula="cos(?f120)"/>
            <draw:equation draw:name="f122" draw:formula="0 - ?f121"/>
            <draw:equation draw:name="f123" draw:formula="?f122 * ?f43"/>
            <draw:equation draw:name="f124" draw:formula="sin(?f120)"/>
            <draw:equation draw:name="f125" draw:formula="0 - ?f124"/>
            <draw:equation draw:name="f126" draw:formula="?f125 * ?f44"/>
            <draw:equation draw:name="f127" draw:formula="sqrt(?f123 * ?f123 + ?f126 * ?f126 + 0 * 0)"/>
            <draw:equation draw:name="f128" draw:formula="?f43 * ?f44 / ?f127"/>
            <draw:equation draw:name="f129" draw:formula="?f125 * ?f128"/>
            <draw:equation draw:name="f130" draw:formula="?f111 + ?f129"/>
            <draw:equation draw:name="f131" draw:formula="?f122 * ?f128"/>
            <draw:equation draw:name="f132" draw:formula="?f113 + ?f131"/>
            <draw:equation draw:name="f133" draw:formula="if(?f97, ?f17, ?f114)"/>
            <draw:equation draw:name="f134" draw:formula="if(?f97, ?f11, ?f115)"/>
            <draw:equation draw:name="f135" draw:formula="if(?f97, ?f17, ?f116)"/>
            <draw:equation draw:name="f136" draw:formula="if(?f97, ?f11, ?f117)"/>
            <draw:equation draw:name="f137" draw:formula="if(?f97, ?f114, ?f130)"/>
            <draw:equation draw:name="f138" draw:formula="if(?f97, ?f115, ?f132)"/>
            <draw:equation draw:name="f139" draw:formula="if(?f97, ?f116, ?f130)"/>
            <draw:equation draw:name="f140" draw:formula="if(?f97, ?f117, ?f132)"/>
            <draw:equation draw:name="f141" draw:formula="21550000 - ?f56"/>
            <draw:equation draw:name="f142" draw:formula="if(?f141, ?f56, 21550000)"/>
            <draw:equation draw:name="f143" draw:formula="-21550000 - ?f142"/>
            <draw:equation draw:name="f144" draw:formula="if(?f143, -21550000, ?f142)"/>
            <draw:equation draw:name="f145" draw:formula="?f79 + ?f144"/>
            <draw:equation draw:name="f146" draw:formula="?f79 + ?f2"/>
            <draw:equation draw:name="f147" draw:formula="?f146 * ?f10 / ?f1"/>
            <draw:equation draw:name="f148" draw:formula="0 - ?f147"/>
            <draw:equation draw:name="f149" draw:formula="cos(?f148)"/>
            <draw:equation draw:name="f150" draw:formula="0 - ?f149"/>
            <draw:equation draw:name="f151" draw:formula="?f150 * ?f44"/>
            <draw:equation draw:name="f152" draw:formula="sin(?f148)"/>
            <draw:equation draw:name="f153" draw:formula="0 - ?f152"/>
            <draw:equation draw:name="f154" draw:formula="?f153 * ?f75"/>
            <draw:equation draw:name="f155" draw:formula="sqrt(?f151 * ?f151 + ?f154 * ?f154 + 0 * 0)"/>
            <draw:equation draw:name="f156" draw:formula="?f44 * ?f75 / ?f155"/>
            <draw:equation draw:name="f157" draw:formula="?f153 * ?f156"/>
            <draw:equation draw:name="f158" draw:formula="?f11 - ?f157"/>
            <draw:equation draw:name="f159" draw:formula="?f150 * ?f156"/>
            <draw:equation draw:name="f160" draw:formula="?f45 - ?f159"/>
            <draw:equation draw:name="f161" draw:formula="?f158 - ?f44"/>
            <draw:equation draw:name="f162" draw:formula="?f160 - ?f75"/>
            <draw:equation draw:name="f163" draw:formula="?f158 + ?f44"/>
            <draw:equation draw:name="f164" draw:formula="?f160 + ?f75"/>
            <draw:equation draw:name="f165" draw:formula="?f145 + ?f2"/>
            <draw:equation draw:name="f166" draw:formula="?f165 * ?f10 / ?f1"/>
            <draw:equation draw:name="f167" draw:formula="0 - ?f166"/>
            <draw:equation draw:name="f168" draw:formula="cos(?f167)"/>
            <draw:equation draw:name="f169" draw:formula="0 - ?f168"/>
            <draw:equation draw:name="f170" draw:formula="?f169 * ?f44"/>
            <draw:equation draw:name="f171" draw:formula="sin(?f167)"/>
            <draw:equation draw:name="f172" draw:formula="0 - ?f171"/>
            <draw:equation draw:name="f173" draw:formula="?f172 * ?f75"/>
            <draw:equation draw:name="f174" draw:formula="sqrt(?f170 * ?f170 + ?f173 * ?f173 + 0 * 0)"/>
            <draw:equation draw:name="f175" draw:formula="?f44 * ?f75 / ?f174"/>
            <draw:equation draw:name="f176" draw:formula="?f172 * ?f175"/>
            <draw:equation draw:name="f177" draw:formula="?f158 + ?f176"/>
            <draw:equation draw:name="f178" draw:formula="?f169 * ?f175"/>
            <draw:equation draw:name="f179" draw:formula="?f160 + ?f178"/>
            <draw:equation draw:name="f180" draw:formula="if(?f144, ?f11, ?f161)"/>
            <draw:equation draw:name="f181" draw:formula="if(?f144, ?f45, ?f162)"/>
            <draw:equation draw:name="f182" draw:formula="if(?f144, ?f11, ?f163)"/>
            <draw:equation draw:name="f183" draw:formula="if(?f144, ?f45, ?f164)"/>
            <draw:equation draw:name="f184" draw:formula="if(?f144, ?f161, ?f177)"/>
            <draw:equation draw:name="f185" draw:formula="if(?f144, ?f162, ?f179)"/>
            <draw:equation draw:name="f186" draw:formula="if(?f144, ?f163, ?f177)"/>
            <draw:equation draw:name="f187" draw:formula="if(?f144, ?f164, ?f179)"/>
            <draw:equation draw:name="f188" draw:formula="21550000 - ?f72"/>
            <draw:equation draw:name="f189" draw:formula="if(?f188, ?f72, 21550000)"/>
            <draw:equation draw:name="f190" draw:formula="-21550000 - ?f189"/>
            <draw:equation draw:name="f191" draw:formula="if(?f190, -21550000, ?f189)"/>
            <draw:equation draw:name="f192" draw:formula="?f80 + ?f191"/>
            <draw:equation draw:name="f193" draw:formula="?f80 + ?f2"/>
            <draw:equation draw:name="f194" draw:formula="?f193 * ?f10 / ?f1"/>
            <draw:equation draw:name="f195" draw:formula="0 - ?f194"/>
            <draw:equation draw:name="f196" draw:formula="cos(?f195)"/>
            <draw:equation draw:name="f197" draw:formula="0 - ?f196"/>
            <draw:equation draw:name="f198" draw:formula="?f197 * ?f76"/>
            <draw:equation draw:name="f199" draw:formula="sin(?f195)"/>
            <draw:equation draw:name="f200" draw:formula="0 - ?f199"/>
            <draw:equation draw:name="f201" draw:formula="?f200 * ?f77"/>
            <draw:equation draw:name="f202" draw:formula="sqrt(?f198 * ?f198 + ?f201 * ?f201 + 0 * 0)"/>
            <draw:equation draw:name="f203" draw:formula="?f76 * ?f77 / ?f202"/>
            <draw:equation draw:name="f204" draw:formula="?f200 * ?f203"/>
            <draw:equation draw:name="f205" draw:formula="?f46 - ?f204"/>
            <draw:equation draw:name="f206" draw:formula="?f197 * ?f203"/>
            <draw:equation draw:name="f207" draw:formula="?f27 - ?f206"/>
            <draw:equation draw:name="f208" draw:formula="?f205 - ?f76"/>
            <draw:equation draw:name="f209" draw:formula="?f207 - ?f77"/>
            <draw:equation draw:name="f210" draw:formula="?f205 + ?f76"/>
            <draw:equation draw:name="f211" draw:formula="?f207 + ?f77"/>
            <draw:equation draw:name="f212" draw:formula="?f192 + ?f2"/>
            <draw:equation draw:name="f213" draw:formula="?f212 * ?f10 / ?f1"/>
            <draw:equation draw:name="f214" draw:formula="0 - ?f213"/>
            <draw:equation draw:name="f215" draw:formula="cos(?f214)"/>
            <draw:equation draw:name="f216" draw:formula="0 - ?f215"/>
            <draw:equation draw:name="f217" draw:formula="?f216 * ?f76"/>
            <draw:equation draw:name="f218" draw:formula="sin(?f214)"/>
            <draw:equation draw:name="f219" draw:formula="0 - ?f218"/>
            <draw:equation draw:name="f220" draw:formula="?f219 * ?f77"/>
            <draw:equation draw:name="f221" draw:formula="sqrt(?f217 * ?f217 + ?f220 * ?f220 + 0 * 0)"/>
            <draw:equation draw:name="f222" draw:formula="?f76 * ?f77 / ?f221"/>
            <draw:equation draw:name="f223" draw:formula="?f219 * ?f222"/>
            <draw:equation draw:name="f224" draw:formula="?f205 + ?f223"/>
            <draw:equation draw:name="f225" draw:formula="?f216 * ?f222"/>
            <draw:equation draw:name="f226" draw:formula="?f207 + ?f225"/>
            <draw:equation draw:name="f227" draw:formula="if(?f191, ?f46, ?f208)"/>
            <draw:equation draw:name="f228" draw:formula="if(?f191, ?f27, ?f209)"/>
            <draw:equation draw:name="f229" draw:formula="if(?f191, ?f46, ?f210)"/>
            <draw:equation draw:name="f230" draw:formula="if(?f191, ?f27, ?f211)"/>
            <draw:equation draw:name="f231" draw:formula="if(?f191, ?f208, ?f224)"/>
            <draw:equation draw:name="f232" draw:formula="if(?f191, ?f209, ?f226)"/>
            <draw:equation draw:name="f233" draw:formula="if(?f191, ?f210, ?f224)"/>
            <draw:equation draw:name="f234" draw:formula="if(?f191, ?f211, ?f226)"/>
            <draw:equation draw:name="f235" draw:formula="21550000 - ?f74"/>
            <draw:equation draw:name="f236" draw:formula="if(?f235, ?f74, 21550000)"/>
            <draw:equation draw:name="f237" draw:formula="-21550000 - ?f236"/>
            <draw:equation draw:name="f238" draw:formula="if(?f237, -21550000, ?f236)"/>
            <draw:equation draw:name="f239" draw:formula="?f73 + ?f238"/>
            <draw:equation draw:name="f240" draw:formula="?f73 + ?f2"/>
            <draw:equation draw:name="f241" draw:formula="?f240 * ?f10 / ?f1"/>
            <draw:equation draw:name="f242" draw:formula="0 - ?f241"/>
            <draw:equation draw:name="f243" draw:formula="cos(?f242)"/>
            <draw:equation draw:name="f244" draw:formula="0 - ?f243"/>
            <draw:equation draw:name="f245" draw:formula="?f244 * ?f78"/>
            <draw:equation draw:name="f246" draw:formula="sin(?f242)"/>
            <draw:equation draw:name="f247" draw:formula="0 - ?f246"/>
            <draw:equation draw:name="f248" draw:formula="?f247 * ?f43"/>
            <draw:equation draw:name="f249" draw:formula="sqrt(?f245 * ?f245 + ?f248 * ?f248 + 0 * 0)"/>
            <draw:equation draw:name="f250" draw:formula="?f78 * ?f43 / ?f249"/>
            <draw:equation draw:name="f251" draw:formula="?f247 * ?f250"/>
            <draw:equation draw:name="f252" draw:formula="?f26 - ?f251"/>
            <draw:equation draw:name="f253" draw:formula="?f244 * ?f250"/>
            <draw:equation draw:name="f254" draw:formula="?f17 - ?f253"/>
            <draw:equation draw:name="f255" draw:formula="?f252 - ?f78"/>
            <draw:equation draw:name="f256" draw:formula="?f254 - ?f43"/>
            <draw:equation draw:name="f257" draw:formula="?f252 + ?f78"/>
            <draw:equation draw:name="f258" draw:formula="?f254 + ?f43"/>
            <draw:equation draw:name="f259" draw:formula="?f239 + ?f2"/>
            <draw:equation draw:name="f260" draw:formula="?f259 * ?f10 / ?f1"/>
            <draw:equation draw:name="f261" draw:formula="0 - ?f260"/>
            <draw:equation draw:name="f262" draw:formula="cos(?f261)"/>
            <draw:equation draw:name="f263" draw:formula="0 - ?f262"/>
            <draw:equation draw:name="f264" draw:formula="?f263 * ?f78"/>
            <draw:equation draw:name="f265" draw:formula="sin(?f261)"/>
            <draw:equation draw:name="f266" draw:formula="0 - ?f265"/>
            <draw:equation draw:name="f267" draw:formula="?f266 * ?f43"/>
            <draw:equation draw:name="f268" draw:formula="sqrt(?f264 * ?f264 + ?f267 * ?f267 + 0 * 0)"/>
            <draw:equation draw:name="f269" draw:formula="?f78 * ?f43 / ?f268"/>
            <draw:equation draw:name="f270" draw:formula="?f266 * ?f269"/>
            <draw:equation draw:name="f271" draw:formula="?f252 + ?f270"/>
            <draw:equation draw:name="f272" draw:formula="?f263 * ?f269"/>
            <draw:equation draw:name="f273" draw:formula="?f254 + ?f272"/>
            <draw:equation draw:name="f274" draw:formula="if(?f238, ?f26, ?f255)"/>
            <draw:equation draw:name="f275" draw:formula="if(?f238, ?f17, ?f256)"/>
            <draw:equation draw:name="f276" draw:formula="if(?f238, ?f26, ?f257)"/>
            <draw:equation draw:name="f277" draw:formula="if(?f238, ?f17, ?f258)"/>
            <draw:equation draw:name="f278" draw:formula="if(?f238, ?f255, ?f271)"/>
            <draw:equation draw:name="f279" draw:formula="if(?f238, ?f256, ?f273)"/>
            <draw:equation draw:name="f280" draw:formula="if(?f238, ?f257, ?f271)"/>
            <draw:equation draw:name="f281" draw:formula="if(?f238, ?f258, ?f273)"/>
          </draw:enhanced-geometry>
        </draw:custom-shape>
        <draw:custom-shape svg:x="4.52904in" svg:y="1.38976in" svg:width="4.33172in" svg:height="2.24465in" draw:id="id183" draw:style-name="a1532" draw:name="Rectangle: Rounded Corners 22">
          <svg:title/>
          <svg:desc/>
          <text:p text:style-name="a1530" text:class-names="" text:cond-style-name=""><text:span text:style-name="a1529" text:class-names=""/></text:p>
          <draw:enhanced-geometry xmlns:dr3d="urn:oasis:names:tc:opendocument:xmlns:dr3d:1.0" draw:path-stretchpoint-x="21600" draw:path-stretchpoint-y="21600" draw:type="non-primitive" svg:viewBox="0 0 21600 21600" draw:enhanced-path="M ?f17 ?f11 A ?f133 ?f134 ?f135 ?f136 ?f17 ?f11 ?f130 ?f132  W ?f137 ?f138 ?f139 ?f140 ?f17 ?f11 ?f130 ?f132 L ?f11 ?f45 A ?f180 ?f181 ?f182 ?f183 ?f11 ?f45 ?f177 ?f179  W ?f184 ?f185 ?f186 ?f187 ?f11 ?f45 ?f177 ?f179 L ?f46 ?f27 A ?f227 ?f228 ?f229 ?f230 ?f46 ?f27 ?f224 ?f226  W ?f231 ?f232 ?f233 ?f234 ?f46 ?f27 ?f224 ?f226 L ?f26 ?f17 A ?f274 ?f275 ?f276 ?f277 ?f26 ?f17 ?f271 ?f273  W ?f278 ?f279 ?f280 ?f281 ?f26 ?f17 ?f271 ?f273 Z N" draw:text-areas="?f91 ?f91 ?f92 ?f93" draw:modifiers="0">
            <draw:equation draw:name="f0" draw:formula="16200000"/>
            <draw:equation draw:name="f1" draw:formula="10800000"/>
            <draw:equation draw:name="f2" draw:formula="5400000"/>
            <draw:equation draw:name="f3" draw:formula="left"/>
            <draw:equation draw:name="f4" draw:formula="right"/>
            <draw:equation draw:name="f5" draw:formula="top"/>
            <draw:equation draw:name="f6" draw:formula="bottom"/>
            <draw:equation draw:name="f7" draw:formula="?f6 - ?f5"/>
            <draw:equation draw:name="f8" draw:formula="?f4 - ?f3"/>
            <draw:equation draw:name="f9" draw:formula="min(?f8, ?f7)"/>
            <draw:equation draw:name="f10" draw:formula="5419351 / 1725033"/>
            <draw:equation draw:name="f11" draw:formula="0"/>
            <draw:equation draw:name="f12" draw:formula="45"/>
            <draw:equation draw:name="f13" draw:formula="1837"/>
            <draw:equation draw:name="f14" draw:formula="?f10 / 180"/>
            <draw:equation draw:name="f15" draw:formula="0 - ?f2"/>
            <draw:equation draw:name="f16" draw:formula="?f12 * ?f14"/>
            <draw:equation draw:name="f17" draw:formula="?f11 + ?f13"/>
            <draw:equation draw:name="f18" draw:formula="?f8 / 21600"/>
            <draw:equation draw:name="f19" draw:formula="?f7 / 21600"/>
            <draw:equation draw:name="f20" draw:formula="21600 * ?f8"/>
            <draw:equation draw:name="f21" draw:formula="21600 * ?f7"/>
            <draw:equation draw:name="f22" draw:formula="0 - ?f16"/>
            <draw:equation draw:name="f23" draw:formula="?f11 - ?f17"/>
            <draw:equation draw:name="f24" draw:formula="?f17 - ?f11"/>
            <draw:equation draw:name="f25" draw:formula="min(?f19, ?f18)"/>
            <draw:equation draw:name="f26" draw:formula="?f20 / ?f9"/>
            <draw:equation draw:name="f27" draw:formula="?f21 / ?f9"/>
            <draw:equation draw:name="f28" draw:formula="?f22 * ?f1"/>
            <draw:equation draw:name="f29" draw:formula="abs(?f23)"/>
            <draw:equation draw:name="f30" draw:formula="abs(?f24)"/>
            <draw:equation draw:name="f31" draw:formula="if(?f23, ?f15, ?f2)"/>
            <draw:equation draw:name="f32" draw:formula="if(?f23, ?f2, ?f15)"/>
            <draw:equation draw:name="f33" draw:formula="if(?f23, ?f0, ?f2)"/>
            <draw:equation draw:name="f34" draw:formula="if(?f23, ?f2, ?f0)"/>
            <draw:equation draw:name="f35" draw:formula="if(?f24, ?f15, ?f2)"/>
            <draw:equation draw:name="f36" draw:formula="if(?f24, ?f2, ?f15)"/>
            <draw:equation draw:name="f37" draw:formula="if(?f23, 0, ?f1)"/>
            <draw:equation draw:name="f38" draw:formula="if(?f23, ?f1, 0)"/>
            <draw:equation draw:name="f39" draw:formula="?f28 / ?f10"/>
            <draw:equation draw:name="f40" draw:formula="if(?f23, ?f34, ?f33)"/>
            <draw:equation draw:name="f41" draw:formula="if(?f23, ?f33, ?f34)"/>
            <draw:equation draw:name="f42" draw:formula="if(?f24, ?f32, ?f31)"/>
            <draw:equation draw:name="f43" draw:formula="?f29 * ?f25"/>
            <draw:equation draw:name="f44" draw:formula="?f30 * ?f25"/>
            <draw:equation draw:name="f45" draw:formula="?f27 - ?f13"/>
            <draw:equation draw:name="f46" draw:formula="?f26 - ?f13"/>
            <draw:equation draw:name="f47" draw:formula="?f39 - ?f2"/>
            <draw:equation draw:name="f48" draw:formula="if(?f24, ?f41, ?f40)"/>
            <draw:equation draw:name="f49" draw:formula="?f27 - ?f45"/>
            <draw:equation draw:name="f50" draw:formula="?f26 - ?f46"/>
            <draw:equation draw:name="f51" draw:formula="?f45 - ?f27"/>
            <draw:equation draw:name="f52" draw:formula="?f46 - ?f26"/>
            <draw:equation draw:name="f53" draw:formula="abs(?f49)"/>
            <draw:equation draw:name="f54" draw:formula="if(?f49, 0, ?f1)"/>
            <draw:equation draw:name="f55" draw:formula="if(?f49, ?f1, 0)"/>
            <draw:equation draw:name="f56" draw:formula="if(?f49, ?f35, ?f36)"/>
            <draw:equation draw:name="f57" draw:formula="abs(?f50)"/>
            <draw:equation draw:name="f58" draw:formula="abs(?f51)"/>
            <draw:equation draw:name="f59" draw:formula="if(?f50, ?f15, ?f2)"/>
            <draw:equation draw:name="f60" draw:formula="if(?f50, ?f2, ?f15)"/>
            <draw:equation draw:name="f61" draw:formula="if(?f50, ?f0, ?f2)"/>
            <draw:equation draw:name="f62" draw:formula="if(?f50, ?f2, ?f0)"/>
            <draw:equation draw:name="f63" draw:formula="abs(?f52)"/>
            <draw:equation draw:name="f64" draw:formula="if(?f52, ?f15, ?f2)"/>
            <draw:equation draw:name="f65" draw:formula="if(?f52, ?f2, ?f15)"/>
            <draw:equation draw:name="f66" draw:formula="if(?f52, ?f38, ?f37)"/>
            <draw:equation draw:name="f67" draw:formula="if(?f52, ?f37, ?f38)"/>
            <draw:equation draw:name="f68" draw:formula="if(?f24, ?f55, ?f54)"/>
            <draw:equation draw:name="f69" draw:formula="if(?f24, ?f54, ?f55)"/>
            <draw:equation draw:name="f70" draw:formula="if(?f50, ?f62, ?f61)"/>
            <draw:equation draw:name="f71" draw:formula="if(?f50, ?f61, ?f62)"/>
            <draw:equation draw:name="f72" draw:formula="if(?f51, ?f60, ?f59)"/>
            <draw:equation draw:name="f73" draw:formula="if(?f23, ?f66, ?f67)"/>
            <draw:equation draw:name="f74" draw:formula="if(?f23, ?f64, ?f65)"/>
            <draw:equation draw:name="f75" draw:formula="?f53 * ?f25"/>
            <draw:equation draw:name="f76" draw:formula="?f57 * ?f25"/>
            <draw:equation draw:name="f77" draw:formula="?f58 * ?f25"/>
            <draw:equation draw:name="f78" draw:formula="?f63 * ?f25"/>
            <draw:equation draw:name="f79" draw:formula="if(?f49, ?f68, ?f69)"/>
            <draw:equation draw:name="f80" draw:formula="if(?f51, ?f71, ?f70)"/>
            <draw:equation draw:name="f81" draw:formula="?f47 + ?f2"/>
            <draw:equation draw:name="f82" draw:formula="?f81 * ?f10 / ?f1"/>
            <draw:equation draw:name="f83" draw:formula="0 - ?f82"/>
            <draw:equation draw:name="f84" draw:formula="sin(?f83)"/>
            <draw:equation draw:name="f85" draw:formula="0 - ?f84"/>
            <draw:equation draw:name="f86" draw:formula="?f85"/>
            <draw:equation draw:name="f87" draw:formula="0 - ?f86"/>
            <draw:equation draw:name="f88" draw:formula="?f13 * ?f87"/>
            <draw:equation draw:name="f89" draw:formula="?f88 * 3163"/>
            <draw:equation draw:name="f90" draw:formula="?f89 / 7636"/>
            <draw:equation draw:name="f91" draw:formula="?f11 + ?f90"/>
            <draw:equation draw:name="f92" draw:formula="?f26 - ?f90"/>
            <draw:equation draw:name="f93" draw:formula="?f27 - ?f90"/>
            <draw:equation draw:name="f94" draw:formula="21550000 - ?f42"/>
            <draw:equation draw:name="f95" draw:formula="if(?f94, ?f42, 21550000)"/>
            <draw:equation draw:name="f96" draw:formula="-21550000 - ?f95"/>
            <draw:equation draw:name="f97" draw:formula="if(?f96, -21550000, ?f95)"/>
            <draw:equation draw:name="f98" draw:formula="?f48 + ?f97"/>
            <draw:equation draw:name="f99" draw:formula="?f48 + ?f2"/>
            <draw:equation draw:name="f100" draw:formula="?f99 * ?f10 / ?f1"/>
            <draw:equation draw:name="f101" draw:formula="0 - ?f100"/>
            <draw:equation draw:name="f102" draw:formula="cos(?f101)"/>
            <draw:equation draw:name="f103" draw:formula="0 - ?f102"/>
            <draw:equation draw:name="f104" draw:formula="?f103 * ?f43"/>
            <draw:equation draw:name="f105" draw:formula="sin(?f101)"/>
            <draw:equation draw:name="f106" draw:formula="0 - ?f105"/>
            <draw:equation draw:name="f107" draw:formula="?f106 * ?f44"/>
            <draw:equation draw:name="f108" draw:formula="sqrt(?f104 * ?f104 + ?f107 * ?f107 + 0 * 0)"/>
            <draw:equation draw:name="f109" draw:formula="?f43 * ?f44 / ?f108"/>
            <draw:equation draw:name="f110" draw:formula="?f106 * ?f109"/>
            <draw:equation draw:name="f111" draw:formula="?f17 - ?f110"/>
            <draw:equation draw:name="f112" draw:formula="?f103 * ?f109"/>
            <draw:equation draw:name="f113" draw:formula="?f11 - ?f112"/>
            <draw:equation draw:name="f114" draw:formula="?f111 - ?f43"/>
            <draw:equation draw:name="f115" draw:formula="?f113 - ?f44"/>
            <draw:equation draw:name="f116" draw:formula="?f111 + ?f43"/>
            <draw:equation draw:name="f117" draw:formula="?f113 + ?f44"/>
            <draw:equation draw:name="f118" draw:formula="?f98 + ?f2"/>
            <draw:equation draw:name="f119" draw:formula="?f118 * ?f10 / ?f1"/>
            <draw:equation draw:name="f120" draw:formula="0 - ?f119"/>
            <draw:equation draw:name="f121" draw:formula="cos(?f120)"/>
            <draw:equation draw:name="f122" draw:formula="0 - ?f121"/>
            <draw:equation draw:name="f123" draw:formula="?f122 * ?f43"/>
            <draw:equation draw:name="f124" draw:formula="sin(?f120)"/>
            <draw:equation draw:name="f125" draw:formula="0 - ?f124"/>
            <draw:equation draw:name="f126" draw:formula="?f125 * ?f44"/>
            <draw:equation draw:name="f127" draw:formula="sqrt(?f123 * ?f123 + ?f126 * ?f126 + 0 * 0)"/>
            <draw:equation draw:name="f128" draw:formula="?f43 * ?f44 / ?f127"/>
            <draw:equation draw:name="f129" draw:formula="?f125 * ?f128"/>
            <draw:equation draw:name="f130" draw:formula="?f111 + ?f129"/>
            <draw:equation draw:name="f131" draw:formula="?f122 * ?f128"/>
            <draw:equation draw:name="f132" draw:formula="?f113 + ?f131"/>
            <draw:equation draw:name="f133" draw:formula="if(?f97, ?f17, ?f114)"/>
            <draw:equation draw:name="f134" draw:formula="if(?f97, ?f11, ?f115)"/>
            <draw:equation draw:name="f135" draw:formula="if(?f97, ?f17, ?f116)"/>
            <draw:equation draw:name="f136" draw:formula="if(?f97, ?f11, ?f117)"/>
            <draw:equation draw:name="f137" draw:formula="if(?f97, ?f114, ?f130)"/>
            <draw:equation draw:name="f138" draw:formula="if(?f97, ?f115, ?f132)"/>
            <draw:equation draw:name="f139" draw:formula="if(?f97, ?f116, ?f130)"/>
            <draw:equation draw:name="f140" draw:formula="if(?f97, ?f117, ?f132)"/>
            <draw:equation draw:name="f141" draw:formula="21550000 - ?f56"/>
            <draw:equation draw:name="f142" draw:formula="if(?f141, ?f56, 21550000)"/>
            <draw:equation draw:name="f143" draw:formula="-21550000 - ?f142"/>
            <draw:equation draw:name="f144" draw:formula="if(?f143, -21550000, ?f142)"/>
            <draw:equation draw:name="f145" draw:formula="?f79 + ?f144"/>
            <draw:equation draw:name="f146" draw:formula="?f79 + ?f2"/>
            <draw:equation draw:name="f147" draw:formula="?f146 * ?f10 / ?f1"/>
            <draw:equation draw:name="f148" draw:formula="0 - ?f147"/>
            <draw:equation draw:name="f149" draw:formula="cos(?f148)"/>
            <draw:equation draw:name="f150" draw:formula="0 - ?f149"/>
            <draw:equation draw:name="f151" draw:formula="?f150 * ?f44"/>
            <draw:equation draw:name="f152" draw:formula="sin(?f148)"/>
            <draw:equation draw:name="f153" draw:formula="0 - ?f152"/>
            <draw:equation draw:name="f154" draw:formula="?f153 * ?f75"/>
            <draw:equation draw:name="f155" draw:formula="sqrt(?f151 * ?f151 + ?f154 * ?f154 + 0 * 0)"/>
            <draw:equation draw:name="f156" draw:formula="?f44 * ?f75 / ?f155"/>
            <draw:equation draw:name="f157" draw:formula="?f153 * ?f156"/>
            <draw:equation draw:name="f158" draw:formula="?f11 - ?f157"/>
            <draw:equation draw:name="f159" draw:formula="?f150 * ?f156"/>
            <draw:equation draw:name="f160" draw:formula="?f45 - ?f159"/>
            <draw:equation draw:name="f161" draw:formula="?f158 - ?f44"/>
            <draw:equation draw:name="f162" draw:formula="?f160 - ?f75"/>
            <draw:equation draw:name="f163" draw:formula="?f158 + ?f44"/>
            <draw:equation draw:name="f164" draw:formula="?f160 + ?f75"/>
            <draw:equation draw:name="f165" draw:formula="?f145 + ?f2"/>
            <draw:equation draw:name="f166" draw:formula="?f165 * ?f10 / ?f1"/>
            <draw:equation draw:name="f167" draw:formula="0 - ?f166"/>
            <draw:equation draw:name="f168" draw:formula="cos(?f167)"/>
            <draw:equation draw:name="f169" draw:formula="0 - ?f168"/>
            <draw:equation draw:name="f170" draw:formula="?f169 * ?f44"/>
            <draw:equation draw:name="f171" draw:formula="sin(?f167)"/>
            <draw:equation draw:name="f172" draw:formula="0 - ?f171"/>
            <draw:equation draw:name="f173" draw:formula="?f172 * ?f75"/>
            <draw:equation draw:name="f174" draw:formula="sqrt(?f170 * ?f170 + ?f173 * ?f173 + 0 * 0)"/>
            <draw:equation draw:name="f175" draw:formula="?f44 * ?f75 / ?f174"/>
            <draw:equation draw:name="f176" draw:formula="?f172 * ?f175"/>
            <draw:equation draw:name="f177" draw:formula="?f158 + ?f176"/>
            <draw:equation draw:name="f178" draw:formula="?f169 * ?f175"/>
            <draw:equation draw:name="f179" draw:formula="?f160 + ?f178"/>
            <draw:equation draw:name="f180" draw:formula="if(?f144, ?f11, ?f161)"/>
            <draw:equation draw:name="f181" draw:formula="if(?f144, ?f45, ?f162)"/>
            <draw:equation draw:name="f182" draw:formula="if(?f144, ?f11, ?f163)"/>
            <draw:equation draw:name="f183" draw:formula="if(?f144, ?f45, ?f164)"/>
            <draw:equation draw:name="f184" draw:formula="if(?f144, ?f161, ?f177)"/>
            <draw:equation draw:name="f185" draw:formula="if(?f144, ?f162, ?f179)"/>
            <draw:equation draw:name="f186" draw:formula="if(?f144, ?f163, ?f177)"/>
            <draw:equation draw:name="f187" draw:formula="if(?f144, ?f164, ?f179)"/>
            <draw:equation draw:name="f188" draw:formula="21550000 - ?f72"/>
            <draw:equation draw:name="f189" draw:formula="if(?f188, ?f72, 21550000)"/>
            <draw:equation draw:name="f190" draw:formula="-21550000 - ?f189"/>
            <draw:equation draw:name="f191" draw:formula="if(?f190, -21550000, ?f189)"/>
            <draw:equation draw:name="f192" draw:formula="?f80 + ?f191"/>
            <draw:equation draw:name="f193" draw:formula="?f80 + ?f2"/>
            <draw:equation draw:name="f194" draw:formula="?f193 * ?f10 / ?f1"/>
            <draw:equation draw:name="f195" draw:formula="0 - ?f194"/>
            <draw:equation draw:name="f196" draw:formula="cos(?f195)"/>
            <draw:equation draw:name="f197" draw:formula="0 - ?f196"/>
            <draw:equation draw:name="f198" draw:formula="?f197 * ?f76"/>
            <draw:equation draw:name="f199" draw:formula="sin(?f195)"/>
            <draw:equation draw:name="f200" draw:formula="0 - ?f199"/>
            <draw:equation draw:name="f201" draw:formula="?f200 * ?f77"/>
            <draw:equation draw:name="f202" draw:formula="sqrt(?f198 * ?f198 + ?f201 * ?f201 + 0 * 0)"/>
            <draw:equation draw:name="f203" draw:formula="?f76 * ?f77 / ?f202"/>
            <draw:equation draw:name="f204" draw:formula="?f200 * ?f203"/>
            <draw:equation draw:name="f205" draw:formula="?f46 - ?f204"/>
            <draw:equation draw:name="f206" draw:formula="?f197 * ?f203"/>
            <draw:equation draw:name="f207" draw:formula="?f27 - ?f206"/>
            <draw:equation draw:name="f208" draw:formula="?f205 - ?f76"/>
            <draw:equation draw:name="f209" draw:formula="?f207 - ?f77"/>
            <draw:equation draw:name="f210" draw:formula="?f205 + ?f76"/>
            <draw:equation draw:name="f211" draw:formula="?f207 + ?f77"/>
            <draw:equation draw:name="f212" draw:formula="?f192 + ?f2"/>
            <draw:equation draw:name="f213" draw:formula="?f212 * ?f10 / ?f1"/>
            <draw:equation draw:name="f214" draw:formula="0 - ?f213"/>
            <draw:equation draw:name="f215" draw:formula="cos(?f214)"/>
            <draw:equation draw:name="f216" draw:formula="0 - ?f215"/>
            <draw:equation draw:name="f217" draw:formula="?f216 * ?f76"/>
            <draw:equation draw:name="f218" draw:formula="sin(?f214)"/>
            <draw:equation draw:name="f219" draw:formula="0 - ?f218"/>
            <draw:equation draw:name="f220" draw:formula="?f219 * ?f77"/>
            <draw:equation draw:name="f221" draw:formula="sqrt(?f217 * ?f217 + ?f220 * ?f220 + 0 * 0)"/>
            <draw:equation draw:name="f222" draw:formula="?f76 * ?f77 / ?f221"/>
            <draw:equation draw:name="f223" draw:formula="?f219 * ?f222"/>
            <draw:equation draw:name="f224" draw:formula="?f205 + ?f223"/>
            <draw:equation draw:name="f225" draw:formula="?f216 * ?f222"/>
            <draw:equation draw:name="f226" draw:formula="?f207 + ?f225"/>
            <draw:equation draw:name="f227" draw:formula="if(?f191, ?f46, ?f208)"/>
            <draw:equation draw:name="f228" draw:formula="if(?f191, ?f27, ?f209)"/>
            <draw:equation draw:name="f229" draw:formula="if(?f191, ?f46, ?f210)"/>
            <draw:equation draw:name="f230" draw:formula="if(?f191, ?f27, ?f211)"/>
            <draw:equation draw:name="f231" draw:formula="if(?f191, ?f208, ?f224)"/>
            <draw:equation draw:name="f232" draw:formula="if(?f191, ?f209, ?f226)"/>
            <draw:equation draw:name="f233" draw:formula="if(?f191, ?f210, ?f224)"/>
            <draw:equation draw:name="f234" draw:formula="if(?f191, ?f211, ?f226)"/>
            <draw:equation draw:name="f235" draw:formula="21550000 - ?f74"/>
            <draw:equation draw:name="f236" draw:formula="if(?f235, ?f74, 21550000)"/>
            <draw:equation draw:name="f237" draw:formula="-21550000 - ?f236"/>
            <draw:equation draw:name="f238" draw:formula="if(?f237, -21550000, ?f236)"/>
            <draw:equation draw:name="f239" draw:formula="?f73 + ?f238"/>
            <draw:equation draw:name="f240" draw:formula="?f73 + ?f2"/>
            <draw:equation draw:name="f241" draw:formula="?f240 * ?f10 / ?f1"/>
            <draw:equation draw:name="f242" draw:formula="0 - ?f241"/>
            <draw:equation draw:name="f243" draw:formula="cos(?f242)"/>
            <draw:equation draw:name="f244" draw:formula="0 - ?f243"/>
            <draw:equation draw:name="f245" draw:formula="?f244 * ?f78"/>
            <draw:equation draw:name="f246" draw:formula="sin(?f242)"/>
            <draw:equation draw:name="f247" draw:formula="0 - ?f246"/>
            <draw:equation draw:name="f248" draw:formula="?f247 * ?f43"/>
            <draw:equation draw:name="f249" draw:formula="sqrt(?f245 * ?f245 + ?f248 * ?f248 + 0 * 0)"/>
            <draw:equation draw:name="f250" draw:formula="?f78 * ?f43 / ?f249"/>
            <draw:equation draw:name="f251" draw:formula="?f247 * ?f250"/>
            <draw:equation draw:name="f252" draw:formula="?f26 - ?f251"/>
            <draw:equation draw:name="f253" draw:formula="?f244 * ?f250"/>
            <draw:equation draw:name="f254" draw:formula="?f17 - ?f253"/>
            <draw:equation draw:name="f255" draw:formula="?f252 - ?f78"/>
            <draw:equation draw:name="f256" draw:formula="?f254 - ?f43"/>
            <draw:equation draw:name="f257" draw:formula="?f252 + ?f78"/>
            <draw:equation draw:name="f258" draw:formula="?f254 + ?f43"/>
            <draw:equation draw:name="f259" draw:formula="?f239 + ?f2"/>
            <draw:equation draw:name="f260" draw:formula="?f259 * ?f10 / ?f1"/>
            <draw:equation draw:name="f261" draw:formula="0 - ?f260"/>
            <draw:equation draw:name="f262" draw:formula="cos(?f261)"/>
            <draw:equation draw:name="f263" draw:formula="0 - ?f262"/>
            <draw:equation draw:name="f264" draw:formula="?f263 * ?f78"/>
            <draw:equation draw:name="f265" draw:formula="sin(?f261)"/>
            <draw:equation draw:name="f266" draw:formula="0 - ?f265"/>
            <draw:equation draw:name="f267" draw:formula="?f266 * ?f43"/>
            <draw:equation draw:name="f268" draw:formula="sqrt(?f264 * ?f264 + ?f267 * ?f267 + 0 * 0)"/>
            <draw:equation draw:name="f269" draw:formula="?f78 * ?f43 / ?f268"/>
            <draw:equation draw:name="f270" draw:formula="?f266 * ?f269"/>
            <draw:equation draw:name="f271" draw:formula="?f252 + ?f270"/>
            <draw:equation draw:name="f272" draw:formula="?f263 * ?f269"/>
            <draw:equation draw:name="f273" draw:formula="?f254 + ?f272"/>
            <draw:equation draw:name="f274" draw:formula="if(?f238, ?f26, ?f255)"/>
            <draw:equation draw:name="f275" draw:formula="if(?f238, ?f17, ?f256)"/>
            <draw:equation draw:name="f276" draw:formula="if(?f238, ?f26, ?f257)"/>
            <draw:equation draw:name="f277" draw:formula="if(?f238, ?f17, ?f258)"/>
            <draw:equation draw:name="f278" draw:formula="if(?f238, ?f255, ?f271)"/>
            <draw:equation draw:name="f279" draw:formula="if(?f238, ?f256, ?f273)"/>
            <draw:equation draw:name="f280" draw:formula="if(?f238, ?f257, ?f271)"/>
            <draw:equation draw:name="f281" draw:formula="if(?f238, ?f258, ?f273)"/>
          </draw:enhanced-geometry>
        </draw:custom-shape>
        <draw:custom-shape svg:x="9.12964in" svg:y="1.40192in" svg:width="4.00833in" svg:height="2.91149in" draw:id="id184" draw:style-name="a1536" draw:name="Rectangle: Rounded Corners 23">
          <svg:title/>
          <svg:desc/>
          <text:p text:style-name="a1534" text:class-names="" text:cond-style-name=""><text:span text:style-name="a1533" text:class-names=""/></text:p>
          <draw:enhanced-geometry xmlns:dr3d="urn:oasis:names:tc:opendocument:xmlns:dr3d:1.0" draw:path-stretchpoint-x="21600" draw:path-stretchpoint-y="21600" draw:type="non-primitive" svg:viewBox="0 0 21600 21600" draw:enhanced-path="M ?f17 ?f11 A ?f133 ?f134 ?f135 ?f136 ?f17 ?f11 ?f130 ?f132  W ?f137 ?f138 ?f139 ?f140 ?f17 ?f11 ?f130 ?f132 L ?f11 ?f45 A ?f180 ?f181 ?f182 ?f183 ?f11 ?f45 ?f177 ?f179  W ?f184 ?f185 ?f186 ?f187 ?f11 ?f45 ?f177 ?f179 L ?f46 ?f27 A ?f227 ?f228 ?f229 ?f230 ?f46 ?f27 ?f224 ?f226  W ?f231 ?f232 ?f233 ?f234 ?f46 ?f27 ?f224 ?f226 L ?f26 ?f17 A ?f274 ?f275 ?f276 ?f277 ?f26 ?f17 ?f271 ?f273  W ?f278 ?f279 ?f280 ?f281 ?f26 ?f17 ?f271 ?f273 Z N" draw:text-areas="?f91 ?f91 ?f92 ?f93" draw:modifiers="0">
            <draw:equation draw:name="f0" draw:formula="16200000"/>
            <draw:equation draw:name="f1" draw:formula="10800000"/>
            <draw:equation draw:name="f2" draw:formula="5400000"/>
            <draw:equation draw:name="f3" draw:formula="left"/>
            <draw:equation draw:name="f4" draw:formula="right"/>
            <draw:equation draw:name="f5" draw:formula="top"/>
            <draw:equation draw:name="f6" draw:formula="bottom"/>
            <draw:equation draw:name="f7" draw:formula="?f6 - ?f5"/>
            <draw:equation draw:name="f8" draw:formula="?f4 - ?f3"/>
            <draw:equation draw:name="f9" draw:formula="min(?f8, ?f7)"/>
            <draw:equation draw:name="f10" draw:formula="5419351 / 1725033"/>
            <draw:equation draw:name="f11" draw:formula="0"/>
            <draw:equation draw:name="f12" draw:formula="45"/>
            <draw:equation draw:name="f13" draw:formula="1837"/>
            <draw:equation draw:name="f14" draw:formula="?f10 / 180"/>
            <draw:equation draw:name="f15" draw:formula="0 - ?f2"/>
            <draw:equation draw:name="f16" draw:formula="?f12 * ?f14"/>
            <draw:equation draw:name="f17" draw:formula="?f11 + ?f13"/>
            <draw:equation draw:name="f18" draw:formula="?f8 / 21600"/>
            <draw:equation draw:name="f19" draw:formula="?f7 / 21600"/>
            <draw:equation draw:name="f20" draw:formula="21600 * ?f8"/>
            <draw:equation draw:name="f21" draw:formula="21600 * ?f7"/>
            <draw:equation draw:name="f22" draw:formula="0 - ?f16"/>
            <draw:equation draw:name="f23" draw:formula="?f11 - ?f17"/>
            <draw:equation draw:name="f24" draw:formula="?f17 - ?f11"/>
            <draw:equation draw:name="f25" draw:formula="min(?f19, ?f18)"/>
            <draw:equation draw:name="f26" draw:formula="?f20 / ?f9"/>
            <draw:equation draw:name="f27" draw:formula="?f21 / ?f9"/>
            <draw:equation draw:name="f28" draw:formula="?f22 * ?f1"/>
            <draw:equation draw:name="f29" draw:formula="abs(?f23)"/>
            <draw:equation draw:name="f30" draw:formula="abs(?f24)"/>
            <draw:equation draw:name="f31" draw:formula="if(?f23, ?f15, ?f2)"/>
            <draw:equation draw:name="f32" draw:formula="if(?f23, ?f2, ?f15)"/>
            <draw:equation draw:name="f33" draw:formula="if(?f23, ?f0, ?f2)"/>
            <draw:equation draw:name="f34" draw:formula="if(?f23, ?f2, ?f0)"/>
            <draw:equation draw:name="f35" draw:formula="if(?f24, ?f15, ?f2)"/>
            <draw:equation draw:name="f36" draw:formula="if(?f24, ?f2, ?f15)"/>
            <draw:equation draw:name="f37" draw:formula="if(?f23, 0, ?f1)"/>
            <draw:equation draw:name="f38" draw:formula="if(?f23, ?f1, 0)"/>
            <draw:equation draw:name="f39" draw:formula="?f28 / ?f10"/>
            <draw:equation draw:name="f40" draw:formula="if(?f23, ?f34, ?f33)"/>
            <draw:equation draw:name="f41" draw:formula="if(?f23, ?f33, ?f34)"/>
            <draw:equation draw:name="f42" draw:formula="if(?f24, ?f32, ?f31)"/>
            <draw:equation draw:name="f43" draw:formula="?f29 * ?f25"/>
            <draw:equation draw:name="f44" draw:formula="?f30 * ?f25"/>
            <draw:equation draw:name="f45" draw:formula="?f27 - ?f13"/>
            <draw:equation draw:name="f46" draw:formula="?f26 - ?f13"/>
            <draw:equation draw:name="f47" draw:formula="?f39 - ?f2"/>
            <draw:equation draw:name="f48" draw:formula="if(?f24, ?f41, ?f40)"/>
            <draw:equation draw:name="f49" draw:formula="?f27 - ?f45"/>
            <draw:equation draw:name="f50" draw:formula="?f26 - ?f46"/>
            <draw:equation draw:name="f51" draw:formula="?f45 - ?f27"/>
            <draw:equation draw:name="f52" draw:formula="?f46 - ?f26"/>
            <draw:equation draw:name="f53" draw:formula="abs(?f49)"/>
            <draw:equation draw:name="f54" draw:formula="if(?f49, 0, ?f1)"/>
            <draw:equation draw:name="f55" draw:formula="if(?f49, ?f1, 0)"/>
            <draw:equation draw:name="f56" draw:formula="if(?f49, ?f35, ?f36)"/>
            <draw:equation draw:name="f57" draw:formula="abs(?f50)"/>
            <draw:equation draw:name="f58" draw:formula="abs(?f51)"/>
            <draw:equation draw:name="f59" draw:formula="if(?f50, ?f15, ?f2)"/>
            <draw:equation draw:name="f60" draw:formula="if(?f50, ?f2, ?f15)"/>
            <draw:equation draw:name="f61" draw:formula="if(?f50, ?f0, ?f2)"/>
            <draw:equation draw:name="f62" draw:formula="if(?f50, ?f2, ?f0)"/>
            <draw:equation draw:name="f63" draw:formula="abs(?f52)"/>
            <draw:equation draw:name="f64" draw:formula="if(?f52, ?f15, ?f2)"/>
            <draw:equation draw:name="f65" draw:formula="if(?f52, ?f2, ?f15)"/>
            <draw:equation draw:name="f66" draw:formula="if(?f52, ?f38, ?f37)"/>
            <draw:equation draw:name="f67" draw:formula="if(?f52, ?f37, ?f38)"/>
            <draw:equation draw:name="f68" draw:formula="if(?f24, ?f55, ?f54)"/>
            <draw:equation draw:name="f69" draw:formula="if(?f24, ?f54, ?f55)"/>
            <draw:equation draw:name="f70" draw:formula="if(?f50, ?f62, ?f61)"/>
            <draw:equation draw:name="f71" draw:formula="if(?f50, ?f61, ?f62)"/>
            <draw:equation draw:name="f72" draw:formula="if(?f51, ?f60, ?f59)"/>
            <draw:equation draw:name="f73" draw:formula="if(?f23, ?f66, ?f67)"/>
            <draw:equation draw:name="f74" draw:formula="if(?f23, ?f64, ?f65)"/>
            <draw:equation draw:name="f75" draw:formula="?f53 * ?f25"/>
            <draw:equation draw:name="f76" draw:formula="?f57 * ?f25"/>
            <draw:equation draw:name="f77" draw:formula="?f58 * ?f25"/>
            <draw:equation draw:name="f78" draw:formula="?f63 * ?f25"/>
            <draw:equation draw:name="f79" draw:formula="if(?f49, ?f68, ?f69)"/>
            <draw:equation draw:name="f80" draw:formula="if(?f51, ?f71, ?f70)"/>
            <draw:equation draw:name="f81" draw:formula="?f47 + ?f2"/>
            <draw:equation draw:name="f82" draw:formula="?f81 * ?f10 / ?f1"/>
            <draw:equation draw:name="f83" draw:formula="0 - ?f82"/>
            <draw:equation draw:name="f84" draw:formula="sin(?f83)"/>
            <draw:equation draw:name="f85" draw:formula="0 - ?f84"/>
            <draw:equation draw:name="f86" draw:formula="?f85"/>
            <draw:equation draw:name="f87" draw:formula="0 - ?f86"/>
            <draw:equation draw:name="f88" draw:formula="?f13 * ?f87"/>
            <draw:equation draw:name="f89" draw:formula="?f88 * 3163"/>
            <draw:equation draw:name="f90" draw:formula="?f89 / 7636"/>
            <draw:equation draw:name="f91" draw:formula="?f11 + ?f90"/>
            <draw:equation draw:name="f92" draw:formula="?f26 - ?f90"/>
            <draw:equation draw:name="f93" draw:formula="?f27 - ?f90"/>
            <draw:equation draw:name="f94" draw:formula="21550000 - ?f42"/>
            <draw:equation draw:name="f95" draw:formula="if(?f94, ?f42, 21550000)"/>
            <draw:equation draw:name="f96" draw:formula="-21550000 - ?f95"/>
            <draw:equation draw:name="f97" draw:formula="if(?f96, -21550000, ?f95)"/>
            <draw:equation draw:name="f98" draw:formula="?f48 + ?f97"/>
            <draw:equation draw:name="f99" draw:formula="?f48 + ?f2"/>
            <draw:equation draw:name="f100" draw:formula="?f99 * ?f10 / ?f1"/>
            <draw:equation draw:name="f101" draw:formula="0 - ?f100"/>
            <draw:equation draw:name="f102" draw:formula="cos(?f101)"/>
            <draw:equation draw:name="f103" draw:formula="0 - ?f102"/>
            <draw:equation draw:name="f104" draw:formula="?f103 * ?f43"/>
            <draw:equation draw:name="f105" draw:formula="sin(?f101)"/>
            <draw:equation draw:name="f106" draw:formula="0 - ?f105"/>
            <draw:equation draw:name="f107" draw:formula="?f106 * ?f44"/>
            <draw:equation draw:name="f108" draw:formula="sqrt(?f104 * ?f104 + ?f107 * ?f107 + 0 * 0)"/>
            <draw:equation draw:name="f109" draw:formula="?f43 * ?f44 / ?f108"/>
            <draw:equation draw:name="f110" draw:formula="?f106 * ?f109"/>
            <draw:equation draw:name="f111" draw:formula="?f17 - ?f110"/>
            <draw:equation draw:name="f112" draw:formula="?f103 * ?f109"/>
            <draw:equation draw:name="f113" draw:formula="?f11 - ?f112"/>
            <draw:equation draw:name="f114" draw:formula="?f111 - ?f43"/>
            <draw:equation draw:name="f115" draw:formula="?f113 - ?f44"/>
            <draw:equation draw:name="f116" draw:formula="?f111 + ?f43"/>
            <draw:equation draw:name="f117" draw:formula="?f113 + ?f44"/>
            <draw:equation draw:name="f118" draw:formula="?f98 + ?f2"/>
            <draw:equation draw:name="f119" draw:formula="?f118 * ?f10 / ?f1"/>
            <draw:equation draw:name="f120" draw:formula="0 - ?f119"/>
            <draw:equation draw:name="f121" draw:formula="cos(?f120)"/>
            <draw:equation draw:name="f122" draw:formula="0 - ?f121"/>
            <draw:equation draw:name="f123" draw:formula="?f122 * ?f43"/>
            <draw:equation draw:name="f124" draw:formula="sin(?f120)"/>
            <draw:equation draw:name="f125" draw:formula="0 - ?f124"/>
            <draw:equation draw:name="f126" draw:formula="?f125 * ?f44"/>
            <draw:equation draw:name="f127" draw:formula="sqrt(?f123 * ?f123 + ?f126 * ?f126 + 0 * 0)"/>
            <draw:equation draw:name="f128" draw:formula="?f43 * ?f44 / ?f127"/>
            <draw:equation draw:name="f129" draw:formula="?f125 * ?f128"/>
            <draw:equation draw:name="f130" draw:formula="?f111 + ?f129"/>
            <draw:equation draw:name="f131" draw:formula="?f122 * ?f128"/>
            <draw:equation draw:name="f132" draw:formula="?f113 + ?f131"/>
            <draw:equation draw:name="f133" draw:formula="if(?f97, ?f17, ?f114)"/>
            <draw:equation draw:name="f134" draw:formula="if(?f97, ?f11, ?f115)"/>
            <draw:equation draw:name="f135" draw:formula="if(?f97, ?f17, ?f116)"/>
            <draw:equation draw:name="f136" draw:formula="if(?f97, ?f11, ?f117)"/>
            <draw:equation draw:name="f137" draw:formula="if(?f97, ?f114, ?f130)"/>
            <draw:equation draw:name="f138" draw:formula="if(?f97, ?f115, ?f132)"/>
            <draw:equation draw:name="f139" draw:formula="if(?f97, ?f116, ?f130)"/>
            <draw:equation draw:name="f140" draw:formula="if(?f97, ?f117, ?f132)"/>
            <draw:equation draw:name="f141" draw:formula="21550000 - ?f56"/>
            <draw:equation draw:name="f142" draw:formula="if(?f141, ?f56, 21550000)"/>
            <draw:equation draw:name="f143" draw:formula="-21550000 - ?f142"/>
            <draw:equation draw:name="f144" draw:formula="if(?f143, -21550000, ?f142)"/>
            <draw:equation draw:name="f145" draw:formula="?f79 + ?f144"/>
            <draw:equation draw:name="f146" draw:formula="?f79 + ?f2"/>
            <draw:equation draw:name="f147" draw:formula="?f146 * ?f10 / ?f1"/>
            <draw:equation draw:name="f148" draw:formula="0 - ?f147"/>
            <draw:equation draw:name="f149" draw:formula="cos(?f148)"/>
            <draw:equation draw:name="f150" draw:formula="0 - ?f149"/>
            <draw:equation draw:name="f151" draw:formula="?f150 * ?f44"/>
            <draw:equation draw:name="f152" draw:formula="sin(?f148)"/>
            <draw:equation draw:name="f153" draw:formula="0 - ?f152"/>
            <draw:equation draw:name="f154" draw:formula="?f153 * ?f75"/>
            <draw:equation draw:name="f155" draw:formula="sqrt(?f151 * ?f151 + ?f154 * ?f154 + 0 * 0)"/>
            <draw:equation draw:name="f156" draw:formula="?f44 * ?f75 / ?f155"/>
            <draw:equation draw:name="f157" draw:formula="?f153 * ?f156"/>
            <draw:equation draw:name="f158" draw:formula="?f11 - ?f157"/>
            <draw:equation draw:name="f159" draw:formula="?f150 * ?f156"/>
            <draw:equation draw:name="f160" draw:formula="?f45 - ?f159"/>
            <draw:equation draw:name="f161" draw:formula="?f158 - ?f44"/>
            <draw:equation draw:name="f162" draw:formula="?f160 - ?f75"/>
            <draw:equation draw:name="f163" draw:formula="?f158 + ?f44"/>
            <draw:equation draw:name="f164" draw:formula="?f160 + ?f75"/>
            <draw:equation draw:name="f165" draw:formula="?f145 + ?f2"/>
            <draw:equation draw:name="f166" draw:formula="?f165 * ?f10 / ?f1"/>
            <draw:equation draw:name="f167" draw:formula="0 - ?f166"/>
            <draw:equation draw:name="f168" draw:formula="cos(?f167)"/>
            <draw:equation draw:name="f169" draw:formula="0 - ?f168"/>
            <draw:equation draw:name="f170" draw:formula="?f169 * ?f44"/>
            <draw:equation draw:name="f171" draw:formula="sin(?f167)"/>
            <draw:equation draw:name="f172" draw:formula="0 - ?f171"/>
            <draw:equation draw:name="f173" draw:formula="?f172 * ?f75"/>
            <draw:equation draw:name="f174" draw:formula="sqrt(?f170 * ?f170 + ?f173 * ?f173 + 0 * 0)"/>
            <draw:equation draw:name="f175" draw:formula="?f44 * ?f75 / ?f174"/>
            <draw:equation draw:name="f176" draw:formula="?f172 * ?f175"/>
            <draw:equation draw:name="f177" draw:formula="?f158 + ?f176"/>
            <draw:equation draw:name="f178" draw:formula="?f169 * ?f175"/>
            <draw:equation draw:name="f179" draw:formula="?f160 + ?f178"/>
            <draw:equation draw:name="f180" draw:formula="if(?f144, ?f11, ?f161)"/>
            <draw:equation draw:name="f181" draw:formula="if(?f144, ?f45, ?f162)"/>
            <draw:equation draw:name="f182" draw:formula="if(?f144, ?f11, ?f163)"/>
            <draw:equation draw:name="f183" draw:formula="if(?f144, ?f45, ?f164)"/>
            <draw:equation draw:name="f184" draw:formula="if(?f144, ?f161, ?f177)"/>
            <draw:equation draw:name="f185" draw:formula="if(?f144, ?f162, ?f179)"/>
            <draw:equation draw:name="f186" draw:formula="if(?f144, ?f163, ?f177)"/>
            <draw:equation draw:name="f187" draw:formula="if(?f144, ?f164, ?f179)"/>
            <draw:equation draw:name="f188" draw:formula="21550000 - ?f72"/>
            <draw:equation draw:name="f189" draw:formula="if(?f188, ?f72, 21550000)"/>
            <draw:equation draw:name="f190" draw:formula="-21550000 - ?f189"/>
            <draw:equation draw:name="f191" draw:formula="if(?f190, -21550000, ?f189)"/>
            <draw:equation draw:name="f192" draw:formula="?f80 + ?f191"/>
            <draw:equation draw:name="f193" draw:formula="?f80 + ?f2"/>
            <draw:equation draw:name="f194" draw:formula="?f193 * ?f10 / ?f1"/>
            <draw:equation draw:name="f195" draw:formula="0 - ?f194"/>
            <draw:equation draw:name="f196" draw:formula="cos(?f195)"/>
            <draw:equation draw:name="f197" draw:formula="0 - ?f196"/>
            <draw:equation draw:name="f198" draw:formula="?f197 * ?f76"/>
            <draw:equation draw:name="f199" draw:formula="sin(?f195)"/>
            <draw:equation draw:name="f200" draw:formula="0 - ?f199"/>
            <draw:equation draw:name="f201" draw:formula="?f200 * ?f77"/>
            <draw:equation draw:name="f202" draw:formula="sqrt(?f198 * ?f198 + ?f201 * ?f201 + 0 * 0)"/>
            <draw:equation draw:name="f203" draw:formula="?f76 * ?f77 / ?f202"/>
            <draw:equation draw:name="f204" draw:formula="?f200 * ?f203"/>
            <draw:equation draw:name="f205" draw:formula="?f46 - ?f204"/>
            <draw:equation draw:name="f206" draw:formula="?f197 * ?f203"/>
            <draw:equation draw:name="f207" draw:formula="?f27 - ?f206"/>
            <draw:equation draw:name="f208" draw:formula="?f205 - ?f76"/>
            <draw:equation draw:name="f209" draw:formula="?f207 - ?f77"/>
            <draw:equation draw:name="f210" draw:formula="?f205 + ?f76"/>
            <draw:equation draw:name="f211" draw:formula="?f207 + ?f77"/>
            <draw:equation draw:name="f212" draw:formula="?f192 + ?f2"/>
            <draw:equation draw:name="f213" draw:formula="?f212 * ?f10 / ?f1"/>
            <draw:equation draw:name="f214" draw:formula="0 - ?f213"/>
            <draw:equation draw:name="f215" draw:formula="cos(?f214)"/>
            <draw:equation draw:name="f216" draw:formula="0 - ?f215"/>
            <draw:equation draw:name="f217" draw:formula="?f216 * ?f76"/>
            <draw:equation draw:name="f218" draw:formula="sin(?f214)"/>
            <draw:equation draw:name="f219" draw:formula="0 - ?f218"/>
            <draw:equation draw:name="f220" draw:formula="?f219 * ?f77"/>
            <draw:equation draw:name="f221" draw:formula="sqrt(?f217 * ?f217 + ?f220 * ?f220 + 0 * 0)"/>
            <draw:equation draw:name="f222" draw:formula="?f76 * ?f77 / ?f221"/>
            <draw:equation draw:name="f223" draw:formula="?f219 * ?f222"/>
            <draw:equation draw:name="f224" draw:formula="?f205 + ?f223"/>
            <draw:equation draw:name="f225" draw:formula="?f216 * ?f222"/>
            <draw:equation draw:name="f226" draw:formula="?f207 + ?f225"/>
            <draw:equation draw:name="f227" draw:formula="if(?f191, ?f46, ?f208)"/>
            <draw:equation draw:name="f228" draw:formula="if(?f191, ?f27, ?f209)"/>
            <draw:equation draw:name="f229" draw:formula="if(?f191, ?f46, ?f210)"/>
            <draw:equation draw:name="f230" draw:formula="if(?f191, ?f27, ?f211)"/>
            <draw:equation draw:name="f231" draw:formula="if(?f191, ?f208, ?f224)"/>
            <draw:equation draw:name="f232" draw:formula="if(?f191, ?f209, ?f226)"/>
            <draw:equation draw:name="f233" draw:formula="if(?f191, ?f210, ?f224)"/>
            <draw:equation draw:name="f234" draw:formula="if(?f191, ?f211, ?f226)"/>
            <draw:equation draw:name="f235" draw:formula="21550000 - ?f74"/>
            <draw:equation draw:name="f236" draw:formula="if(?f235, ?f74, 21550000)"/>
            <draw:equation draw:name="f237" draw:formula="-21550000 - ?f236"/>
            <draw:equation draw:name="f238" draw:formula="if(?f237, -21550000, ?f236)"/>
            <draw:equation draw:name="f239" draw:formula="?f73 + ?f238"/>
            <draw:equation draw:name="f240" draw:formula="?f73 + ?f2"/>
            <draw:equation draw:name="f241" draw:formula="?f240 * ?f10 / ?f1"/>
            <draw:equation draw:name="f242" draw:formula="0 - ?f241"/>
            <draw:equation draw:name="f243" draw:formula="cos(?f242)"/>
            <draw:equation draw:name="f244" draw:formula="0 - ?f243"/>
            <draw:equation draw:name="f245" draw:formula="?f244 * ?f78"/>
            <draw:equation draw:name="f246" draw:formula="sin(?f242)"/>
            <draw:equation draw:name="f247" draw:formula="0 - ?f246"/>
            <draw:equation draw:name="f248" draw:formula="?f247 * ?f43"/>
            <draw:equation draw:name="f249" draw:formula="sqrt(?f245 * ?f245 + ?f248 * ?f248 + 0 * 0)"/>
            <draw:equation draw:name="f250" draw:formula="?f78 * ?f43 / ?f249"/>
            <draw:equation draw:name="f251" draw:formula="?f247 * ?f250"/>
            <draw:equation draw:name="f252" draw:formula="?f26 - ?f251"/>
            <draw:equation draw:name="f253" draw:formula="?f244 * ?f250"/>
            <draw:equation draw:name="f254" draw:formula="?f17 - ?f253"/>
            <draw:equation draw:name="f255" draw:formula="?f252 - ?f78"/>
            <draw:equation draw:name="f256" draw:formula="?f254 - ?f43"/>
            <draw:equation draw:name="f257" draw:formula="?f252 + ?f78"/>
            <draw:equation draw:name="f258" draw:formula="?f254 + ?f43"/>
            <draw:equation draw:name="f259" draw:formula="?f239 + ?f2"/>
            <draw:equation draw:name="f260" draw:formula="?f259 * ?f10 / ?f1"/>
            <draw:equation draw:name="f261" draw:formula="0 - ?f260"/>
            <draw:equation draw:name="f262" draw:formula="cos(?f261)"/>
            <draw:equation draw:name="f263" draw:formula="0 - ?f262"/>
            <draw:equation draw:name="f264" draw:formula="?f263 * ?f78"/>
            <draw:equation draw:name="f265" draw:formula="sin(?f261)"/>
            <draw:equation draw:name="f266" draw:formula="0 - ?f265"/>
            <draw:equation draw:name="f267" draw:formula="?f266 * ?f43"/>
            <draw:equation draw:name="f268" draw:formula="sqrt(?f264 * ?f264 + ?f267 * ?f267 + 0 * 0)"/>
            <draw:equation draw:name="f269" draw:formula="?f78 * ?f43 / ?f268"/>
            <draw:equation draw:name="f270" draw:formula="?f266 * ?f269"/>
            <draw:equation draw:name="f271" draw:formula="?f252 + ?f270"/>
            <draw:equation draw:name="f272" draw:formula="?f263 * ?f269"/>
            <draw:equation draw:name="f273" draw:formula="?f254 + ?f272"/>
            <draw:equation draw:name="f274" draw:formula="if(?f238, ?f26, ?f255)"/>
            <draw:equation draw:name="f275" draw:formula="if(?f238, ?f17, ?f256)"/>
            <draw:equation draw:name="f276" draw:formula="if(?f238, ?f26, ?f257)"/>
            <draw:equation draw:name="f277" draw:formula="if(?f238, ?f17, ?f258)"/>
            <draw:equation draw:name="f278" draw:formula="if(?f238, ?f255, ?f271)"/>
            <draw:equation draw:name="f279" draw:formula="if(?f238, ?f256, ?f273)"/>
            <draw:equation draw:name="f280" draw:formula="if(?f238, ?f257, ?f271)"/>
            <draw:equation draw:name="f281" draw:formula="if(?f238, ?f258, ?f273)"/>
          </draw:enhanced-geometry>
        </draw:custom-shape>
        <draw:custom-shape svg:x="9.16297in" svg:y="4.48073in" svg:width="4.00833in" svg:height="2.55785in" draw:id="id185" draw:style-name="a1540" draw:name="Rectangle: Rounded Corners 24">
          <svg:title/>
          <svg:desc/>
          <text:p text:style-name="a1538" text:class-names="" text:cond-style-name=""><text:span text:style-name="a1537" text:class-names=""/></text:p>
          <draw:enhanced-geometry xmlns:dr3d="urn:oasis:names:tc:opendocument:xmlns:dr3d:1.0" draw:path-stretchpoint-x="21600" draw:path-stretchpoint-y="21600" draw:type="non-primitive" svg:viewBox="0 0 21600 21600" draw:enhanced-path="M ?f17 ?f11 A ?f133 ?f134 ?f135 ?f136 ?f17 ?f11 ?f130 ?f132  W ?f137 ?f138 ?f139 ?f140 ?f17 ?f11 ?f130 ?f132 L ?f11 ?f45 A ?f180 ?f181 ?f182 ?f183 ?f11 ?f45 ?f177 ?f179  W ?f184 ?f185 ?f186 ?f187 ?f11 ?f45 ?f177 ?f179 L ?f46 ?f27 A ?f227 ?f228 ?f229 ?f230 ?f46 ?f27 ?f224 ?f226  W ?f231 ?f232 ?f233 ?f234 ?f46 ?f27 ?f224 ?f226 L ?f26 ?f17 A ?f274 ?f275 ?f276 ?f277 ?f26 ?f17 ?f271 ?f273  W ?f278 ?f279 ?f280 ?f281 ?f26 ?f17 ?f271 ?f273 Z N" draw:text-areas="?f91 ?f91 ?f92 ?f93" draw:modifiers="0">
            <draw:equation draw:name="f0" draw:formula="16200000"/>
            <draw:equation draw:name="f1" draw:formula="10800000"/>
            <draw:equation draw:name="f2" draw:formula="5400000"/>
            <draw:equation draw:name="f3" draw:formula="left"/>
            <draw:equation draw:name="f4" draw:formula="right"/>
            <draw:equation draw:name="f5" draw:formula="top"/>
            <draw:equation draw:name="f6" draw:formula="bottom"/>
            <draw:equation draw:name="f7" draw:formula="?f6 - ?f5"/>
            <draw:equation draw:name="f8" draw:formula="?f4 - ?f3"/>
            <draw:equation draw:name="f9" draw:formula="min(?f8, ?f7)"/>
            <draw:equation draw:name="f10" draw:formula="5419351 / 1725033"/>
            <draw:equation draw:name="f11" draw:formula="0"/>
            <draw:equation draw:name="f12" draw:formula="45"/>
            <draw:equation draw:name="f13" draw:formula="1837"/>
            <draw:equation draw:name="f14" draw:formula="?f10 / 180"/>
            <draw:equation draw:name="f15" draw:formula="0 - ?f2"/>
            <draw:equation draw:name="f16" draw:formula="?f12 * ?f14"/>
            <draw:equation draw:name="f17" draw:formula="?f11 + ?f13"/>
            <draw:equation draw:name="f18" draw:formula="?f8 / 21600"/>
            <draw:equation draw:name="f19" draw:formula="?f7 / 21600"/>
            <draw:equation draw:name="f20" draw:formula="21600 * ?f8"/>
            <draw:equation draw:name="f21" draw:formula="21600 * ?f7"/>
            <draw:equation draw:name="f22" draw:formula="0 - ?f16"/>
            <draw:equation draw:name="f23" draw:formula="?f11 - ?f17"/>
            <draw:equation draw:name="f24" draw:formula="?f17 - ?f11"/>
            <draw:equation draw:name="f25" draw:formula="min(?f19, ?f18)"/>
            <draw:equation draw:name="f26" draw:formula="?f20 / ?f9"/>
            <draw:equation draw:name="f27" draw:formula="?f21 / ?f9"/>
            <draw:equation draw:name="f28" draw:formula="?f22 * ?f1"/>
            <draw:equation draw:name="f29" draw:formula="abs(?f23)"/>
            <draw:equation draw:name="f30" draw:formula="abs(?f24)"/>
            <draw:equation draw:name="f31" draw:formula="if(?f23, ?f15, ?f2)"/>
            <draw:equation draw:name="f32" draw:formula="if(?f23, ?f2, ?f15)"/>
            <draw:equation draw:name="f33" draw:formula="if(?f23, ?f0, ?f2)"/>
            <draw:equation draw:name="f34" draw:formula="if(?f23, ?f2, ?f0)"/>
            <draw:equation draw:name="f35" draw:formula="if(?f24, ?f15, ?f2)"/>
            <draw:equation draw:name="f36" draw:formula="if(?f24, ?f2, ?f15)"/>
            <draw:equation draw:name="f37" draw:formula="if(?f23, 0, ?f1)"/>
            <draw:equation draw:name="f38" draw:formula="if(?f23, ?f1, 0)"/>
            <draw:equation draw:name="f39" draw:formula="?f28 / ?f10"/>
            <draw:equation draw:name="f40" draw:formula="if(?f23, ?f34, ?f33)"/>
            <draw:equation draw:name="f41" draw:formula="if(?f23, ?f33, ?f34)"/>
            <draw:equation draw:name="f42" draw:formula="if(?f24, ?f32, ?f31)"/>
            <draw:equation draw:name="f43" draw:formula="?f29 * ?f25"/>
            <draw:equation draw:name="f44" draw:formula="?f30 * ?f25"/>
            <draw:equation draw:name="f45" draw:formula="?f27 - ?f13"/>
            <draw:equation draw:name="f46" draw:formula="?f26 - ?f13"/>
            <draw:equation draw:name="f47" draw:formula="?f39 - ?f2"/>
            <draw:equation draw:name="f48" draw:formula="if(?f24, ?f41, ?f40)"/>
            <draw:equation draw:name="f49" draw:formula="?f27 - ?f45"/>
            <draw:equation draw:name="f50" draw:formula="?f26 - ?f46"/>
            <draw:equation draw:name="f51" draw:formula="?f45 - ?f27"/>
            <draw:equation draw:name="f52" draw:formula="?f46 - ?f26"/>
            <draw:equation draw:name="f53" draw:formula="abs(?f49)"/>
            <draw:equation draw:name="f54" draw:formula="if(?f49, 0, ?f1)"/>
            <draw:equation draw:name="f55" draw:formula="if(?f49, ?f1, 0)"/>
            <draw:equation draw:name="f56" draw:formula="if(?f49, ?f35, ?f36)"/>
            <draw:equation draw:name="f57" draw:formula="abs(?f50)"/>
            <draw:equation draw:name="f58" draw:formula="abs(?f51)"/>
            <draw:equation draw:name="f59" draw:formula="if(?f50, ?f15, ?f2)"/>
            <draw:equation draw:name="f60" draw:formula="if(?f50, ?f2, ?f15)"/>
            <draw:equation draw:name="f61" draw:formula="if(?f50, ?f0, ?f2)"/>
            <draw:equation draw:name="f62" draw:formula="if(?f50, ?f2, ?f0)"/>
            <draw:equation draw:name="f63" draw:formula="abs(?f52)"/>
            <draw:equation draw:name="f64" draw:formula="if(?f52, ?f15, ?f2)"/>
            <draw:equation draw:name="f65" draw:formula="if(?f52, ?f2, ?f15)"/>
            <draw:equation draw:name="f66" draw:formula="if(?f52, ?f38, ?f37)"/>
            <draw:equation draw:name="f67" draw:formula="if(?f52, ?f37, ?f38)"/>
            <draw:equation draw:name="f68" draw:formula="if(?f24, ?f55, ?f54)"/>
            <draw:equation draw:name="f69" draw:formula="if(?f24, ?f54, ?f55)"/>
            <draw:equation draw:name="f70" draw:formula="if(?f50, ?f62, ?f61)"/>
            <draw:equation draw:name="f71" draw:formula="if(?f50, ?f61, ?f62)"/>
            <draw:equation draw:name="f72" draw:formula="if(?f51, ?f60, ?f59)"/>
            <draw:equation draw:name="f73" draw:formula="if(?f23, ?f66, ?f67)"/>
            <draw:equation draw:name="f74" draw:formula="if(?f23, ?f64, ?f65)"/>
            <draw:equation draw:name="f75" draw:formula="?f53 * ?f25"/>
            <draw:equation draw:name="f76" draw:formula="?f57 * ?f25"/>
            <draw:equation draw:name="f77" draw:formula="?f58 * ?f25"/>
            <draw:equation draw:name="f78" draw:formula="?f63 * ?f25"/>
            <draw:equation draw:name="f79" draw:formula="if(?f49, ?f68, ?f69)"/>
            <draw:equation draw:name="f80" draw:formula="if(?f51, ?f71, ?f70)"/>
            <draw:equation draw:name="f81" draw:formula="?f47 + ?f2"/>
            <draw:equation draw:name="f82" draw:formula="?f81 * ?f10 / ?f1"/>
            <draw:equation draw:name="f83" draw:formula="0 - ?f82"/>
            <draw:equation draw:name="f84" draw:formula="sin(?f83)"/>
            <draw:equation draw:name="f85" draw:formula="0 - ?f84"/>
            <draw:equation draw:name="f86" draw:formula="?f85"/>
            <draw:equation draw:name="f87" draw:formula="0 - ?f86"/>
            <draw:equation draw:name="f88" draw:formula="?f13 * ?f87"/>
            <draw:equation draw:name="f89" draw:formula="?f88 * 3163"/>
            <draw:equation draw:name="f90" draw:formula="?f89 / 7636"/>
            <draw:equation draw:name="f91" draw:formula="?f11 + ?f90"/>
            <draw:equation draw:name="f92" draw:formula="?f26 - ?f90"/>
            <draw:equation draw:name="f93" draw:formula="?f27 - ?f90"/>
            <draw:equation draw:name="f94" draw:formula="21550000 - ?f42"/>
            <draw:equation draw:name="f95" draw:formula="if(?f94, ?f42, 21550000)"/>
            <draw:equation draw:name="f96" draw:formula="-21550000 - ?f95"/>
            <draw:equation draw:name="f97" draw:formula="if(?f96, -21550000, ?f95)"/>
            <draw:equation draw:name="f98" draw:formula="?f48 + ?f97"/>
            <draw:equation draw:name="f99" draw:formula="?f48 + ?f2"/>
            <draw:equation draw:name="f100" draw:formula="?f99 * ?f10 / ?f1"/>
            <draw:equation draw:name="f101" draw:formula="0 - ?f100"/>
            <draw:equation draw:name="f102" draw:formula="cos(?f101)"/>
            <draw:equation draw:name="f103" draw:formula="0 - ?f102"/>
            <draw:equation draw:name="f104" draw:formula="?f103 * ?f43"/>
            <draw:equation draw:name="f105" draw:formula="sin(?f101)"/>
            <draw:equation draw:name="f106" draw:formula="0 - ?f105"/>
            <draw:equation draw:name="f107" draw:formula="?f106 * ?f44"/>
            <draw:equation draw:name="f108" draw:formula="sqrt(?f104 * ?f104 + ?f107 * ?f107 + 0 * 0)"/>
            <draw:equation draw:name="f109" draw:formula="?f43 * ?f44 / ?f108"/>
            <draw:equation draw:name="f110" draw:formula="?f106 * ?f109"/>
            <draw:equation draw:name="f111" draw:formula="?f17 - ?f110"/>
            <draw:equation draw:name="f112" draw:formula="?f103 * ?f109"/>
            <draw:equation draw:name="f113" draw:formula="?f11 - ?f112"/>
            <draw:equation draw:name="f114" draw:formula="?f111 - ?f43"/>
            <draw:equation draw:name="f115" draw:formula="?f113 - ?f44"/>
            <draw:equation draw:name="f116" draw:formula="?f111 + ?f43"/>
            <draw:equation draw:name="f117" draw:formula="?f113 + ?f44"/>
            <draw:equation draw:name="f118" draw:formula="?f98 + ?f2"/>
            <draw:equation draw:name="f119" draw:formula="?f118 * ?f10 / ?f1"/>
            <draw:equation draw:name="f120" draw:formula="0 - ?f119"/>
            <draw:equation draw:name="f121" draw:formula="cos(?f120)"/>
            <draw:equation draw:name="f122" draw:formula="0 - ?f121"/>
            <draw:equation draw:name="f123" draw:formula="?f122 * ?f43"/>
            <draw:equation draw:name="f124" draw:formula="sin(?f120)"/>
            <draw:equation draw:name="f125" draw:formula="0 - ?f124"/>
            <draw:equation draw:name="f126" draw:formula="?f125 * ?f44"/>
            <draw:equation draw:name="f127" draw:formula="sqrt(?f123 * ?f123 + ?f126 * ?f126 + 0 * 0)"/>
            <draw:equation draw:name="f128" draw:formula="?f43 * ?f44 / ?f127"/>
            <draw:equation draw:name="f129" draw:formula="?f125 * ?f128"/>
            <draw:equation draw:name="f130" draw:formula="?f111 + ?f129"/>
            <draw:equation draw:name="f131" draw:formula="?f122 * ?f128"/>
            <draw:equation draw:name="f132" draw:formula="?f113 + ?f131"/>
            <draw:equation draw:name="f133" draw:formula="if(?f97, ?f17, ?f114)"/>
            <draw:equation draw:name="f134" draw:formula="if(?f97, ?f11, ?f115)"/>
            <draw:equation draw:name="f135" draw:formula="if(?f97, ?f17, ?f116)"/>
            <draw:equation draw:name="f136" draw:formula="if(?f97, ?f11, ?f117)"/>
            <draw:equation draw:name="f137" draw:formula="if(?f97, ?f114, ?f130)"/>
            <draw:equation draw:name="f138" draw:formula="if(?f97, ?f115, ?f132)"/>
            <draw:equation draw:name="f139" draw:formula="if(?f97, ?f116, ?f130)"/>
            <draw:equation draw:name="f140" draw:formula="if(?f97, ?f117, ?f132)"/>
            <draw:equation draw:name="f141" draw:formula="21550000 - ?f56"/>
            <draw:equation draw:name="f142" draw:formula="if(?f141, ?f56, 21550000)"/>
            <draw:equation draw:name="f143" draw:formula="-21550000 - ?f142"/>
            <draw:equation draw:name="f144" draw:formula="if(?f143, -21550000, ?f142)"/>
            <draw:equation draw:name="f145" draw:formula="?f79 + ?f144"/>
            <draw:equation draw:name="f146" draw:formula="?f79 + ?f2"/>
            <draw:equation draw:name="f147" draw:formula="?f146 * ?f10 / ?f1"/>
            <draw:equation draw:name="f148" draw:formula="0 - ?f147"/>
            <draw:equation draw:name="f149" draw:formula="cos(?f148)"/>
            <draw:equation draw:name="f150" draw:formula="0 - ?f149"/>
            <draw:equation draw:name="f151" draw:formula="?f150 * ?f44"/>
            <draw:equation draw:name="f152" draw:formula="sin(?f148)"/>
            <draw:equation draw:name="f153" draw:formula="0 - ?f152"/>
            <draw:equation draw:name="f154" draw:formula="?f153 * ?f75"/>
            <draw:equation draw:name="f155" draw:formula="sqrt(?f151 * ?f151 + ?f154 * ?f154 + 0 * 0)"/>
            <draw:equation draw:name="f156" draw:formula="?f44 * ?f75 / ?f155"/>
            <draw:equation draw:name="f157" draw:formula="?f153 * ?f156"/>
            <draw:equation draw:name="f158" draw:formula="?f11 - ?f157"/>
            <draw:equation draw:name="f159" draw:formula="?f150 * ?f156"/>
            <draw:equation draw:name="f160" draw:formula="?f45 - ?f159"/>
            <draw:equation draw:name="f161" draw:formula="?f158 - ?f44"/>
            <draw:equation draw:name="f162" draw:formula="?f160 - ?f75"/>
            <draw:equation draw:name="f163" draw:formula="?f158 + ?f44"/>
            <draw:equation draw:name="f164" draw:formula="?f160 + ?f75"/>
            <draw:equation draw:name="f165" draw:formula="?f145 + ?f2"/>
            <draw:equation draw:name="f166" draw:formula="?f165 * ?f10 / ?f1"/>
            <draw:equation draw:name="f167" draw:formula="0 - ?f166"/>
            <draw:equation draw:name="f168" draw:formula="cos(?f167)"/>
            <draw:equation draw:name="f169" draw:formula="0 - ?f168"/>
            <draw:equation draw:name="f170" draw:formula="?f169 * ?f44"/>
            <draw:equation draw:name="f171" draw:formula="sin(?f167)"/>
            <draw:equation draw:name="f172" draw:formula="0 - ?f171"/>
            <draw:equation draw:name="f173" draw:formula="?f172 * ?f75"/>
            <draw:equation draw:name="f174" draw:formula="sqrt(?f170 * ?f170 + ?f173 * ?f173 + 0 * 0)"/>
            <draw:equation draw:name="f175" draw:formula="?f44 * ?f75 / ?f174"/>
            <draw:equation draw:name="f176" draw:formula="?f172 * ?f175"/>
            <draw:equation draw:name="f177" draw:formula="?f158 + ?f176"/>
            <draw:equation draw:name="f178" draw:formula="?f169 * ?f175"/>
            <draw:equation draw:name="f179" draw:formula="?f160 + ?f178"/>
            <draw:equation draw:name="f180" draw:formula="if(?f144, ?f11, ?f161)"/>
            <draw:equation draw:name="f181" draw:formula="if(?f144, ?f45, ?f162)"/>
            <draw:equation draw:name="f182" draw:formula="if(?f144, ?f11, ?f163)"/>
            <draw:equation draw:name="f183" draw:formula="if(?f144, ?f45, ?f164)"/>
            <draw:equation draw:name="f184" draw:formula="if(?f144, ?f161, ?f177)"/>
            <draw:equation draw:name="f185" draw:formula="if(?f144, ?f162, ?f179)"/>
            <draw:equation draw:name="f186" draw:formula="if(?f144, ?f163, ?f177)"/>
            <draw:equation draw:name="f187" draw:formula="if(?f144, ?f164, ?f179)"/>
            <draw:equation draw:name="f188" draw:formula="21550000 - ?f72"/>
            <draw:equation draw:name="f189" draw:formula="if(?f188, ?f72, 21550000)"/>
            <draw:equation draw:name="f190" draw:formula="-21550000 - ?f189"/>
            <draw:equation draw:name="f191" draw:formula="if(?f190, -21550000, ?f189)"/>
            <draw:equation draw:name="f192" draw:formula="?f80 + ?f191"/>
            <draw:equation draw:name="f193" draw:formula="?f80 + ?f2"/>
            <draw:equation draw:name="f194" draw:formula="?f193 * ?f10 / ?f1"/>
            <draw:equation draw:name="f195" draw:formula="0 - ?f194"/>
            <draw:equation draw:name="f196" draw:formula="cos(?f195)"/>
            <draw:equation draw:name="f197" draw:formula="0 - ?f196"/>
            <draw:equation draw:name="f198" draw:formula="?f197 * ?f76"/>
            <draw:equation draw:name="f199" draw:formula="sin(?f195)"/>
            <draw:equation draw:name="f200" draw:formula="0 - ?f199"/>
            <draw:equation draw:name="f201" draw:formula="?f200 * ?f77"/>
            <draw:equation draw:name="f202" draw:formula="sqrt(?f198 * ?f198 + ?f201 * ?f201 + 0 * 0)"/>
            <draw:equation draw:name="f203" draw:formula="?f76 * ?f77 / ?f202"/>
            <draw:equation draw:name="f204" draw:formula="?f200 * ?f203"/>
            <draw:equation draw:name="f205" draw:formula="?f46 - ?f204"/>
            <draw:equation draw:name="f206" draw:formula="?f197 * ?f203"/>
            <draw:equation draw:name="f207" draw:formula="?f27 - ?f206"/>
            <draw:equation draw:name="f208" draw:formula="?f205 - ?f76"/>
            <draw:equation draw:name="f209" draw:formula="?f207 - ?f77"/>
            <draw:equation draw:name="f210" draw:formula="?f205 + ?f76"/>
            <draw:equation draw:name="f211" draw:formula="?f207 + ?f77"/>
            <draw:equation draw:name="f212" draw:formula="?f192 + ?f2"/>
            <draw:equation draw:name="f213" draw:formula="?f212 * ?f10 / ?f1"/>
            <draw:equation draw:name="f214" draw:formula="0 - ?f213"/>
            <draw:equation draw:name="f215" draw:formula="cos(?f214)"/>
            <draw:equation draw:name="f216" draw:formula="0 - ?f215"/>
            <draw:equation draw:name="f217" draw:formula="?f216 * ?f76"/>
            <draw:equation draw:name="f218" draw:formula="sin(?f214)"/>
            <draw:equation draw:name="f219" draw:formula="0 - ?f218"/>
            <draw:equation draw:name="f220" draw:formula="?f219 * ?f77"/>
            <draw:equation draw:name="f221" draw:formula="sqrt(?f217 * ?f217 + ?f220 * ?f220 + 0 * 0)"/>
            <draw:equation draw:name="f222" draw:formula="?f76 * ?f77 / ?f221"/>
            <draw:equation draw:name="f223" draw:formula="?f219 * ?f222"/>
            <draw:equation draw:name="f224" draw:formula="?f205 + ?f223"/>
            <draw:equation draw:name="f225" draw:formula="?f216 * ?f222"/>
            <draw:equation draw:name="f226" draw:formula="?f207 + ?f225"/>
            <draw:equation draw:name="f227" draw:formula="if(?f191, ?f46, ?f208)"/>
            <draw:equation draw:name="f228" draw:formula="if(?f191, ?f27, ?f209)"/>
            <draw:equation draw:name="f229" draw:formula="if(?f191, ?f46, ?f210)"/>
            <draw:equation draw:name="f230" draw:formula="if(?f191, ?f27, ?f211)"/>
            <draw:equation draw:name="f231" draw:formula="if(?f191, ?f208, ?f224)"/>
            <draw:equation draw:name="f232" draw:formula="if(?f191, ?f209, ?f226)"/>
            <draw:equation draw:name="f233" draw:formula="if(?f191, ?f210, ?f224)"/>
            <draw:equation draw:name="f234" draw:formula="if(?f191, ?f211, ?f226)"/>
            <draw:equation draw:name="f235" draw:formula="21550000 - ?f74"/>
            <draw:equation draw:name="f236" draw:formula="if(?f235, ?f74, 21550000)"/>
            <draw:equation draw:name="f237" draw:formula="-21550000 - ?f236"/>
            <draw:equation draw:name="f238" draw:formula="if(?f237, -21550000, ?f236)"/>
            <draw:equation draw:name="f239" draw:formula="?f73 + ?f238"/>
            <draw:equation draw:name="f240" draw:formula="?f73 + ?f2"/>
            <draw:equation draw:name="f241" draw:formula="?f240 * ?f10 / ?f1"/>
            <draw:equation draw:name="f242" draw:formula="0 - ?f241"/>
            <draw:equation draw:name="f243" draw:formula="cos(?f242)"/>
            <draw:equation draw:name="f244" draw:formula="0 - ?f243"/>
            <draw:equation draw:name="f245" draw:formula="?f244 * ?f78"/>
            <draw:equation draw:name="f246" draw:formula="sin(?f242)"/>
            <draw:equation draw:name="f247" draw:formula="0 - ?f246"/>
            <draw:equation draw:name="f248" draw:formula="?f247 * ?f43"/>
            <draw:equation draw:name="f249" draw:formula="sqrt(?f245 * ?f245 + ?f248 * ?f248 + 0 * 0)"/>
            <draw:equation draw:name="f250" draw:formula="?f78 * ?f43 / ?f249"/>
            <draw:equation draw:name="f251" draw:formula="?f247 * ?f250"/>
            <draw:equation draw:name="f252" draw:formula="?f26 - ?f251"/>
            <draw:equation draw:name="f253" draw:formula="?f244 * ?f250"/>
            <draw:equation draw:name="f254" draw:formula="?f17 - ?f253"/>
            <draw:equation draw:name="f255" draw:formula="?f252 - ?f78"/>
            <draw:equation draw:name="f256" draw:formula="?f254 - ?f43"/>
            <draw:equation draw:name="f257" draw:formula="?f252 + ?f78"/>
            <draw:equation draw:name="f258" draw:formula="?f254 + ?f43"/>
            <draw:equation draw:name="f259" draw:formula="?f239 + ?f2"/>
            <draw:equation draw:name="f260" draw:formula="?f259 * ?f10 / ?f1"/>
            <draw:equation draw:name="f261" draw:formula="0 - ?f260"/>
            <draw:equation draw:name="f262" draw:formula="cos(?f261)"/>
            <draw:equation draw:name="f263" draw:formula="0 - ?f262"/>
            <draw:equation draw:name="f264" draw:formula="?f263 * ?f78"/>
            <draw:equation draw:name="f265" draw:formula="sin(?f261)"/>
            <draw:equation draw:name="f266" draw:formula="0 - ?f265"/>
            <draw:equation draw:name="f267" draw:formula="?f266 * ?f43"/>
            <draw:equation draw:name="f268" draw:formula="sqrt(?f264 * ?f264 + ?f267 * ?f267 + 0 * 0)"/>
            <draw:equation draw:name="f269" draw:formula="?f78 * ?f43 / ?f268"/>
            <draw:equation draw:name="f270" draw:formula="?f266 * ?f269"/>
            <draw:equation draw:name="f271" draw:formula="?f252 + ?f270"/>
            <draw:equation draw:name="f272" draw:formula="?f263 * ?f269"/>
            <draw:equation draw:name="f273" draw:formula="?f254 + ?f272"/>
            <draw:equation draw:name="f274" draw:formula="if(?f238, ?f26, ?f255)"/>
            <draw:equation draw:name="f275" draw:formula="if(?f238, ?f17, ?f256)"/>
            <draw:equation draw:name="f276" draw:formula="if(?f238, ?f26, ?f257)"/>
            <draw:equation draw:name="f277" draw:formula="if(?f238, ?f17, ?f258)"/>
            <draw:equation draw:name="f278" draw:formula="if(?f238, ?f255, ?f271)"/>
            <draw:equation draw:name="f279" draw:formula="if(?f238, ?f256, ?f273)"/>
            <draw:equation draw:name="f280" draw:formula="if(?f238, ?f257, ?f271)"/>
            <draw:equation draw:name="f281" draw:formula="if(?f238, ?f258, ?f273)"/>
          </draw:enhanced-geometry>
        </draw:custom-shape>
        <draw:frame draw:id="id186" draw:style-name="a1541" draw:name="Picture 25" svg:x="7.25417in" svg:y="3.74275in" svg:width="1.62706in" svg:height="1.577in" style:rel-width="scale" style:rel-height="scale">
          <draw:image xlink:href="media/image1.png" xlink:type="simple" xlink:show="embed" xlink:actuate="onLoad"/>
          <svg:title/>
          <svg:desc/>
        </draw:frame>
        <draw:frame draw:id="id187" draw:style-name="a1542" draw:name="Picture 26" svg:x="4.52389in" svg:y="5.37367in" svg:width="2.78797in" svg:height="1.19485in" style:rel-width="scale" style:rel-height="scale">
          <draw:image xlink:href="media/image2.png" xlink:type="simple" xlink:show="embed" xlink:actuate="onLoad"/>
          <svg:title/>
          <svg:desc/>
        </draw:frame>
        <draw:frame draw:id="id188" draw:style-name="a1543" draw:name="Picture 27" svg:x="7.29167in" svg:y="5.37635in" svg:width="1.58956in" svg:height="1.19217in" style:rel-width="scale" style:rel-height="scale">
          <draw:image xlink:href="media/image3.png" xlink:type="simple" xlink:show="embed" xlink:actuate="onLoad"/>
          <svg:title/>
          <svg:desc/>
        </draw:frame>
        <draw:frame draw:id="id189" draw:style-name="a1544" draw:name="Recording 2026-01-08 220727" svg:x="4.52244in" svg:y="3.75in" svg:width="2.67103in" svg:height="1.577in" style:rel-width="scale" style:rel-height="scale">
          <draw:plugin draw:mime-type="video/mp4" xlink:href="media/media1.mp4" xlink:type="simple" xlink:show="embed" xlink:actuate="onLoad"/>
          <draw:image xlink:href="media/image4.png" xlink:type="simple" xlink:show="embed" xlink:actuate="onLoad"/>
          <svg:title/>
          <svg:desc/>
        </draw:frame>
        <draw:frame draw:id="id190" draw:style-name="a1549" draw:name="TextBox 2" svg:x="8.59184in" svg:y="0.1613in" svg:width="4.687in" svg:height="0.60586in">
          <draw:text-box>
            <text:p text:style-name="a1546" text:class-names="" text:cond-style-name=""><text:span text:style-name="a1545" text:class-names="">Naimul Hasan* , Terry Trevino, Marcos Fernandez-Tous<text:s text:c="1"/></text:span></text:p>
            <text:p text:style-name="a1548" text:class-names="" text:cond-style-name=""><text:span text:style-name="a1547" text:class-names="">Department of Space Studies</text:span></text:p>
          </draw:text-box>
          <svg:title/>
          <svg:desc/>
        </draw:frame>
        <draw:frame draw:id="id191" draw:style-name="a1550" draw:name="Picture 18" svg:x="4.02529in" svg:y="3.02362in" svg:width="5.41724in" svg:height="0.43338in" style:rel-width="scale" style:rel-height="scale">
          <draw:image xlink:href="media/image5.png" xlink:type="simple" xlink:show="embed" xlink:actuate="onLoad"/>
          <svg:title/>
          <svg:desc/>
        </draw:frame>
        <anim:par xmlns:anim="urn:oasis:names:tc:opendocument:xmlns:animation:1.0" presentation:node-type="timing-root">
          <anim:seq presentation:node-type="main-sequence" smil:dur="indefinite">
            <anim:par smil:begin="0.0s" smil:fill="hold">
              <anim:par smil:begin="0.0s" smil:fill="hold">
                <anim:par presentation:node-type="after-previous" presentation:preset-id="1" presentation:preset-sub-type="0" presentation:preset-class="media-call" smil:begin="0.0s" smil:fill="hold">
                  <anim:command anim:command="play" smil:targetElement="id189"/>
                </anim:par>
              </anim:par>
            </anim:par>
          </anim:seq>
          <anim:seq presentation:node-type="interactive-sequence" smil:begin="id189.click" smil:dur="indefinite">
            <anim:par smil:begin="0.0s" smil:fill="hold">
              <anim:par smil:begin="0.0s" smil:fill="hold">
                <anim:par presentation:node-type="on-click" presentation:preset-id="2" presentation:preset-sub-type="0" presentation:preset-class="media-call" smil:begin="0.0s" smil:fill="hold">
                  <anim:command anim:command="toggle-pause" smil:targetElement="id189"/>
                </anim:par>
              </anim:par>
            </anim:par>
          </anim:seq>
        </anim:par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4">
  <office:styles>
    <style:presentation-page-layout style:name="Master1-PPL1" style:display-name="Title Slide">
      <presentation:placeholder presentation:object="title" svg:x="1.66667in" svg:y="1.22743in" svg:width="9.99653in" svg:height="2.61111in"/>
      <presentation:placeholder presentation:object="subtitle" svg:x="1.66667in" svg:y="3.93924in" svg:width="9.99653in" svg:height="1.81076in"/>
    </style:presentation-page-layout>
    <style:presentation-page-layout style:name="Master1-PPL2" style:display-name="Title and Content">
      <presentation:placeholder presentation:object="title" svg:x="0.66614in" svg:y="0.29921in" svg:width="11.99646in" svg:height="1.25197in"/>
      <presentation:placeholder presentation:object="object" svg:x="0.66614in" svg:y="1.75472in" svg:width="11.99646in" svg:height="4.34961in"/>
    </style:presentation-page-layout>
    <style:presentation-page-layout style:name="Master1-PPL3" style:display-name="Section Header">
      <presentation:placeholder presentation:object="title" svg:x="0.90972in" svg:y="1.86979in" svg:width="11.49653in" svg:height="3.11979in"/>
      <presentation:placeholder presentation:object="outline" svg:x="0.90972in" svg:y="5.0191in" svg:width="11.49653in" svg:height="1.64062in"/>
    </style:presentation-page-layout>
    <style:presentation-page-layout style:name="Master1-PPL4" style:display-name="Two Content">
      <presentation:placeholder presentation:object="title" svg:x="0.66614in" svg:y="0.29921in" svg:width="11.99646in" svg:height="1.25197in"/>
      <presentation:placeholder presentation:object="object" svg:x="0.66667in" svg:y="1.75521in" svg:width="5.91493in" svg:height="4.34896in"/>
      <presentation:placeholder presentation:object="object" svg:x="6.74826in" svg:y="1.75521in" svg:width="5.91493in" svg:height="4.34896in"/>
    </style:presentation-page-layout>
    <style:presentation-page-layout style:name="Master1-PPL5" style:display-name="Comparison">
      <presentation:placeholder presentation:object="title" svg:x="0.9184in" svg:y="0.39931in" svg:width="11.49653in" svg:height="1.44965in"/>
      <presentation:placeholder presentation:object="outline" svg:x="0.9184in" svg:y="1.83854in" svg:width="5.63889in" svg:height="0.90104in"/>
      <presentation:placeholder presentation:object="object" svg:x="0.9184in" svg:y="2.73958in" svg:width="5.63889in" svg:height="4.02951in"/>
      <presentation:placeholder presentation:object="outline" svg:x="6.74826in" svg:y="1.83854in" svg:width="5.66667in" svg:height="0.90104in"/>
      <presentation:placeholder presentation:object="object" svg:x="6.74826in" svg:y="2.73958in" svg:width="5.66667in" svg:height="4.02951in"/>
    </style:presentation-page-layout>
    <style:presentation-page-layout style:name="Master1-PPL6" style:display-name="Title Only">
      <presentation:placeholder presentation:object="title" svg:x="0.66614in" svg:y="0.29921in" svg:width="11.99646in" svg:height="1.25197in"/>
    </style:presentation-page-layout>
    <style:presentation-page-layout style:name="Master1-PPL7" style:display-name="Blank"/>
    <style:presentation-page-layout style:name="Master1-PPL8" style:display-name="Content with Caption">
      <presentation:placeholder presentation:object="title" svg:x="0.9184in" svg:y="0.5in" svg:width="4.29861in" svg:height="1.75in"/>
      <presentation:placeholder presentation:object="object" svg:x="5.66667in" svg:y="1.07986in" svg:width="6.74826in" svg:height="5.32986in"/>
      <presentation:placeholder presentation:object="outline" svg:x="0.9184in" svg:y="2.25in" svg:width="4.29861in" svg:height="4.1684in"/>
    </style:presentation-page-layout>
    <style:presentation-page-layout style:name="Master1-PPL9" style:display-name="Picture with Caption">
      <presentation:placeholder presentation:object="title" svg:x="0.9184in" svg:y="0.5in" svg:width="4.29861in" svg:height="1.75in"/>
      <presentation:placeholder presentation:object="graphic" svg:x="5.66667in" svg:y="1.07986in" svg:width="6.74826in" svg:height="5.32986in"/>
      <presentation:placeholder presentation:object="outline" svg:x="0.9184in" svg:y="2.25in" svg:width="4.29861in" svg:height="4.1684in"/>
    </style:presentation-page-layout>
    <style:presentation-page-layout style:name="Master1-PPL10" style:display-name="Title and Vertical Text">
      <presentation:placeholder presentation:object="title" svg:x="0.66614in" svg:y="0.29921in" svg:width="11.99646in" svg:height="1.25197in"/>
      <presentation:placeholder presentation:object="outline" svg:x="0.66614in" svg:y="1.75472in" svg:width="11.99646in" svg:height="4.34961in"/>
    </style:presentation-page-layout>
    <style:presentation-page-layout style:name="Master1-PPL11" style:display-name="Vertical Title and Text">
      <presentation:placeholder presentation:object="title" svg:x="9.66493in" svg:y="0.29861in" svg:width="2.99826in" svg:height="5.80556in"/>
      <presentation:placeholder presentation:object="outline" svg:x="0.66667in" svg:y="0.29861in" svg:width="8.8316in" svg:height="5.80556in"/>
    </style:presentation-page-layout>
    <style:presentation-page-layout style:name="Master2-PPL1" style:display-name="Title Slide">
      <presentation:placeholder presentation:object="title" svg:x="1.66667in" svg:y="1.22743in" svg:width="9.99653in" svg:height="2.61111in"/>
      <presentation:placeholder presentation:object="subtitle" svg:x="1.66667in" svg:y="3.93924in" svg:width="9.99653in" svg:height="1.81076in"/>
    </style:presentation-page-layout>
    <style:presentation-page-layout style:name="Master2-PPL2" style:display-name="Title and Content">
      <presentation:placeholder presentation:object="title" svg:x="0.66614in" svg:y="0.29921in" svg:width="11.99646in" svg:height="1.25197in"/>
      <presentation:placeholder presentation:object="object" svg:x="0.66614in" svg:y="1.75472in" svg:width="11.99646in" svg:height="4.34961in"/>
    </style:presentation-page-layout>
    <style:presentation-page-layout style:name="Master2-PPL3" style:display-name="Section Header">
      <presentation:placeholder presentation:object="title" svg:x="0.90972in" svg:y="1.86979in" svg:width="11.49653in" svg:height="3.11979in"/>
      <presentation:placeholder presentation:object="outline" svg:x="0.90972in" svg:y="5.0191in" svg:width="11.49653in" svg:height="1.64062in"/>
    </style:presentation-page-layout>
    <style:presentation-page-layout style:name="Master2-PPL4" style:display-name="Two Content">
      <presentation:placeholder presentation:object="title" svg:x="0.66614in" svg:y="0.29921in" svg:width="11.99646in" svg:height="1.25197in"/>
      <presentation:placeholder presentation:object="object" svg:x="0.66667in" svg:y="1.75521in" svg:width="5.91493in" svg:height="4.34896in"/>
      <presentation:placeholder presentation:object="object" svg:x="6.74826in" svg:y="1.75521in" svg:width="5.91493in" svg:height="4.34896in"/>
    </style:presentation-page-layout>
    <style:presentation-page-layout style:name="Master2-PPL5" style:display-name="Comparison">
      <presentation:placeholder presentation:object="title" svg:x="0.9184in" svg:y="0.39931in" svg:width="11.49653in" svg:height="1.44965in"/>
      <presentation:placeholder presentation:object="outline" svg:x="0.9184in" svg:y="1.83854in" svg:width="5.63889in" svg:height="0.90104in"/>
      <presentation:placeholder presentation:object="object" svg:x="0.9184in" svg:y="2.73958in" svg:width="5.63889in" svg:height="4.02951in"/>
      <presentation:placeholder presentation:object="outline" svg:x="6.74826in" svg:y="1.83854in" svg:width="5.66667in" svg:height="0.90104in"/>
      <presentation:placeholder presentation:object="object" svg:x="6.74826in" svg:y="2.73958in" svg:width="5.66667in" svg:height="4.02951in"/>
    </style:presentation-page-layout>
    <style:presentation-page-layout style:name="Master2-PPL6" style:display-name="Title Only">
      <presentation:placeholder presentation:object="title" svg:x="0.66614in" svg:y="0.29921in" svg:width="11.99646in" svg:height="1.25197in"/>
    </style:presentation-page-layout>
    <style:presentation-page-layout style:name="Master2-PPL7" style:display-name="Blank"/>
    <style:presentation-page-layout style:name="Master2-PPL8" style:display-name="Content with Caption">
      <presentation:placeholder presentation:object="title" svg:x="0.9184in" svg:y="0.5in" svg:width="4.29861in" svg:height="1.75in"/>
      <presentation:placeholder presentation:object="object" svg:x="5.66667in" svg:y="1.07986in" svg:width="6.74826in" svg:height="5.32986in"/>
      <presentation:placeholder presentation:object="outline" svg:x="0.9184in" svg:y="2.25in" svg:width="4.29861in" svg:height="4.1684in"/>
    </style:presentation-page-layout>
    <style:presentation-page-layout style:name="Master2-PPL9" style:display-name="Picture with Caption">
      <presentation:placeholder presentation:object="title" svg:x="0.9184in" svg:y="0.5in" svg:width="4.29861in" svg:height="1.75in"/>
      <presentation:placeholder presentation:object="graphic" svg:x="5.66667in" svg:y="1.07986in" svg:width="6.74826in" svg:height="5.32986in"/>
      <presentation:placeholder presentation:object="outline" svg:x="0.9184in" svg:y="2.25in" svg:width="4.29861in" svg:height="4.1684in"/>
    </style:presentation-page-layout>
    <style:presentation-page-layout style:name="Master2-PPL10" style:display-name="Title and Vertical Text">
      <presentation:placeholder presentation:object="title" svg:x="0.66614in" svg:y="0.29921in" svg:width="11.99646in" svg:height="1.25197in"/>
      <presentation:placeholder presentation:object="outline" svg:x="0.66614in" svg:y="1.75472in" svg:width="11.99646in" svg:height="4.34961in"/>
    </style:presentation-page-layout>
    <style:presentation-page-layout style:name="Master2-PPL11" style:display-name="Vertical Title and Text">
      <presentation:placeholder presentation:object="title" svg:x="9.66493in" svg:y="0.29861in" svg:width="2.99826in" svg:height="5.80556in"/>
      <presentation:placeholder presentation:object="outline" svg:x="0.66667in" svg:y="0.29861in" svg:width="8.8316in" svg:height="5.80556in"/>
    </style:presentation-page-layout>
    <style:presentation-page-layout style:name="Master3-PPL1" style:display-name="Title Slide">
      <presentation:placeholder presentation:object="title" svg:x="1.66667in" svg:y="1.22743in" svg:width="9.99653in" svg:height="2.61111in"/>
      <presentation:placeholder presentation:object="subtitle" svg:x="1.66667in" svg:y="3.93924in" svg:width="9.99653in" svg:height="1.81076in"/>
      <presentation:placeholder presentation:object="date-time" svg:x="0.66614in" svg:y="6.83228in" svg:width="3.10512in" svg:height="0.51693in"/>
      <presentation:placeholder presentation:object="footer" svg:x="4.55866in" svg:y="6.83228in" svg:width="4.2248in" svg:height="0.51693in"/>
      <presentation:placeholder presentation:object="page-number" svg:x="9.55748in" svg:y="6.83228in" svg:width="3.10512in" svg:height="0.51693in"/>
    </style:presentation-page-layout>
    <style:presentation-page-layout style:name="Master3-PPL2" style:display-name="Title and Content">
      <presentation:placeholder presentation:object="title" svg:x="0.66614in" svg:y="0.29921in" svg:width="11.99646in" svg:height="1.25197in"/>
      <presentation:placeholder presentation:object="object" svg:x="0.66614in" svg:y="1.75472in" svg:width="11.99646in" svg:height="4.34961in"/>
      <presentation:placeholder presentation:object="date-time" svg:x="0.66614in" svg:y="6.83228in" svg:width="3.10512in" svg:height="0.51693in"/>
      <presentation:placeholder presentation:object="footer" svg:x="4.55866in" svg:y="6.83228in" svg:width="4.2248in" svg:height="0.51693in"/>
      <presentation:placeholder presentation:object="page-number" svg:x="9.55748in" svg:y="6.83228in" svg:width="3.10512in" svg:height="0.51693in"/>
    </style:presentation-page-layout>
    <style:presentation-page-layout style:name="Master3-PPL3" style:display-name="Section Header">
      <presentation:placeholder presentation:object="title" svg:x="0.90972in" svg:y="1.86979in" svg:width="11.49653in" svg:height="3.11979in"/>
      <presentation:placeholder presentation:object="outline" svg:x="0.90972in" svg:y="5.0191in" svg:width="11.49653in" svg:height="1.64062in"/>
      <presentation:placeholder presentation:object="date-time" svg:x="0.66614in" svg:y="6.83228in" svg:width="3.10512in" svg:height="0.51693in"/>
      <presentation:placeholder presentation:object="footer" svg:x="4.55866in" svg:y="6.83228in" svg:width="4.2248in" svg:height="0.51693in"/>
      <presentation:placeholder presentation:object="page-number" svg:x="9.55748in" svg:y="6.83228in" svg:width="3.10512in" svg:height="0.51693in"/>
    </style:presentation-page-layout>
    <style:presentation-page-layout style:name="Master3-PPL4" style:display-name="Two Content">
      <presentation:placeholder presentation:object="title" svg:x="0.66614in" svg:y="0.29921in" svg:width="11.99646in" svg:height="1.25197in"/>
      <presentation:placeholder presentation:object="object" svg:x="0.66667in" svg:y="1.75521in" svg:width="5.91493in" svg:height="4.34896in"/>
      <presentation:placeholder presentation:object="object" svg:x="6.74826in" svg:y="1.75521in" svg:width="5.91493in" svg:height="4.34896in"/>
      <presentation:placeholder presentation:object="date-time" svg:x="0.66614in" svg:y="6.83228in" svg:width="3.10512in" svg:height="0.51693in"/>
      <presentation:placeholder presentation:object="footer" svg:x="4.55866in" svg:y="6.83228in" svg:width="4.2248in" svg:height="0.51693in"/>
      <presentation:placeholder presentation:object="page-number" svg:x="9.55748in" svg:y="6.83228in" svg:width="3.10512in" svg:height="0.51693in"/>
    </style:presentation-page-layout>
    <style:presentation-page-layout style:name="Master3-PPL5" style:display-name="Comparison">
      <presentation:placeholder presentation:object="title" svg:x="0.9184in" svg:y="0.39931in" svg:width="11.49653in" svg:height="1.44965in"/>
      <presentation:placeholder presentation:object="outline" svg:x="0.9184in" svg:y="1.83854in" svg:width="5.63889in" svg:height="0.90104in"/>
      <presentation:placeholder presentation:object="object" svg:x="0.9184in" svg:y="2.73958in" svg:width="5.63889in" svg:height="4.02951in"/>
      <presentation:placeholder presentation:object="outline" svg:x="6.74826in" svg:y="1.83854in" svg:width="5.66667in" svg:height="0.90104in"/>
      <presentation:placeholder presentation:object="object" svg:x="6.74826in" svg:y="2.73958in" svg:width="5.66667in" svg:height="4.02951in"/>
      <presentation:placeholder presentation:object="date-time" svg:x="0.66614in" svg:y="6.83228in" svg:width="3.10512in" svg:height="0.51693in"/>
      <presentation:placeholder presentation:object="footer" svg:x="4.55866in" svg:y="6.83228in" svg:width="4.2248in" svg:height="0.51693in"/>
      <presentation:placeholder presentation:object="page-number" svg:x="9.55748in" svg:y="6.83228in" svg:width="3.10512in" svg:height="0.51693in"/>
    </style:presentation-page-layout>
    <style:presentation-page-layout style:name="Master3-PPL6" style:display-name="Title Only">
      <presentation:placeholder presentation:object="title" svg:x="0.66614in" svg:y="0.29921in" svg:width="11.99646in" svg:height="1.25197in"/>
      <presentation:placeholder presentation:object="date-time" svg:x="0.66614in" svg:y="6.83228in" svg:width="3.10512in" svg:height="0.51693in"/>
      <presentation:placeholder presentation:object="footer" svg:x="4.55866in" svg:y="6.83228in" svg:width="4.2248in" svg:height="0.51693in"/>
      <presentation:placeholder presentation:object="page-number" svg:x="9.55748in" svg:y="6.83228in" svg:width="3.10512in" svg:height="0.51693in"/>
    </style:presentation-page-layout>
    <style:presentation-page-layout style:name="Master3-PPL7" style:display-name="Blank">
      <presentation:placeholder presentation:object="date-time" svg:x="0.66614in" svg:y="6.83228in" svg:width="3.10512in" svg:height="0.51693in"/>
      <presentation:placeholder presentation:object="footer" svg:x="4.55866in" svg:y="6.83228in" svg:width="4.2248in" svg:height="0.51693in"/>
      <presentation:placeholder presentation:object="page-number" svg:x="9.55748in" svg:y="6.83228in" svg:width="3.10512in" svg:height="0.51693in"/>
    </style:presentation-page-layout>
    <style:presentation-page-layout style:name="Master3-PPL8" style:display-name="Content with Caption">
      <presentation:placeholder presentation:object="title" svg:x="0.9184in" svg:y="0.5in" svg:width="4.29861in" svg:height="1.75in"/>
      <presentation:placeholder presentation:object="object" svg:x="5.66667in" svg:y="1.07986in" svg:width="6.74826in" svg:height="5.32986in"/>
      <presentation:placeholder presentation:object="outline" svg:x="0.9184in" svg:y="2.25in" svg:width="4.29861in" svg:height="4.1684in"/>
      <presentation:placeholder presentation:object="date-time" svg:x="0.66614in" svg:y="6.83228in" svg:width="3.10512in" svg:height="0.51693in"/>
      <presentation:placeholder presentation:object="footer" svg:x="4.55866in" svg:y="6.83228in" svg:width="4.2248in" svg:height="0.51693in"/>
      <presentation:placeholder presentation:object="page-number" svg:x="9.55748in" svg:y="6.83228in" svg:width="3.10512in" svg:height="0.51693in"/>
    </style:presentation-page-layout>
    <style:presentation-page-layout style:name="Master3-PPL9" style:display-name="Picture with Caption">
      <presentation:placeholder presentation:object="title" svg:x="0.9184in" svg:y="0.5in" svg:width="4.29861in" svg:height="1.75in"/>
      <presentation:placeholder presentation:object="graphic" svg:x="5.66667in" svg:y="1.07986in" svg:width="6.74826in" svg:height="5.32986in"/>
      <presentation:placeholder presentation:object="outline" svg:x="0.9184in" svg:y="2.25in" svg:width="4.29861in" svg:height="4.1684in"/>
      <presentation:placeholder presentation:object="date-time" svg:x="0.66614in" svg:y="6.83228in" svg:width="3.10512in" svg:height="0.51693in"/>
      <presentation:placeholder presentation:object="footer" svg:x="4.55866in" svg:y="6.83228in" svg:width="4.2248in" svg:height="0.51693in"/>
      <presentation:placeholder presentation:object="page-number" svg:x="9.55748in" svg:y="6.83228in" svg:width="3.10512in" svg:height="0.51693in"/>
    </style:presentation-page-layout>
    <style:presentation-page-layout style:name="Master3-PPL10" style:display-name="Title and Vertical Text">
      <presentation:placeholder presentation:object="title" svg:x="0.66614in" svg:y="0.29921in" svg:width="11.99646in" svg:height="1.25197in"/>
      <presentation:placeholder presentation:object="outline" svg:x="0.66614in" svg:y="1.75472in" svg:width="11.99646in" svg:height="4.34961in"/>
      <presentation:placeholder presentation:object="date-time" svg:x="0.66614in" svg:y="6.83228in" svg:width="3.10512in" svg:height="0.51693in"/>
      <presentation:placeholder presentation:object="footer" svg:x="4.55866in" svg:y="6.83228in" svg:width="4.2248in" svg:height="0.51693in"/>
      <presentation:placeholder presentation:object="page-number" svg:x="9.55748in" svg:y="6.83228in" svg:width="3.10512in" svg:height="0.51693in"/>
    </style:presentation-page-layout>
    <style:presentation-page-layout style:name="Master3-PPL11" style:display-name="Vertical Title and Text">
      <presentation:placeholder presentation:object="title" svg:x="9.66493in" svg:y="0.29861in" svg:width="2.99826in" svg:height="5.80556in"/>
      <presentation:placeholder presentation:object="outline" svg:x="0.66667in" svg:y="0.29861in" svg:width="8.8316in" svg:height="5.80556in"/>
      <presentation:placeholder presentation:object="date-time" svg:x="0.66614in" svg:y="6.83228in" svg:width="3.10512in" svg:height="0.51693in"/>
      <presentation:placeholder presentation:object="footer" svg:x="4.55866in" svg:y="6.83228in" svg:width="4.2248in" svg:height="0.51693in"/>
      <presentation:placeholder presentation:object="page-number" svg:x="9.55748in" svg:y="6.83228in" svg:width="3.10512in" svg:height="0.51693in"/>
    </style:presentation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  <draw:fill-image draw:name="a637" xlink:href="media/image6.png" xlink:show="embed" xlink:actuate="onLoad"/>
    <draw:fill-image draw:name="a744" xlink:href="media/image6.png" xlink:show="embed" xlink:actuate="onLoad"/>
    <draw:fill-image draw:name="a338" xlink:href="media/image6.png" xlink:show="embed" xlink:actuate="onLoad"/>
    <draw:fill-image draw:name="a106" xlink:href="media/image6.png" xlink:show="embed" xlink:actuate="onLoad"/>
    <draw:fill-image draw:name="a250" xlink:href="media/image6.png" xlink:show="embed" xlink:actuate="onLoad"/>
    <draw:fill-image draw:name="a409" xlink:href="media/image6.png" xlink:show="embed" xlink:actuate="onLoad"/>
    <draw:fill-image draw:name="a67" xlink:href="media/image6.png" xlink:show="embed" xlink:actuate="onLoad"/>
    <draw:fill-image draw:name="a516" xlink:href="media/image6.png" xlink:show="embed" xlink:actuate="onLoad"/>
    <draw:fill-image draw:name="a818" xlink:href="media/image6.png" xlink:show="embed" xlink:actuate="onLoad"/>
    <draw:fill-image draw:name="a449" xlink:href="media/image6.png" xlink:show="embed" xlink:actuate="onLoad"/>
    <draw:fill-image draw:name="a787" xlink:href="media/image6.png" xlink:show="embed" xlink:actuate="onLoad"/>
    <draw:fill-image draw:name="a555" xlink:href="media/image6.png" xlink:show="embed" xlink:actuate="onLoad"/>
    <draw:fill-image draw:name="a858" xlink:href="media/image6.png" xlink:show="embed" xlink:actuate="onLoad"/>
    <draw:fill-image draw:name="a188" xlink:href="media/image6.png" xlink:show="embed" xlink:actuate="onLoad"/>
    <draw:fill-image draw:name="a489" xlink:href="media/image6.png" xlink:show="embed" xlink:actuate="onLoad"/>
    <draw:fill-image draw:name="a295" xlink:href="media/image6.png" xlink:show="embed" xlink:actuate="onLoad"/>
    <draw:fill-image draw:name="a134" xlink:href="media/image6.png" xlink:show="embed" xlink:actuate="onLoad"/>
    <draw:fill-image draw:name="a0" xlink:href="media/image6.png" xlink:show="embed" xlink:actuate="onLoad"/>
    <draw:fill-image draw:name="a369" xlink:href="media/image6.png" xlink:show="embed" xlink:actuate="onLoad"/>
    <draw:fill-image draw:name="a40" xlink:href="media/image6.png" xlink:show="embed" xlink:actuate="onLoad"/>
    <draw:fill-image draw:name="a583" xlink:href="media/image6.png" xlink:show="embed" xlink:actuate="onLoad"/>
    <draw:fill-image draw:name="a723" xlink:href="media/image6.png" xlink:show="embed" xlink:actuate="onLoad"/>
    <draw:fill-image draw:name="a699" xlink:href="media/image6.png" xlink:show="embed" xlink:actuate="onLoad"/>
    <draw:fill-image draw:name="a1433" xlink:href="media/image6.png" xlink:show="embed" xlink:actuate="onLoad"/>
    <draw:fill-image draw:name="a274" xlink:href="media/image6.png" xlink:show="embed" xlink:actuate="onLoad"/>
    <draw:stroke-dash draw:name="a1523" draw:style="rect" draw:dots1="1" draw:dots1-length="0.02083in" draw:distance="0.02083in"/>
    <draw:stroke-dash draw:name="a1535" draw:style="rect" draw:dots1="1" draw:dots1-length="0.02083in" draw:distance="0.02083in"/>
    <draw:stroke-dash draw:name="a1531" draw:style="rect" draw:dots1="1" draw:dots1-length="0.02083in" draw:distance="0.02083in"/>
    <draw:stroke-dash draw:name="a1527" draw:style="rect" draw:dots1="1" draw:dots1-length="0.02083in" draw:distance="0.02083in"/>
    <draw:stroke-dash draw:name="a1539" draw:style="rect" draw:dots1="1" draw:dots1-length="0.02083in" draw:distance="0.02083in"/>
  </office:styles>
  <office:automatic-styles>
    <style:page-layout style:name="pageLayout1">
      <style:page-layout-properties fo:page-width="13.32986in" fo:page-height="7.5in" style:print-orientation="landscape" style:register-truth-ref-style-name=""/>
    </style:page-layout>
    <style:page-layout style:name="pageLayout2">
      <style:page-layout-properties fo:page-width="8.5in" fo:page-height="11in" style:print-orientation="portrait" style:register-truth-ref-style-name=""/>
    </style:page-layout>
    <style:page-layout style:name="pageLayout3">
      <style:page-layout-properties fo:page-width="8.5in" fo:page-height="11in" style:print-orientation="portrait" style:register-truth-ref-style-name=""/>
    </style:page-layout>
    <style:style style:family="text" style:name="a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80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9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982">
      <style:paragraph-properties fo:line-height="100%" style:tab-stop-distance="1in" fo:margin-left="0in" fo:margin-right="0in" fo:text-indent="0in" fo:margin-top="0.1965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4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0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87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33">
      <style:graphic-properties draw:fill="none" draw:stroke="none"/>
    </style:style>
    <style:style style:family="text" style:name="a2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235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90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93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9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9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1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9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4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7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4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5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501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50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01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0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7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0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0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07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0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51">
      <style:drawing-page-properties draw:fill="bitmap" draw:fill-image-name="a250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252" style:parent-style-name="Graphics">
      <style:graphic-properties draw:fill="none" fo:clip="rect(0in, 0in, 0in, 0.81453in)" draw:stroke="none" draw:luminance="0%" draw:contrast="0%" draw:image-opacity="100%"/>
    </style:style>
    <style:style style:family="graphic" style:name="a253" style:parent-style-name="Graphics">
      <style:graphic-properties draw:fill="none" fo:clip="rect(0in, 0in, 0in, 0in)" draw:stroke="none" draw:luminance="0%" draw:contrast="0%" draw:image-opacity="100%"/>
    </style:style>
    <style:style style:family="text" style:name="a2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2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6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57">
      <style:graphic-properties draw:fill="none" draw:stroke="none"/>
    </style:style>
    <style:style style:family="text" style:name="a2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259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1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3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1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1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1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1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13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17">
      <style:drawing-page-properties draw:fill="bitmap" draw:fill-image-name="a516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11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518" style:parent-style-name="Graphics">
      <style:graphic-properties draw:fill="none" fo:clip="rect(0in, 0in, 0in, 0in)" draw:stroke="none" draw:luminance="0%" draw:contrast="0%" draw:image-opacity="100%"/>
    </style:style>
    <style:style style:family="drawing-page" style:name="a111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graphic" style:name="a519" style:parent-style-name="Graphics">
      <style:graphic-properties draw:fill="none" fo:clip="rect(0in, 0in, 0in, 0.56892in)" draw:stroke="none" draw:luminance="0%" draw:contrast="0%" draw:image-opacity="100%"/>
    </style:style>
    <style:style style:family="drawing-page" style:name="a1116">
      <style:drawing-page-properties draw:fill="none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118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19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6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5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9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">
      <style:drawing-page-properties draw:fill="bitmap" draw:fill-image-name="a0" style:repeat="stretch" presentation:transition-type="manual" presentation:transition-speed="slow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graphic" style:name="a2" style:parent-style-name="Graphics">
      <style:graphic-properties draw:fill="none" fo:clip="rect(0in, 0in, 0in, 0.81453in)" draw:stroke="none" draw:luminance="0%" draw:contrast="0%" draw:image-opacity="100%"/>
    </style:style>
    <style:style style:family="graphic" style:name="a3" style:parent-style-name="Graphics">
      <style:graphic-properties draw:fill="none" fo:clip="rect(0in, 0in, 0in, 0in)" draw:stroke="none" draw:luminance="0%" draw:contrast="0%" draw:image-opacity="100%"/>
    </style:style>
    <style:style style:family="text" style:name="a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5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8">
      <style:paragraph-properties fo:line-height="90%" fo:text-align="left" style:tab-stop-distance="1in" fo:margin-left="0in" fo:margin-right="0in" fo:text-indent="0in" fo:margin-top="0.1965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2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11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 fo:background-color="transparent"/>
    </style:style>
    <style:style style:family="paragraph" style:name="a524">
      <style:paragraph-properties fo:line-height="90%" fo:text-align="left" style:tab-stop-distance="1in" fo:margin-left="0in" fo:margin-right="0in" fo:text-indent="0in" fo:margin-top="0.1965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21">
      <style:paragraph-properties fo:line-height="100%" style:tab-stop-distance="1in" fo:margin-left="0in" fo:margin-right="0in" fo:text-indent="0in" fo:margin-top="0.1965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6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2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5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25">
      <style:paragraph-properties fo:line-height="100%" style:tab-stop-distance="1in" fo:margin-left="0in" fo:margin-right="0in" fo:text-indent="0in" fo:margin-top="0.1965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9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27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1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7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75">
      <style:drawing-page-properties draw:fill="bitmap" draw:fill-image-name="a274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276" style:parent-style-name="Graphics">
      <style:graphic-properties draw:fill="none" fo:clip="rect(0in, 0in, 0in, 0.81453in)" draw:stroke="none" draw:luminance="0%" draw:contrast="0%" draw:image-opacity="100%"/>
    </style:style>
    <style:style style:family="graphic" style:name="a277" style:parent-style-name="Graphics">
      <style:graphic-properties draw:fill="none" fo:clip="rect(0in, 0in, 0in, 0in)" draw:stroke="none" draw:luminance="0%" draw:contrast="0%" draw:image-opacity="100%"/>
    </style:style>
    <style:style style:family="presentation" style:name="a278">
      <style:graphic-properties draw:fill="none" draw:stroke="none"/>
    </style:style>
    <style:style style:family="text" style:name="a2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5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2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30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5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33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538">
      <style:graphic-properties draw:fill="none" draw:stroke="none"/>
    </style:style>
    <style:style style:family="text" style:name="a11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136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3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 fo:background-color="transparent"/>
    </style:style>
    <style:style style:family="paragraph" style:name="a280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6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0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40">
      <style:paragraph-properties fo:line-height="100%" style:tab-stop-distance="1in" fo:margin-left="0in" fo:margin-right="0in" fo:text-indent="0in" fo:margin-top="0.1965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4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546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resentation" style:name="a54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144">
      <style:paragraph-properties fo:line-height="100%" style:tab-stop-distance="1in" fo:margin-left="0in" fo:margin-right="0in" fo:text-indent="0in" fo:margin-top="0.1965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46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9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0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292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01">
      <style:graphic-properties draw:fill="none" draw:stroke="none"/>
    </style:style>
    <style:style style:family="presentation" style:name="a29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drawing-page" style:name="a29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1400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03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0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40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96">
      <style:drawing-page-properties draw:fill="bitmap" draw:fill-image-name="a295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402">
      <style:graphic-properties draw:fill="none" draw:stroke="none"/>
    </style:style>
    <style:style style:family="text" style:name="a8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97" style:parent-style-name="Graphics">
      <style:graphic-properties draw:fill="none" fo:clip="rect(0in, 0in, 0in, 0.81453in)" draw:stroke="none" draw:luminance="0%" draw:contrast="0%" draw:image-opacity="100%"/>
    </style:style>
    <style:style style:family="text" style:name="a14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80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98" style:parent-style-name="Graphics">
      <style:graphic-properties draw:fill="none" fo:clip="rect(0in, 0in, 0in, 0in)" draw:stroke="none" draw:luminance="0%" draw:contrast="0%" draw:image-opacity="100%"/>
    </style:style>
    <style:style style:family="paragraph" style:name="a1404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0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resentation" style:name="a140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9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0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0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5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2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5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1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52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56">
      <style:drawing-page-properties draw:fill="bitmap" draw:fill-image-name="a555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557" style:parent-style-name="Graphics">
      <style:graphic-properties draw:fill="none" fo:clip="rect(0in, 0in, 0in, 0in)" draw:stroke="none" draw:luminance="0%" draw:contrast="0%" draw:image-opacity="100%"/>
    </style:style>
    <style:style style:family="text" style:name="a11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58" style:parent-style-name="Graphics">
      <style:graphic-properties draw:fill="none" fo:clip="rect(0in, 0in, 0in, 0.56892in)" draw:stroke="none" draw:luminance="0%" draw:contrast="0%" draw:image-opacity="100%"/>
    </style:style>
    <style:style style:family="paragraph" style:name="a1155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83333in" style:font-size-asian="0.83333in" style:font-size-complex="0.8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resentation" style:name="a115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5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1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1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410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41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15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1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41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81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141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819">
      <style:drawing-page-properties draw:fill="bitmap" draw:fill-image-name="a818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416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1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41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419">
      <style:drawing-page-properties draw:fill="none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56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62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rial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563">
      <style:paragraph-properties fo:line-height="90%" fo:text-align="left" style:tab-stop-distance="1in" fo:margin-left="0in" fo:margin-right="0in" fo:text-indent="0in" fo:margin-top="0.1965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6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6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162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6">
      <style:graphic-properties draw:fill="none" draw:stroke="none"/>
    </style:style>
    <style:style style:family="presentation" style:name="a1163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5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11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8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65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6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67">
      <style:graphic-properties draw:fill="none" draw:stroke="none"/>
    </style:style>
    <style:style style:family="text" style:name="a11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169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20" style:parent-style-name="Graphics">
      <style:graphic-properties draw:fill="none" fo:clip="rect(0in, 0in, 0in, 0in)" draw:stroke="none" draw:luminance="0%" draw:contrast="0%" draw:image-opacity="100%"/>
    </style:style>
    <style:style style:family="graphic" style:name="a821" style:parent-style-name="Graphics">
      <style:graphic-properties draw:fill="none" fo:clip="rect(0in, 0in, 0in, 0.56892in)" draw:stroke="none" draw:luminance="0%" draw:contrast="0%" draw:image-opacity="100%"/>
    </style:style>
    <style:style style:family="text" style:name="a8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82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Noto Sans CJK SC" style:font-family-complex="Lohit Devanagari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24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42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resentation" style:name="a1422">
      <style:graphic-properties fo:wrap-option="wrap" fo:padding-top="0.04921in" fo:padding-bottom="0.04921in" fo:padding-left="0.09843in" fo:padding-right="0.09843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826">
      <style:paragraph-properties fo:line-height="90%" fo:text-align="left" style:tab-stop-distance="1in" fo:margin-left="0in" fo:margin-right="0in" fo:text-indent="0in" fo:margin-top="0.1965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Noto Sans CJK SC" style:font-family-complex="Lohit Devanagari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24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425">
      <style:graphic-properties fo:wrap-option="wrap" fo:padding-top="0.04921in" fo:padding-bottom="0.04921in" fo:padding-left="0.09843in" fo:padding-right="0.09843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829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Noto Sans CJK SC" style:font-family-complex="Lohit Devanagari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2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28">
      <style:graphic-properties fo:wrap-option="wrap" fo:padding-top="0.04921in" fo:padding-bottom="0.04921in" fo:padding-left="0.09843in" fo:padding-right="0.09843in" draw:textarea-vertical-align="bottom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14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7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74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7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17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7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7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7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175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7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7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79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2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asian="Noto Sans CJK SC" style:font-family-complex="Lohit Devanagari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31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35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32">
      <style:graphic-properties fo:wrap-option="wrap" fo:padding-top="0.04921in" fo:padding-bottom="0.04921in" fo:padding-left="0.09843in" fo:padding-right="0.09843in" draw:textarea-vertical-align="bottom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8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8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0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8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1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584">
      <style:drawing-page-properties draw:fill="bitmap" draw:fill-image-name="a583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181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85" style:parent-style-name="Graphics">
      <style:graphic-properties draw:fill="none" fo:clip="rect(0in, 0in, 0in, 0in)" draw:stroke="none" draw:luminance="0%" draw:contrast="0%" draw:image-opacity="100%"/>
    </style:style>
    <style:style style:family="presentation" style:name="a118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586" style:parent-style-name="Graphics">
      <style:graphic-properties draw:fill="none" fo:clip="rect(0in, 0in, 0in, 0.56892in)" draw:stroke="none" draw:luminance="0%" draw:contrast="0%" draw:image-opacity="100%"/>
    </style:style>
    <style:style style:family="drawing-page" style:name="a118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5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drawing-page" style:name="a1184">
      <style:drawing-page-properties draw:fill="none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58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resentation" style:name="a589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186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87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1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8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40">
      <style:graphic-properties fo:wrap-option="wrap" fo:padding-top="0in" fo:padding-bottom="0in" fo:padding-left="0in" fo:padding-right="0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presentation" style:name="a841">
      <style:graphic-properties draw:fill="none" draw:stroke="none"/>
    </style:style>
    <style:style style:family="text" style:name="a8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843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4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4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9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591">
      <style:paragraph-properties fo:line-height="90%" fo:text-align="left" style:tab-stop-distance="1in" fo:margin-left="0in" fo:margin-right="0in" fo:text-indent="0in" fo:margin-top="0.1965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3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9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2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6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93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1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5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9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9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97">
      <style:graphic-properties draw:fill="none" draw:stroke="none"/>
    </style:style>
    <style:style style:family="text" style:name="a11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199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5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5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5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5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5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10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59">
      <style:drawing-page-properties draw:fill="bitmap" draw:fill-image-name="a858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3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0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07">
      <style:drawing-page-properties draw:fill="bitmap" draw:fill-image-name="a106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08" style:parent-style-name="Graphics">
      <style:graphic-properties draw:fill="none" fo:clip="rect(0in, 0in, 0in, 0.81453in)" draw:stroke="none" draw:luminance="0%" draw:contrast="0%" draw:image-opacity="100%"/>
    </style:style>
    <style:style style:family="graphic" style:name="a109" style:parent-style-name="Graphics">
      <style:graphic-properties draw:fill="none" fo:clip="rect(0in, 0in, 0in, 0in)" draw:stroke="none" draw:luminance="0%" draw:contrast="0%" draw:image-opacity="100%"/>
    </style:style>
    <style:style style:family="graphic" style:name="a860" style:parent-style-name="Graphics">
      <style:graphic-properties draw:fill="none" fo:clip="rect(0in, 0in, 0in, 0in)" draw:stroke="none" draw:luminance="0%" draw:contrast="0%" draw:image-opacity="100%"/>
    </style:style>
    <style:style style:family="graphic" style:name="a861" style:parent-style-name="Graphics">
      <style:graphic-properties draw:fill="none" fo:clip="rect(0in, 0in, 0in, 0.56892in)" draw:stroke="none" draw:luminance="0%" draw:contrast="0%" draw:image-opacity="100%"/>
    </style:style>
    <style:style style:family="text" style:name="a8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86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64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false"/>
      <style:paragraph-properties style:font-independent-line-spacing="true" style:writing-mode="tb-rl"/>
    </style:style>
    <style:style style:family="text" style:name="a8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866">
      <style:paragraph-properties fo:line-height="90%" fo:text-align="left" style:tab-stop-distance="1in" fo:margin-left="0in" fo:margin-right="0in" fo:text-indent="0in" fo:margin-top="0.1965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83333in" style:font-size-asian="0.83333in" style:font-size-complex="0.8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8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69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3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Arial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14">
      <style:paragraph-properties fo:line-height="90%" fo:text-align="left" style:tab-stop-distance="1in" fo:margin-left="0in" fo:margin-right="0in" fo:text-indent="0in" fo:margin-top="0.1965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17">
      <style:graphic-properties draw:fill="none" draw:stroke="none"/>
    </style:style>
    <style:style style:family="text" style:name="a1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19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2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5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78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9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80">
      <style:graphic-properties fo:wrap-option="wrap" fo:padding-top="0in" fo:padding-bottom="0in" fo:padding-left="0in" fo:padding-right="0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presentation" style:name="a881">
      <style:graphic-properties draw:fill="none" draw:stroke="none"/>
    </style:style>
    <style:style style:family="text" style:name="a8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883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1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89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3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35">
      <style:drawing-page-properties draw:fill="bitmap" draw:fill-image-name="a134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36" style:parent-style-name="Graphics">
      <style:graphic-properties draw:fill="none" fo:clip="rect(0in, 0in, 0in, 0.81453in)" draw:stroke="none" draw:luminance="0%" draw:contrast="0%" draw:image-opacity="100%"/>
    </style:style>
    <style:style style:family="graphic" style:name="a137" style:parent-style-name="Graphics">
      <style:graphic-properties draw:fill="none" fo:clip="rect(0in, 0in, 0in, 0in)" draw:stroke="none" draw:luminance="0%" draw:contrast="0%" draw:image-opacity="100%"/>
    </style:style>
    <style:style style:family="text" style:name="a1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9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9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5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9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9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140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98">
      <style:drawing-page-properties draw:fill="none" presentation:transition-type="manual" presentation:transition-speed="slow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8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42">
      <style:paragraph-properties fo:line-height="90%" fo:text-align="left" style:tab-stop-distance="1in" fo:margin-left="0in" fo:margin-right="0in" fo:text-indent="0in" fo:margin-top="0.1965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4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7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0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00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001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4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6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03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00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0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1005">
      <style:graphic-properties draw:fill="none" draw:stroke="none"/>
    </style:style>
    <style:style style:family="text" style:name="a10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007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0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0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3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57">
      <style:paragraph-properties fo:line-height="90%" fo:text-align="left" style:tab-stop-distance="1in" fo:margin-left="0in" fo:margin-right="0in" fo:text-indent="0in" fo:margin-top="0.1965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9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10">
      <style:drawing-page-properties draw:fill="bitmap" draw:fill-image-name="a409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411" style:parent-style-name="Graphics">
      <style:graphic-properties draw:fill="none" fo:clip="rect(0in, 0in, 0in, 0.81453in)" draw:stroke="none" draw:luminance="0%" draw:contrast="0%" draw:image-opacity="100%"/>
    </style:style>
    <style:style style:family="graphic" style:name="a412" style:parent-style-name="Graphics">
      <style:graphic-properties draw:fill="none" fo:clip="rect(0in, 0in, 0in, 0in)" draw:stroke="none" draw:luminance="0%" draw:contrast="0%" draw:image-opacity="100%"/>
    </style:style>
    <style:style style:family="text" style:name="a4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01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1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15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false"/>
      <style:paragraph-properties style:font-independent-line-spacing="true" style:writing-mode="tb-rl"/>
    </style:style>
    <style:style style:family="text" style:name="a10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013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7">
      <style:paragraph-properties fo:line-height="90%" fo:text-align="left" style:tab-stop-distance="1in" fo:margin-left="0in" fo:margin-right="0in" fo:text-indent="0in" fo:margin-top="0.1965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1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1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9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2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5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8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20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3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2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02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4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022">
      <style:drawing-page-properties draw:fill="none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426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83333in" style:font-size-asian="0.83333in" style:font-size-complex="0.8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024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25">
      <style:graphic-properties fo:wrap-option="wrap" fo:padding-top="0in" fo:padding-bottom="0in" fo:padding-left="0in" fo:padding-right="0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29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6">
      <style:text-properties fo:font-variant="normal" fo:text-transform="none" fo:color="#767676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027">
      <style:paragraph-properties fo:line-height="100%" style:tab-stop-distance="1in" fo:margin-left="0in" fo:margin-right="0in" fo:text-indent="0in" fo:margin-top="0.1965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2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7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71">
      <style:graphic-properties draw:fill="none" draw:stroke="none"/>
    </style:style>
    <style:style style:family="text" style:name="a1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73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9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1">
      <style:graphic-properties fo:wrap-option="wrap" fo:padding-top="0in" fo:padding-bottom="0in" fo:padding-left="0in" fo:padding-right="0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presentation" style:name="a432">
      <style:graphic-properties draw:fill="none" draw:stroke="none"/>
    </style:style>
    <style:style style:family="text" style:name="a4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10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4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3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03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34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035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4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37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3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039">
      <style:graphic-properties draw:fill="none" draw:stroke="none"/>
    </style:style>
    <style:style style:family="presentation" style:name="a18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5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8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89">
      <style:drawing-page-properties draw:fill="bitmap" draw:fill-image-name="a188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440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resentation" style:name="a44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41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4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46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4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4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4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104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47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4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90" style:parent-style-name="Graphics">
      <style:graphic-properties draw:fill="none" fo:clip="rect(0in, 0in, 0in, 0.81453in)" draw:stroke="none" draw:luminance="0%" draw:contrast="0%" draw:image-opacity="100%"/>
    </style:style>
    <style:style style:family="graphic" style:name="a191" style:parent-style-name="Graphics">
      <style:graphic-properties draw:fill="none" fo:clip="rect(0in, 0in, 0in, 0in)" draw:stroke="none" draw:luminance="0%" draw:contrast="0%" draw:image-opacity="100%"/>
    </style:style>
    <style:style style:family="drawing-page" style:name="a700">
      <style:drawing-page-properties draw:fill="bitmap" draw:fill-image-name="a699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graphic" style:name="a701" style:parent-style-name="Graphics">
      <style:graphic-properties draw:fill="none" fo:clip="rect(0in, 0in, 0in, 0in)" draw:stroke="none" draw:luminance="0%" draw:contrast="0%" draw:image-opacity="100%"/>
    </style:style>
    <style:style style:family="paragraph" style:name="a19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02" style:parent-style-name="Graphics">
      <style:graphic-properties draw:fill="none" fo:clip="rect(0in, 0in, 0in, 0.56892in)" draw:stroke="none" draw:luminance="0%" draw:contrast="0%" draw:image-opacity="100%"/>
    </style:style>
    <style:style style:family="presentation" style:name="a194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30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1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 fo:background-color="transparent"/>
    </style:style>
    <style:style style:family="text" style:name="a13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6">
      <style:paragraph-properties fo:line-height="90%" fo:text-align="left" style:tab-stop-distance="1in" fo:margin-left="0in" fo:margin-right="0in" fo:text-indent="0in" fo:margin-top="0.1965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0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5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06">
      <style:graphic-properties draw:fill="none" draw:stroke="none"/>
    </style:style>
    <style:style style:family="presentation" style:name="a130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9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1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305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08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306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3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08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0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50">
      <style:drawing-page-properties draw:fill="bitmap" draw:fill-image-name="a449" style:repeat="stretch" presentation:transition-type="manual" presentation:transition-speed="slow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graphic" style:name="a451" style:parent-style-name="Graphics">
      <style:graphic-properties draw:fill="none" fo:clip="rect(0in, 0in, 0in, 0in)" draw:stroke="none" draw:luminance="0%" draw:contrast="0%" draw:image-opacity="100%"/>
    </style:style>
    <style:style style:family="graphic" style:name="a452" style:parent-style-name="Graphics">
      <style:graphic-properties draw:fill="none" fo:clip="rect(0in, 0in, 0in, 0.56892in)" draw:stroke="none" draw:luminance="0%" draw:contrast="0%" draw:image-opacity="100%"/>
    </style:style>
    <style:style style:family="text" style:name="a4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05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5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5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55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053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57">
      <style:paragraph-properties fo:line-height="90%" fo:text-align="left" style:tab-stop-distance="1in" fo:margin-left="0in" fo:margin-right="0in" fo:text-indent="0in" fo:margin-top="0.1965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5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05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4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056">
      <style:drawing-page-properties draw:fill="none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0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058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59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7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10">
      <style:graphic-properties draw:fill="none" draw:stroke="none"/>
    </style:style>
    <style:style style:family="paragraph" style:name="a714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resentation" style:name="a71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312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1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1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1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31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1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18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1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60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3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061">
      <style:paragraph-properties fo:line-height="100%" style:tab-stop-distance="1in" fo:margin-left="0in" fo:margin-right="0in" fo:text-indent="0in" fo:margin-top="0.1965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6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63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9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66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69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20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2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2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3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724">
      <style:drawing-page-properties draw:fill="bitmap" draw:fill-image-name="a723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32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25" style:parent-style-name="Graphics">
      <style:graphic-properties draw:fill="none" fo:clip="rect(0in, 0in, 0in, 0in)" draw:stroke="none" draw:luminance="0%" draw:contrast="0%" draw:image-opacity="100%"/>
    </style:style>
    <style:style style:family="presentation" style:name="a132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726" style:parent-style-name="Graphics">
      <style:graphic-properties draw:fill="none" fo:clip="rect(0in, 0in, 0in, 0.56892in)" draw:stroke="none" draw:luminance="0%" draw:contrast="0%" draw:image-opacity="100%"/>
    </style:style>
    <style:style style:family="text" style:name="a13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27">
      <style:graphic-properties draw:fill="none" draw:stroke="none"/>
    </style:style>
    <style:style style:family="paragraph" style:name="a1324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resentation" style:name="a132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29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32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327">
      <style:drawing-page-properties draw:fill="none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3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329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472">
      <style:graphic-properties draw:fill="none" draw:stroke="none"/>
    </style:style>
    <style:style style:family="text" style:name="a4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474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7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72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7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47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4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76">
      <style:paragraph-properties fo:line-height="100%" style:tab-stop-distance="1in" fo:margin-left="0in" fo:margin-right="0in" fo:text-indent="0in" fo:margin-top="0.1965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78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330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7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735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32">
      <style:paragraph-properties fo:line-height="100%" style:tab-stop-distance="1in" fo:margin-left="0in" fo:margin-right="0in" fo:text-indent="0in" fo:margin-top="0.1965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35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9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38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80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8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81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6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8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84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8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0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87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8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1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4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4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3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41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745">
      <style:drawing-page-properties draw:fill="bitmap" draw:fill-image-name="a744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746" style:parent-style-name="Graphics">
      <style:graphic-properties draw:fill="none" fo:clip="rect(0in, 0in, 0in, 0in)" draw:stroke="none" draw:luminance="0%" draw:contrast="0%" draw:image-opacity="100%"/>
    </style:style>
    <style:style style:family="text" style:name="a13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747" style:parent-style-name="Graphics">
      <style:graphic-properties draw:fill="none" fo:clip="rect(0in, 0in, 0in, 0.56892in)" draw:stroke="none" draw:luminance="0%" draw:contrast="0%" draw:image-opacity="100%"/>
    </style:style>
    <style:style style:family="paragraph" style:name="a1344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74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46">
      <style:graphic-properties fo:wrap-option="wrap" fo:padding-top="0in" fo:padding-bottom="0in" fo:padding-left="0in" fo:padding-right="0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13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4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4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90">
      <style:drawing-page-properties draw:fill="bitmap" draw:fill-image-name="a489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491" style:parent-style-name="Graphics">
      <style:graphic-properties draw:fill="none" fo:clip="rect(0in, 0in, 0in, 0in)" draw:stroke="none" draw:luminance="0%" draw:contrast="0%" draw:image-opacity="100%"/>
    </style:style>
    <style:style style:family="graphic" style:name="a492" style:parent-style-name="Graphics">
      <style:graphic-properties draw:fill="none" fo:clip="rect(0in, 0in, 0in, 0.56892in)" draw:stroke="none" draw:luminance="0%" draw:contrast="0%" draw:image-opacity="100%"/>
    </style:style>
    <style:style style:family="text" style:name="a4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83333in" style:font-size-asian="0.83333in" style:font-size-complex="0.8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10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9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5">
      <style:graphic-properties fo:wrap-option="wrap" fo:padding-top="0in" fo:padding-bottom="0in" fo:padding-left="0in" fo:padding-right="0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09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10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7">
      <style:paragraph-properties fo:line-height="90%" fo:text-align="center" style:tab-stop-distance="1in" fo:margin-left="0in" fo:margin-right="0in" fo:text-indent="0in" fo:margin-top="0.1965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94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8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095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99">
      <style:graphic-properties draw:fill="none" draw:stroke="none"/>
    </style:style>
    <style:style style:family="text" style:name="a10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97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9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099">
      <style:graphic-properties draw:fill="none" draw:stroke="none"/>
    </style:style>
    <style:style style:family="presentation" style:name="a75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752">
      <style:paragraph-properties fo:line-height="90%" fo:text-align="left" style:tab-stop-distance="1in" fo:margin-left="0in" fo:margin-right="0in" fo:text-indent="0in" fo:margin-top="0.1965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4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51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52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7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7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54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5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56">
      <style:graphic-properties draw:fill="none" draw:stroke="none"/>
    </style:style>
    <style:style style:family="text" style:name="a13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358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5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60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3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36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13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7">
      <style:paragraph-properties fo:line-height="90%" fo:text-align="left" style:tab-stop-distance="1in" fo:margin-left="0in" fo:margin-right="0in" fo:text-indent="0in" fo:margin-top="0.1965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64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6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6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6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70">
      <style:graphic-properties draw:fill="none" draw:stroke="none"/>
    </style:style>
    <style:style style:family="text" style:name="a7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772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370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7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7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37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77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373">
      <style:drawing-page-properties draw:fill="none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778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75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376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tb-rl"/>
    </style:style>
    <style:style style:family="text" style:name="a13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378">
      <style:paragraph-properties fo:line-height="100%" style:tab-stop-distance="1in" fo:margin-left="0in" fo:margin-right="0in" fo:text-indent="0in" fo:margin-top="0.1965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4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81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8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3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84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788">
      <style:drawing-page-properties draw:fill="bitmap" draw:fill-image-name="a787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789" style:parent-style-name="Graphics">
      <style:graphic-properties draw:fill="none" fo:clip="rect(0in, 0in, 0in, 0in)" draw:stroke="none" draw:luminance="0%" draw:contrast="0%" draw:image-opacity="100%"/>
    </style:style>
    <style:style style:family="text" style:name="a13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87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790" style:parent-style-name="Graphics">
      <style:graphic-properties draw:fill="none" fo:clip="rect(0in, 0in, 0in, 0.56892in)" draw:stroke="none" draw:luminance="0%" draw:contrast="0%" draw:image-opacity="100%"/>
    </style:style>
    <style:style style:family="text" style:name="a7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79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9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390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795">
      <style:paragraph-properties fo:line-height="90%" fo:text-align="left" style:tab-stop-distance="1in" fo:margin-left="0in" fo:margin-right="0in" fo:text-indent="0in" fo:margin-top="0.1965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92">
      <style:graphic-properties fo:wrap-option="wrap" fo:padding-top="0in" fo:padding-bottom="0in" fo:padding-left="0in" fo:padding-right="0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presentation" style:name="a79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39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98">
      <style:paragraph-properties fo:line-height="90%" fo:text-align="left" style:tab-stop-distance="1in" fo:margin-left="0in" fo:margin-right="0in" fo:text-indent="0in" fo:margin-top="0.1965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9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97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98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3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303">
      <style:paragraph-properties fo:line-height="90%" fo:text-align="left" style:tab-stop-distance="1in" fo:margin-left="0in" fo:margin-right="0in" fo:text-indent="0in" fo:margin-top="0.1965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5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8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1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4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318">
      <style:paragraph-properties fo:line-height="90%" fo:text-align="left" style:tab-stop-distance="1in" fo:margin-left="0in" fo:margin-right="0in" fo:text-indent="0in" fo:margin-top="0.1965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321">
      <style:graphic-properties draw:fill="none" draw:stroke="none"/>
    </style:style>
    <style:style style:family="text" style:name="a3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323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9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5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3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339">
      <style:drawing-page-properties draw:fill="bitmap" draw:fill-image-name="a338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340" style:parent-style-name="Graphics">
      <style:graphic-properties draw:fill="none" fo:clip="rect(0in, 0in, 0in, 0.81453in)" draw:stroke="none" draw:luminance="0%" draw:contrast="0%" draw:image-opacity="100%"/>
    </style:style>
    <style:style style:family="graphic" style:name="a341" style:parent-style-name="Graphics">
      <style:graphic-properties draw:fill="none" fo:clip="rect(0in, 0in, 0in, 0in)" draw:stroke="none" draw:luminance="0%" draw:contrast="0%" draw:image-opacity="100%"/>
    </style:style>
    <style:style style:family="text" style:name="a3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3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346">
      <style:paragraph-properties fo:line-height="90%" fo:text-align="left" style:tab-stop-distance="1in" fo:margin-left="0in" fo:margin-right="0in" fo:text-indent="0in" fo:margin-top="0.1965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349">
      <style:paragraph-properties fo:line-height="90%" fo:text-align="left" style:tab-stop-distance="1in" fo:margin-left="0in" fo:margin-right="0in" fo:text-indent="0in" fo:margin-top="0.1965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2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0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0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20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06">
      <style:paragraph-properties fo:line-height="90%" fo:text-align="left" style:tab-stop-distance="1in" fo:margin-left="0in" fo:margin-right="0in" fo:text-indent="0in" fo:margin-top="0.1965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0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8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05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0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0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09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5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352">
      <style:graphic-properties draw:fill="none" draw:stroke="none"/>
    </style:style>
    <style:style style:family="text" style:name="a3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354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1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4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11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1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21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617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214">
      <style:drawing-page-properties draw:fill="none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1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21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1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19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60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6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6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620">
      <style:graphic-properties draw:fill="none" draw:stroke="none"/>
    </style:style>
    <style:style style:family="text" style:name="a6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622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220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6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22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22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24">
      <style:graphic-properties draw:fill="none" draw:stroke="none"/>
    </style:style>
    <style:style style:family="paragraph" style:name="a628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resentation" style:name="a62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26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2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70">
      <style:drawing-page-properties draw:fill="bitmap" draw:fill-image-name="a369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371" style:parent-style-name="Graphics">
      <style:graphic-properties draw:fill="none" fo:clip="rect(0in, 0in, 0in, 0.81453in)" draw:stroke="none" draw:luminance="0%" draw:contrast="0%" draw:image-opacity="100%"/>
    </style:style>
    <style:style style:family="graphic" style:name="a372" style:parent-style-name="Graphics">
      <style:graphic-properties draw:fill="none" fo:clip="rect(0in, 0in, 0in, 0in)" draw:stroke="none" draw:luminance="0%" draw:contrast="0%" draw:image-opacity="100%"/>
    </style:style>
    <style:style style:family="text" style:name="a3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37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5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377">
      <style:paragraph-properties fo:line-height="90%" fo:text-align="left" style:tab-stop-distance="1in" fo:margin-left="0in" fo:margin-right="0in" fo:text-indent="0in" fo:margin-top="0.1965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3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34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3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32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63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123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638">
      <style:drawing-page-properties draw:fill="bitmap" draw:fill-image-name="a637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23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39" style:parent-style-name="Graphics">
      <style:graphic-properties draw:fill="none" fo:clip="rect(0in, 0in, 0in, 0in)" draw:stroke="none" draw:luminance="0%" draw:contrast="0%" draw:image-opacity="100%"/>
    </style:style>
    <style:style style:family="presentation" style:name="a123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38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39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80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3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6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9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40" style:parent-style-name="Graphics">
      <style:graphic-properties draw:fill="none" fo:clip="rect(0in, 0in, 0in, 0.56892in)" draw:stroke="none" draw:luminance="0%" draw:contrast="0%" draw:image-opacity="100%"/>
    </style:style>
    <style:style style:family="text" style:name="a6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3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24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6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 fo:background-color="transparent"/>
    </style:style>
    <style:style style:family="drawing-page" style:name="a1241">
      <style:drawing-page-properties draw:fill="none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645">
      <style:paragraph-properties fo:line-height="90%" fo:text-align="left" style:tab-stop-distance="1in" fo:margin-left="0in" fo:margin-right="0in" fo:text-indent="0in" fo:margin-top="0.1965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243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244">
      <style:graphic-properties fo:wrap-option="wrap" fo:padding-top="0in" fo:padding-bottom="0in" fo:padding-left="0in" fo:padding-right="0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6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12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649">
      <style:paragraph-properties fo:line-height="90%" fo:text-align="left" style:tab-stop-distance="1in" fo:margin-left="0in" fo:margin-right="0in" fo:text-indent="0in" fo:margin-top="0.1965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46">
      <style:paragraph-properties fo:line-height="100%" style:tab-stop-distance="1in" fo:margin-left="0in" fo:margin-right="0in" fo:text-indent="0in" fo:margin-top="0.1965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48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1">
      <style:graphic-properties fo:wrap-option="wrap" fo:padding-top="0in" fo:padding-bottom="0in" fo:padding-left="0in" fo:padding-right="0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paragraph" style:name="a900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2">
      <style:graphic-properties draw:fill="none" draw:stroke="none"/>
    </style:style>
    <style:style style:family="presentation" style:name="a901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9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394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03">
      <style:paragraph-properties fo:line-height="100%" style:tab-stop-distance="1in" fo:margin-left="0in" fo:margin-right="0in" fo:text-indent="0in" fo:margin-top="0.1965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06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09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23">
      <style:graphic-properties draw:fill="none" draw:stroke="none"/>
    </style:style>
    <style:style style:family="text" style:name="a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25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51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4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51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7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54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7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5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12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15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1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1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60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66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 fo:background-color="transparent"/>
    </style:style>
    <style:style style:family="text" style:name="a12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664">
      <style:paragraph-properties fo:line-height="90%" fo:text-align="left" style:tab-stop-distance="1in" fo:margin-left="0in" fo:margin-right="0in" fo:text-indent="0in" fo:margin-top="0.1965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61">
      <style:paragraph-properties fo:line-height="100%" style:tab-stop-distance="1in" fo:margin-left="0in" fo:margin-right="0in" fo:text-indent="0in" fo:margin-top="0.1965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26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12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8">
      <style:paragraph-properties fo:line-height="90%" fo:text-align="left" style:tab-stop-distance="1in" fo:margin-left="0in" fo:margin-right="0in" fo:text-indent="0in" fo:margin-top="0.1965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6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6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68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69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2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2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23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9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5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2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27">
      <style:graphic-properties draw:fill="none" draw:stroke="none"/>
    </style:style>
    <style:style style:family="text" style:name="a9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929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1">
      <style:drawing-page-properties draw:fill="bitmap" draw:fill-image-name="a40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42" style:parent-style-name="Graphics">
      <style:graphic-properties draw:fill="none" fo:clip="rect(0in, 0in, 0in, 0.81453in)" draw:stroke="none" draw:luminance="0%" draw:contrast="0%" draw:image-opacity="100%"/>
    </style:style>
    <style:style style:family="graphic" style:name="a43" style:parent-style-name="Graphics">
      <style:graphic-properties draw:fill="none" fo:clip="rect(0in, 0in, 0in, 0in)" draw:stroke="none" draw:luminance="0%" draw:contrast="0%" draw:image-opacity="100%"/>
    </style:style>
    <style:style style:family="text" style:name="a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83333in" style:font-size-asian="0.83333in" style:font-size-complex="0.8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4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">
      <style:graphic-properties fo:wrap-option="wrap" fo:padding-top="0in" fo:padding-bottom="0in" fo:padding-left="0in" fo:padding-right="0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670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8">
      <style:paragraph-properties fo:line-height="90%" fo:text-align="center" style:tab-stop-distance="1in" fo:margin-left="0in" fo:margin-right="0in" fo:text-indent="0in" fo:margin-top="0.1965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3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71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7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76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73">
      <style:graphic-properties draw:fill="none" draw:stroke="none"/>
    </style:style>
    <style:style style:family="text" style:name="a12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6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75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79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7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7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7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3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3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3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35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3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3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">
      <style:graphic-properties draw:fill="none" draw:stroke="none"/>
    </style:style>
    <style:style style:family="presentation" style:name="a939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52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5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82">
      <style:graphic-properties draw:fill="none" draw:stroke="none"/>
    </style:style>
    <style:style style:family="text" style:name="a6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12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4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81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28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8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28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87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8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28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9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1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4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94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944">
      <style:drawing-page-properties draw:fill="none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83333in" style:font-size-asian="0.83333in" style:font-size-complex="0.8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946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47">
      <style:graphic-properties fo:wrap-option="wrap" fo:padding-top="0in" fo:padding-bottom="0in" fo:padding-left="0in" fo:padding-right="0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9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9">
      <style:paragraph-properties fo:line-height="100%" fo:text-align="center" style:tab-stop-distance="1in" fo:margin-left="0in" fo:margin-right="0in" fo:text-indent="0in" fo:margin-top="0.1965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690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68">
      <style:drawing-page-properties draw:fill="bitmap" draw:fill-image-name="a67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69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69" style:parent-style-name="Graphics">
      <style:graphic-properties draw:fill="none" fo:clip="rect(0in, 0in, 0in, 0.81453in)" draw:stroke="none" draw:luminance="0%" draw:contrast="0%" draw:image-opacity="100%"/>
    </style:style>
    <style:style style:family="text" style:name="a6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290">
      <style:drawing-page-properties draw:fill="none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69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text" style:name="a6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92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96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93">
      <style:graphic-properties fo:wrap-option="wrap" fo:padding-top="0in" fo:padding-bottom="0in" fo:padding-left="0in" fo:padding-right="0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9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drawing-page" style:name="a69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1295">
      <style:paragraph-properties fo:line-height="100%" style:tab-stop-distance="1in" fo:margin-left="0in" fo:margin-right="0in" fo:text-indent="0in" fo:margin-top="0.1965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9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1298">
      <style:paragraph-properties fo:line-height="100%" style:tab-stop-distance="1in" fo:margin-left="0in" fo:margin-right="0in" fo:text-indent="0in" fo:margin-top="0.19653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50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5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5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55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56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9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0">
      <style:paragraph-properties fo:line-height="90%" fo:text-align="left" style:tab-stop-distance="1in" fo:margin-left="0in" fo:margin-right="0in" fo:text-indent="0in" fo:margin-top="0.1965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58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70" style:parent-style-name="Graphics">
      <style:graphic-properties draw:fill="none" fo:clip="rect(0in, 0in, 0in, 0in)" draw:stroke="none" draw:luminance="0%" draw:contrast="0%" draw:image-opacity="100%"/>
    </style:style>
    <style:style style:family="paragraph" style:name="a202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5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7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3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05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75">
      <style:paragraph-properties fo:line-height="90%" fo:text-align="left" style:tab-stop-distance="1in" fo:margin-left="0in" fo:margin-right="0in" fo:text-indent="0in" fo:margin-top="0.1965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8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7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60">
      <style:graphic-properties draw:fill="none" draw:stroke="none"/>
    </style:style>
    <style:style style:family="text" style:name="a9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962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6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6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6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68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1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0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6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1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 fo:background-color="transparent"/>
    </style:style>
    <style:style style:family="paragraph" style:name="a83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5">
      <style:paragraph-properties fo:line-height="90%" fo:text-align="left" style:tab-stop-distance="1in" fo:margin-left="0in" fo:margin-right="0in" fo:text-indent="0in" fo:margin-top="0.1965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1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86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219">
      <style:paragraph-properties fo:line-height="90%" fo:text-align="left" style:tab-stop-distance="1in" fo:margin-left="0in" fo:margin-right="0in" fo:text-indent="0in" fo:margin-top="0.1965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89">
      <style:graphic-properties draw:fill="none" draw:stroke="none"/>
    </style:style>
    <style:style style:family="text" style:name="a9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7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7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74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7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97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977">
      <style:drawing-page-properties draw:fill="none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221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ans" style:font-family-generic="roman" style:font-pitch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 fo:background-color="transparent"/>
    </style:style>
    <style:style style:family="paragraph" style:name="a979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1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24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7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Liberation Serif" style:font-family-asian="DejaVu Sans" style:font-family-complex="DejaVu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ptos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7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text:list-style style:name="a67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7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7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14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7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48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7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9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7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112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7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21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128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1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7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56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7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79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7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38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249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8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06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29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7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15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86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7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38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8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06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5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13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13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2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98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45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7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113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2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988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8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75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28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758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25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52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25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9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87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07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258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87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07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82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7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16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87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02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7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16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1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7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879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079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6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4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7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46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69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14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7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2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99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46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37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7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41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7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99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3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46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76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14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76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78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53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53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76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7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126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7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53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83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5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7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83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0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0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08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83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09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0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08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839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5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088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33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7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65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38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42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47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33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09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58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38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15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90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7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42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339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15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388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90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42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8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15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8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8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59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1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59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1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1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1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7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66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1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34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391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43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91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6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7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618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34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91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91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0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0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09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7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</office:automatic-styles>
  <office:master-styles>
    <draw:layer-set>
      <draw:layer draw:name="Master1-bg" draw:protected="true"/>
      <draw:layer draw:name="Master2-bg" draw:protected="true"/>
      <draw:layer draw:name="Master3-bg" draw:protected="true"/>
    </draw:layer-set>
    <style:master-page style:name="Master1-Title-Slide" style:page-layout-name="pageLayout1" draw:style-name="a1">
      <draw:frame draw:id="id0" draw:style-name="a2" draw:name="Picture 5" svg:x="0in" svg:y="-0.00472in" svg:width="8.84685in" svg:height="0.83268in" style:rel-width="scale" style:rel-height="scale">
        <draw:image xlink:href="media/image7.png" xlink:type="simple" xlink:show="embed" xlink:actuate="onLoad"/>
        <svg:title/>
        <svg:desc/>
      </draw:frame>
      <draw:frame draw:id="id1" draw:style-name="a3" draw:name="Picture 6" svg:x="4.67402in" svg:y="6.64882in" svg:width="3.97992in" svg:height="0.68425in" style:rel-width="scale" style:rel-height="scale">
        <draw:image xlink:href="media/image8.png" xlink:type="simple" xlink:show="embed" xlink:actuate="onLoad"/>
        <svg:title/>
        <svg:desc/>
      </draw:frame>
      <draw:frame draw:id="id2" presentation:style-name="a6" draw:name="Title Placeholder 3" svg:x="0.66614in" svg:y="0.29921in" svg:width="11.99646in" svg:height="1.25197in" presentation:class="title" presentation:placeholder="false">
        <draw:text-box>
          <text:p text:style-name="a5" text:class-names="" text:cond-style-name=""><text:span text:style-name="a4" text:class-names=""/></text:p>
        </draw:text-box>
        <svg:title/>
        <svg:desc/>
      </draw:frame>
      <draw:frame draw:id="id3" presentation:style-name="a22" draw:name="Text Placeholder 4" svg:x="0.66614in" svg:y="1.75472in" svg:width="11.99646in" svg:height="4.34961in" presentation:class="outline" presentation:placeholder="false">
        <draw:text-box>
          <text:list text:style-name="a9">
            <text:list-item>
              <text:p text:style-name="a8" text:class-names="" text:cond-style-name=""><text:span text:style-name="a7" text:class-names="">Click to edit Master text styles</text:span></text:p>
            </text:list-item>
          </text:list>
          <text:list text:style-name="a12">
            <text:list-item>
              <text:list text:style-name="a12">
                <text:list-item>
                  <text:p text:style-name="a11" text:class-names="" text:cond-style-name=""><text:span text:style-name="a10" text:class-names="">Second level</text:span></text:p>
                </text:list-item>
              </text:list>
            </text:list-item>
          </text:list>
          <text:list text:style-name="a15">
            <text:list-item>
              <text:list text:style-name="a15">
                <text:list-item>
                  <text:list text:style-name="a15">
                    <text:list-item>
                      <text:p text:style-name="a14" text:class-names="" text:cond-style-name=""><text:span text:style-name="a13" text:class-names="">Third level</text:span></text:p>
                    </text:list-item>
                  </text:list>
                </text:list-item>
              </text:list>
            </text:list-item>
          </text:list>
          <text:list text:style-name="a18">
            <text:list-item>
              <text:list text:style-name="a18">
                <text:list-item>
                  <text:list text:style-name="a18">
                    <text:list-item>
                      <text:list text:style-name="a18">
                        <text:list-item>
                          <text:p text:style-name="a17" text:class-names="" text:cond-style-name=""><text:span text:style-name="a16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1">
            <text:list-item>
              <text:list text:style-name="a21">
                <text:list-item>
                  <text:list text:style-name="a21">
                    <text:list-item>
                      <text:list text:style-name="a21">
                        <text:list-item>
                          <text:list text:style-name="a21">
                            <text:list-item>
                              <text:p text:style-name="a20" text:class-names="" text:cond-style-name=""><text:span text:style-name="a19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presentation:notes style:page-layout-name="pageLayout2" draw:style-name="a39">
        <draw:page-thumbnail svg:x="0.58346in" svg:y="0.83583in" svg:width="7.33228in" svg:height="4.12441in" presentation:class="page" draw:id="id4" presentation:style-name="a23" draw:name="Slide Image Placeholder 1">
          <svg:title/>
          <svg:desc/>
        </draw:page-thumbnail>
        <draw:frame draw:id="id5" presentation:style-name="a26" draw:name="Notes Placeholder 2" svg:x="0.85in" svg:y="5.2248in" svg:width="6.79961in" svg:height="4.94961in" presentation:class="notes" presentation:placeholder="false">
          <draw:text-box>
            <text:p text:style-name="a25" text:class-names="" text:cond-style-name=""><text:span text:style-name="a24" text:class-names=""/></text:p>
          </draw:text-box>
          <svg:title/>
          <svg:desc/>
        </draw:frame>
        <draw:frame draw:id="id6" presentation:style-name="a29" draw:name="Header Placeholder 3" svg:x="0in" svg:y="0in" svg:width="3.68858in" svg:height="0.54961in" presentation:class="header" presentation:placeholder="false">
          <draw:text-box>
            <text:p text:style-name="a28" text:class-names="" text:cond-style-name=""><text:span text:style-name="a27" text:class-names=""/></text:p>
          </draw:text-box>
          <svg:title/>
          <svg:desc/>
        </draw:frame>
        <draw:frame draw:id="id7" presentation:style-name="a32" draw:name="Date Placeholder 4" svg:x="4.81102in" svg:y="0in" svg:width="3.68858in" svg:height="0.54961in" presentation:class="date-time" presentation:placeholder="false">
          <draw:text-box>
            <text:p text:style-name="a31" text:class-names="" text:cond-style-name=""><text:span text:style-name="a30" text:class-names=""/></text:p>
          </draw:text-box>
          <svg:title/>
          <svg:desc/>
        </draw:frame>
        <draw:frame draw:id="id8" presentation:style-name="a35" draw:name="Footer Placeholder 5" svg:x="0in" svg:y="10.45in" svg:width="3.68858in" svg:height="0.54961in" presentation:class="footer" presentation:placeholder="false">
          <draw:text-box>
            <text:p text:style-name="a34" text:class-names="" text:cond-style-name=""><text:span text:style-name="a33" text:class-names=""/></text:p>
          </draw:text-box>
          <svg:title/>
          <svg:desc/>
        </draw:frame>
        <draw:frame draw:id="id9" presentation:style-name="a38" draw:name="Slide Number Placeholder 6" svg:x="4.81102in" svg:y="10.45in" svg:width="3.68858in" svg:height="0.54961in" presentation:class="page-number" presentation:placeholder="false">
          <draw:text-box>
            <text:p text:style-name="a37" text:class-names="" text:cond-style-name=""><text:span text:style-name="a36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-title-Title-Slide" style:page-layout-name="pageLayout1" draw:style-name="a41">
      <draw:frame draw:id="id10" draw:layer="Master1-bg" draw:style-name="a42" draw:name="Picture 5" svg:x="0in" svg:y="-0.00472in" svg:width="8.84685in" svg:height="0.83268in" style:rel-width="scale" style:rel-height="scale">
        <draw:image xlink:href="media/image7.png" xlink:type="simple" xlink:show="embed" xlink:actuate="onLoad"/>
        <svg:title/>
        <svg:desc/>
      </draw:frame>
      <draw:frame draw:id="id11" draw:layer="Master1-bg" draw:style-name="a43" draw:name="Picture 6" svg:x="4.67402in" svg:y="6.64882in" svg:width="3.97992in" svg:height="0.68425in" style:rel-width="scale" style:rel-height="scale">
        <draw:image xlink:href="media/image8.png" xlink:type="simple" xlink:show="embed" xlink:actuate="onLoad"/>
        <svg:title/>
        <svg:desc/>
      </draw:frame>
      <draw:frame draw:id="id12" presentation:style-name="a46" draw:name="Title 1" svg:x="1.66667in" svg:y="1.22743in" svg:width="9.99653in" svg:height="2.61111in" presentation:class="title" presentation:placeholder="false">
        <draw:text-box>
          <text:p text:style-name="a45" text:class-names="" text:cond-style-name=""><text:span text:style-name="a44" text:class-names="">Click to edit Master title style</text:span></text:p>
        </draw:text-box>
        <svg:title/>
        <svg:desc/>
      </draw:frame>
      <draw:frame draw:id="id13" presentation:style-name="a49" draw:name="Subtitle 2" svg:x="1.66667in" svg:y="3.93924in" svg:width="9.99653in" svg:height="1.81076in" presentation:class="subtitle" presentation:placeholder="false">
        <draw:text-box>
          <text:p text:style-name="a48" text:class-names="" text:cond-style-name=""><text:span text:style-name="a47" text:class-names="">Click to edit Master subtitle style</text:span></text:p>
        </draw:text-box>
        <svg:title/>
        <svg:desc/>
      </draw:frame>
      <presentation:notes style:page-layout-name="pageLayout2" draw:style-name="a66">
        <draw:page-thumbnail svg:x="0.58346in" svg:y="0.83583in" svg:width="7.33228in" svg:height="4.12441in" presentation:class="page" draw:id="id4" presentation:style-name="a50" draw:name="Slide Image Placeholder 1">
          <svg:title/>
          <svg:desc/>
        </draw:page-thumbnail>
        <draw:frame draw:id="id5" presentation:style-name="a53" draw:name="Notes Placeholder 2" svg:x="0.85in" svg:y="5.2248in" svg:width="6.79961in" svg:height="4.94961in" presentation:class="notes" presentation:placeholder="false">
          <draw:text-box>
            <text:p text:style-name="a52" text:class-names="" text:cond-style-name=""><text:span text:style-name="a51" text:class-names=""/></text:p>
          </draw:text-box>
          <svg:title/>
          <svg:desc/>
        </draw:frame>
        <draw:frame draw:id="id6" presentation:style-name="a56" draw:name="Header Placeholder 3" svg:x="0in" svg:y="0in" svg:width="3.68858in" svg:height="0.54961in" presentation:class="header" presentation:placeholder="false">
          <draw:text-box>
            <text:p text:style-name="a55" text:class-names="" text:cond-style-name=""><text:span text:style-name="a54" text:class-names=""/></text:p>
          </draw:text-box>
          <svg:title/>
          <svg:desc/>
        </draw:frame>
        <draw:frame draw:id="id7" presentation:style-name="a59" draw:name="Date Placeholder 4" svg:x="4.81102in" svg:y="0in" svg:width="3.68858in" svg:height="0.54961in" presentation:class="date-time" presentation:placeholder="false">
          <draw:text-box>
            <text:p text:style-name="a58" text:class-names="" text:cond-style-name=""><text:span text:style-name="a57" text:class-names=""/></text:p>
          </draw:text-box>
          <svg:title/>
          <svg:desc/>
        </draw:frame>
        <draw:frame draw:id="id8" presentation:style-name="a62" draw:name="Footer Placeholder 5" svg:x="0in" svg:y="10.45in" svg:width="3.68858in" svg:height="0.54961in" presentation:class="footer" presentation:placeholder="false">
          <draw:text-box>
            <text:p text:style-name="a61" text:class-names="" text:cond-style-name=""><text:span text:style-name="a60" text:class-names=""/></text:p>
          </draw:text-box>
          <svg:title/>
          <svg:desc/>
        </draw:frame>
        <draw:frame draw:id="id9" presentation:style-name="a65" draw:name="Slide Number Placeholder 6" svg:x="4.81102in" svg:y="10.45in" svg:width="3.68858in" svg:height="0.54961in" presentation:class="page-number" presentation:placeholder="false">
          <draw:text-box>
            <text:p text:style-name="a64" text:class-names="" text:cond-style-name=""><text:span text:style-name="a63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2-obj-Title-and-Content" style:page-layout-name="pageLayout1" draw:style-name="a68">
      <draw:frame draw:id="id14" draw:layer="Master1-bg" draw:style-name="a69" draw:name="Picture 5" svg:x="0in" svg:y="-0.00472in" svg:width="8.84685in" svg:height="0.83268in" style:rel-width="scale" style:rel-height="scale">
        <draw:image xlink:href="media/image7.png" xlink:type="simple" xlink:show="embed" xlink:actuate="onLoad"/>
        <svg:title/>
        <svg:desc/>
      </draw:frame>
      <draw:frame draw:id="id15" draw:layer="Master1-bg" draw:style-name="a70" draw:name="Picture 6" svg:x="4.67402in" svg:y="6.64882in" svg:width="3.97992in" svg:height="0.68425in" style:rel-width="scale" style:rel-height="scale">
        <draw:image xlink:href="media/image8.png" xlink:type="simple" xlink:show="embed" xlink:actuate="onLoad"/>
        <svg:title/>
        <svg:desc/>
      </draw:frame>
      <draw:frame draw:id="id16" presentation:style-name="a73" draw:name="Title 1" svg:x="0.66614in" svg:y="0.29921in" svg:width="11.99646in" svg:height="1.25197in" presentation:class="title" presentation:placeholder="false">
        <draw:text-box>
          <text:p text:style-name="a72" text:class-names="" text:cond-style-name=""><text:span text:style-name="a71" text:class-names="">Click to edit Master title style</text:span></text:p>
        </draw:text-box>
        <svg:title/>
        <svg:desc/>
      </draw:frame>
      <draw:frame draw:id="id17" presentation:style-name="a88" draw:name="Content Placeholder 2" svg:x="0.66614in" svg:y="1.75472in" svg:width="11.99646in" svg:height="4.34961in" presentation:class="object" presentation:placeholder="false">
        <draw:text-box>
          <text:p text:style-name="a75" text:class-names="" text:cond-style-name=""><text:span text:style-name="a74" text:class-names="">Click to edit Master text styles</text:span></text:p>
          <text:list text:style-name="a78">
            <text:list-item>
              <text:list text:style-name="a78">
                <text:list-item>
                  <text:p text:style-name="a77" text:class-names="" text:cond-style-name=""><text:span text:style-name="a76" text:class-names="">Second level</text:span></text:p>
                </text:list-item>
              </text:list>
            </text:list-item>
          </text:list>
          <text:list text:style-name="a81">
            <text:list-item>
              <text:list text:style-name="a81">
                <text:list-item>
                  <text:list text:style-name="a81">
                    <text:list-item>
                      <text:p text:style-name="a80" text:class-names="" text:cond-style-name=""><text:span text:style-name="a79" text:class-names="">Third level</text:span></text:p>
                    </text:list-item>
                  </text:list>
                </text:list-item>
              </text:list>
            </text:list-item>
          </text:list>
          <text:list text:style-name="a84">
            <text:list-item>
              <text:list text:style-name="a84">
                <text:list-item>
                  <text:list text:style-name="a84">
                    <text:list-item>
                      <text:list text:style-name="a84">
                        <text:list-item>
                          <text:p text:style-name="a83" text:class-names="" text:cond-style-name=""><text:span text:style-name="a82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87">
            <text:list-item>
              <text:list text:style-name="a87">
                <text:list-item>
                  <text:list text:style-name="a87">
                    <text:list-item>
                      <text:list text:style-name="a87">
                        <text:list-item>
                          <text:list text:style-name="a87">
                            <text:list-item>
                              <text:p text:style-name="a86" text:class-names="" text:cond-style-name=""><text:span text:style-name="a85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presentation:notes style:page-layout-name="pageLayout2" draw:style-name="a105">
        <draw:page-thumbnail svg:x="0.58346in" svg:y="0.83583in" svg:width="7.33228in" svg:height="4.12441in" presentation:class="page" draw:id="id4" presentation:style-name="a89" draw:name="Slide Image Placeholder 1">
          <svg:title/>
          <svg:desc/>
        </draw:page-thumbnail>
        <draw:frame draw:id="id5" presentation:style-name="a92" draw:name="Notes Placeholder 2" svg:x="0.85in" svg:y="5.2248in" svg:width="6.79961in" svg:height="4.94961in" presentation:class="notes" presentation:placeholder="false">
          <draw:text-box>
            <text:p text:style-name="a91" text:class-names="" text:cond-style-name=""><text:span text:style-name="a90" text:class-names=""/></text:p>
          </draw:text-box>
          <svg:title/>
          <svg:desc/>
        </draw:frame>
        <draw:frame draw:id="id6" presentation:style-name="a95" draw:name="Header Placeholder 3" svg:x="0in" svg:y="0in" svg:width="3.68858in" svg:height="0.54961in" presentation:class="header" presentation:placeholder="false">
          <draw:text-box>
            <text:p text:style-name="a94" text:class-names="" text:cond-style-name=""><text:span text:style-name="a93" text:class-names=""/></text:p>
          </draw:text-box>
          <svg:title/>
          <svg:desc/>
        </draw:frame>
        <draw:frame draw:id="id7" presentation:style-name="a98" draw:name="Date Placeholder 4" svg:x="4.81102in" svg:y="0in" svg:width="3.68858in" svg:height="0.54961in" presentation:class="date-time" presentation:placeholder="false">
          <draw:text-box>
            <text:p text:style-name="a97" text:class-names="" text:cond-style-name=""><text:span text:style-name="a96" text:class-names=""/></text:p>
          </draw:text-box>
          <svg:title/>
          <svg:desc/>
        </draw:frame>
        <draw:frame draw:id="id8" presentation:style-name="a101" draw:name="Footer Placeholder 5" svg:x="0in" svg:y="10.45in" svg:width="3.68858in" svg:height="0.54961in" presentation:class="footer" presentation:placeholder="false">
          <draw:text-box>
            <text:p text:style-name="a100" text:class-names="" text:cond-style-name=""><text:span text:style-name="a99" text:class-names=""/></text:p>
          </draw:text-box>
          <svg:title/>
          <svg:desc/>
        </draw:frame>
        <draw:frame draw:id="id9" presentation:style-name="a104" draw:name="Slide Number Placeholder 6" svg:x="4.81102in" svg:y="10.45in" svg:width="3.68858in" svg:height="0.54961in" presentation:class="page-number" presentation:placeholder="false">
          <draw:text-box>
            <text:p text:style-name="a103" text:class-names="" text:cond-style-name=""><text:span text:style-name="a10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3-secHead-Section-Header" style:page-layout-name="pageLayout1" draw:style-name="a107">
      <draw:frame draw:id="id18" draw:layer="Master1-bg" draw:style-name="a108" draw:name="Picture 5" svg:x="0in" svg:y="-0.00472in" svg:width="8.84685in" svg:height="0.83268in" style:rel-width="scale" style:rel-height="scale">
        <draw:image xlink:href="media/image7.png" xlink:type="simple" xlink:show="embed" xlink:actuate="onLoad"/>
        <svg:title/>
        <svg:desc/>
      </draw:frame>
      <draw:frame draw:id="id19" draw:layer="Master1-bg" draw:style-name="a109" draw:name="Picture 6" svg:x="4.67402in" svg:y="6.64882in" svg:width="3.97992in" svg:height="0.68425in" style:rel-width="scale" style:rel-height="scale">
        <draw:image xlink:href="media/image8.png" xlink:type="simple" xlink:show="embed" xlink:actuate="onLoad"/>
        <svg:title/>
        <svg:desc/>
      </draw:frame>
      <draw:frame draw:id="id20" presentation:style-name="a112" draw:name="Title 1" svg:x="0.90972in" svg:y="1.86979in" svg:width="11.49653in" svg:height="3.11979in" presentation:class="title" presentation:placeholder="false">
        <draw:text-box>
          <text:p text:style-name="a111" text:class-names="" text:cond-style-name=""><text:span text:style-name="a110" text:class-names="">Click to edit Master title style</text:span></text:p>
        </draw:text-box>
        <svg:title/>
        <svg:desc/>
      </draw:frame>
      <draw:frame draw:id="id21" presentation:style-name="a116" draw:name="Text Placeholder 2" svg:x="0.90972in" svg:y="5.0191in" svg:width="11.49653in" svg:height="1.64062in" presentation:class="outline" presentation:placeholder="false">
        <draw:text-box>
          <text:list text:style-name="a115">
            <text:list-item>
              <text:p text:style-name="a114" text:class-names="" text:cond-style-name=""><text:span text:style-name="a113" text:class-names="">Click to edit Master text styles</text:span></text:p>
            </text:list-item>
          </text:list>
        </draw:text-box>
        <svg:title/>
        <svg:desc/>
      </draw:frame>
      <presentation:notes style:page-layout-name="pageLayout2" draw:style-name="a133">
        <draw:page-thumbnail svg:x="0.58346in" svg:y="0.83583in" svg:width="7.33228in" svg:height="4.12441in" presentation:class="page" draw:id="id4" presentation:style-name="a117" draw:name="Slide Image Placeholder 1">
          <svg:title/>
          <svg:desc/>
        </draw:page-thumbnail>
        <draw:frame draw:id="id5" presentation:style-name="a120" draw:name="Notes Placeholder 2" svg:x="0.85in" svg:y="5.2248in" svg:width="6.79961in" svg:height="4.94961in" presentation:class="notes" presentation:placeholder="false">
          <draw:text-box>
            <text:p text:style-name="a119" text:class-names="" text:cond-style-name=""><text:span text:style-name="a118" text:class-names=""/></text:p>
          </draw:text-box>
          <svg:title/>
          <svg:desc/>
        </draw:frame>
        <draw:frame draw:id="id6" presentation:style-name="a123" draw:name="Header Placeholder 3" svg:x="0in" svg:y="0in" svg:width="3.68858in" svg:height="0.54961in" presentation:class="header" presentation:placeholder="false">
          <draw:text-box>
            <text:p text:style-name="a122" text:class-names="" text:cond-style-name=""><text:span text:style-name="a121" text:class-names=""/></text:p>
          </draw:text-box>
          <svg:title/>
          <svg:desc/>
        </draw:frame>
        <draw:frame draw:id="id7" presentation:style-name="a126" draw:name="Date Placeholder 4" svg:x="4.81102in" svg:y="0in" svg:width="3.68858in" svg:height="0.54961in" presentation:class="date-time" presentation:placeholder="false">
          <draw:text-box>
            <text:p text:style-name="a125" text:class-names="" text:cond-style-name=""><text:span text:style-name="a124" text:class-names=""/></text:p>
          </draw:text-box>
          <svg:title/>
          <svg:desc/>
        </draw:frame>
        <draw:frame draw:id="id8" presentation:style-name="a129" draw:name="Footer Placeholder 5" svg:x="0in" svg:y="10.45in" svg:width="3.68858in" svg:height="0.54961in" presentation:class="footer" presentation:placeholder="false">
          <draw:text-box>
            <text:p text:style-name="a128" text:class-names="" text:cond-style-name=""><text:span text:style-name="a127" text:class-names=""/></text:p>
          </draw:text-box>
          <svg:title/>
          <svg:desc/>
        </draw:frame>
        <draw:frame draw:id="id9" presentation:style-name="a132" draw:name="Slide Number Placeholder 6" svg:x="4.81102in" svg:y="10.45in" svg:width="3.68858in" svg:height="0.54961in" presentation:class="page-number" presentation:placeholder="false">
          <draw:text-box>
            <text:p text:style-name="a131" text:class-names="" text:cond-style-name=""><text:span text:style-name="a13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4-twoObj-Two-Content" style:page-layout-name="pageLayout1" draw:style-name="a135">
      <draw:frame draw:id="id22" draw:layer="Master1-bg" draw:style-name="a136" draw:name="Picture 5" svg:x="0in" svg:y="-0.00472in" svg:width="8.84685in" svg:height="0.83268in" style:rel-width="scale" style:rel-height="scale">
        <draw:image xlink:href="media/image7.png" xlink:type="simple" xlink:show="embed" xlink:actuate="onLoad"/>
        <svg:title/>
        <svg:desc/>
      </draw:frame>
      <draw:frame draw:id="id23" draw:layer="Master1-bg" draw:style-name="a137" draw:name="Picture 6" svg:x="4.67402in" svg:y="6.64882in" svg:width="3.97992in" svg:height="0.68425in" style:rel-width="scale" style:rel-height="scale">
        <draw:image xlink:href="media/image8.png" xlink:type="simple" xlink:show="embed" xlink:actuate="onLoad"/>
        <svg:title/>
        <svg:desc/>
      </draw:frame>
      <draw:frame draw:id="id24" presentation:style-name="a140" draw:name="Title 1" svg:x="0.66614in" svg:y="0.29921in" svg:width="11.99646in" svg:height="1.25197in" presentation:class="title" presentation:placeholder="false">
        <draw:text-box>
          <text:p text:style-name="a139" text:class-names="" text:cond-style-name=""><text:span text:style-name="a138" text:class-names="">Click to edit Master title style</text:span></text:p>
        </draw:text-box>
        <svg:title/>
        <svg:desc/>
      </draw:frame>
      <draw:frame draw:id="id25" presentation:style-name="a155" draw:name="Content Placeholder 2" svg:x="0.66667in" svg:y="1.75521in" svg:width="5.91493in" svg:height="4.34896in" presentation:class="object" presentation:placeholder="false">
        <draw:text-box>
          <text:p text:style-name="a142" text:class-names="" text:cond-style-name=""><text:span text:style-name="a141" text:class-names="">Click to edit Master text styles</text:span></text:p>
          <text:list text:style-name="a145">
            <text:list-item>
              <text:list text:style-name="a145">
                <text:list-item>
                  <text:p text:style-name="a144" text:class-names="" text:cond-style-name=""><text:span text:style-name="a143" text:class-names="">Second level</text:span></text:p>
                </text:list-item>
              </text:list>
            </text:list-item>
          </text:list>
          <text:list text:style-name="a148">
            <text:list-item>
              <text:list text:style-name="a148">
                <text:list-item>
                  <text:list text:style-name="a148">
                    <text:list-item>
                      <text:p text:style-name="a147" text:class-names="" text:cond-style-name=""><text:span text:style-name="a146" text:class-names="">Third level</text:span></text:p>
                    </text:list-item>
                  </text:list>
                </text:list-item>
              </text:list>
            </text:list-item>
          </text:list>
          <text:list text:style-name="a151">
            <text:list-item>
              <text:list text:style-name="a151">
                <text:list-item>
                  <text:list text:style-name="a151">
                    <text:list-item>
                      <text:list text:style-name="a151">
                        <text:list-item>
                          <text:p text:style-name="a150" text:class-names="" text:cond-style-name=""><text:span text:style-name="a149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54">
            <text:list-item>
              <text:list text:style-name="a154">
                <text:list-item>
                  <text:list text:style-name="a154">
                    <text:list-item>
                      <text:list text:style-name="a154">
                        <text:list-item>
                          <text:list text:style-name="a154">
                            <text:list-item>
                              <text:p text:style-name="a153" text:class-names="" text:cond-style-name=""><text:span text:style-name="a152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6" presentation:style-name="a170" draw:name="Content Placeholder 3" svg:x="6.74826in" svg:y="1.75521in" svg:width="5.91493in" svg:height="4.34896in" presentation:class="object" presentation:placeholder="false">
        <draw:text-box>
          <text:p text:style-name="a157" text:class-names="" text:cond-style-name=""><text:span text:style-name="a156" text:class-names="">Click to edit Master text styles</text:span></text:p>
          <text:list text:style-name="a160">
            <text:list-item>
              <text:list text:style-name="a160">
                <text:list-item>
                  <text:p text:style-name="a159" text:class-names="" text:cond-style-name=""><text:span text:style-name="a158" text:class-names="">Second level</text:span></text:p>
                </text:list-item>
              </text:list>
            </text:list-item>
          </text:list>
          <text:list text:style-name="a163">
            <text:list-item>
              <text:list text:style-name="a163">
                <text:list-item>
                  <text:list text:style-name="a163">
                    <text:list-item>
                      <text:p text:style-name="a162" text:class-names="" text:cond-style-name=""><text:span text:style-name="a161" text:class-names="">Third level</text:span></text:p>
                    </text:list-item>
                  </text:list>
                </text:list-item>
              </text:list>
            </text:list-item>
          </text:list>
          <text:list text:style-name="a166">
            <text:list-item>
              <text:list text:style-name="a166">
                <text:list-item>
                  <text:list text:style-name="a166">
                    <text:list-item>
                      <text:list text:style-name="a166">
                        <text:list-item>
                          <text:p text:style-name="a165" text:class-names="" text:cond-style-name=""><text:span text:style-name="a164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69">
            <text:list-item>
              <text:list text:style-name="a169">
                <text:list-item>
                  <text:list text:style-name="a169">
                    <text:list-item>
                      <text:list text:style-name="a169">
                        <text:list-item>
                          <text:list text:style-name="a169">
                            <text:list-item>
                              <text:p text:style-name="a168" text:class-names="" text:cond-style-name=""><text:span text:style-name="a167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presentation:notes style:page-layout-name="pageLayout2" draw:style-name="a187">
        <draw:page-thumbnail svg:x="0.58346in" svg:y="0.83583in" svg:width="7.33228in" svg:height="4.12441in" presentation:class="page" draw:id="id4" presentation:style-name="a171" draw:name="Slide Image Placeholder 1">
          <svg:title/>
          <svg:desc/>
        </draw:page-thumbnail>
        <draw:frame draw:id="id5" presentation:style-name="a174" draw:name="Notes Placeholder 2" svg:x="0.85in" svg:y="5.2248in" svg:width="6.79961in" svg:height="4.94961in" presentation:class="notes" presentation:placeholder="false">
          <draw:text-box>
            <text:p text:style-name="a173" text:class-names="" text:cond-style-name=""><text:span text:style-name="a172" text:class-names=""/></text:p>
          </draw:text-box>
          <svg:title/>
          <svg:desc/>
        </draw:frame>
        <draw:frame draw:id="id6" presentation:style-name="a177" draw:name="Header Placeholder 3" svg:x="0in" svg:y="0in" svg:width="3.68858in" svg:height="0.54961in" presentation:class="header" presentation:placeholder="false">
          <draw:text-box>
            <text:p text:style-name="a176" text:class-names="" text:cond-style-name=""><text:span text:style-name="a175" text:class-names=""/></text:p>
          </draw:text-box>
          <svg:title/>
          <svg:desc/>
        </draw:frame>
        <draw:frame draw:id="id7" presentation:style-name="a180" draw:name="Date Placeholder 4" svg:x="4.81102in" svg:y="0in" svg:width="3.68858in" svg:height="0.54961in" presentation:class="date-time" presentation:placeholder="false">
          <draw:text-box>
            <text:p text:style-name="a179" text:class-names="" text:cond-style-name=""><text:span text:style-name="a178" text:class-names=""/></text:p>
          </draw:text-box>
          <svg:title/>
          <svg:desc/>
        </draw:frame>
        <draw:frame draw:id="id8" presentation:style-name="a183" draw:name="Footer Placeholder 5" svg:x="0in" svg:y="10.45in" svg:width="3.68858in" svg:height="0.54961in" presentation:class="footer" presentation:placeholder="false">
          <draw:text-box>
            <text:p text:style-name="a182" text:class-names="" text:cond-style-name=""><text:span text:style-name="a181" text:class-names=""/></text:p>
          </draw:text-box>
          <svg:title/>
          <svg:desc/>
        </draw:frame>
        <draw:frame draw:id="id9" presentation:style-name="a186" draw:name="Slide Number Placeholder 6" svg:x="4.81102in" svg:y="10.45in" svg:width="3.68858in" svg:height="0.54961in" presentation:class="page-number" presentation:placeholder="false">
          <draw:text-box>
            <text:p text:style-name="a185" text:class-names="" text:cond-style-name=""><text:span text:style-name="a18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5-twoTxTwoObj-Comparison" style:page-layout-name="pageLayout1" draw:style-name="a189">
      <draw:frame draw:id="id27" draw:layer="Master1-bg" draw:style-name="a190" draw:name="Picture 5" svg:x="0in" svg:y="-0.00472in" svg:width="8.84685in" svg:height="0.83268in" style:rel-width="scale" style:rel-height="scale">
        <draw:image xlink:href="media/image7.png" xlink:type="simple" xlink:show="embed" xlink:actuate="onLoad"/>
        <svg:title/>
        <svg:desc/>
      </draw:frame>
      <draw:frame draw:id="id28" draw:layer="Master1-bg" draw:style-name="a191" draw:name="Picture 6" svg:x="4.67402in" svg:y="6.64882in" svg:width="3.97992in" svg:height="0.68425in" style:rel-width="scale" style:rel-height="scale">
        <draw:image xlink:href="media/image8.png" xlink:type="simple" xlink:show="embed" xlink:actuate="onLoad"/>
        <svg:title/>
        <svg:desc/>
      </draw:frame>
      <draw:frame draw:id="id29" presentation:style-name="a194" draw:name="Title 1" svg:x="0.9184in" svg:y="0.39931in" svg:width="11.49653in" svg:height="1.44965in" presentation:class="title" presentation:placeholder="false">
        <draw:text-box>
          <text:p text:style-name="a193" text:class-names="" text:cond-style-name=""><text:span text:style-name="a192" text:class-names="">Click to edit Master title style</text:span></text:p>
        </draw:text-box>
        <svg:title/>
        <svg:desc/>
      </draw:frame>
      <draw:frame draw:id="id30" presentation:style-name="a198" draw:name="Text Placeholder 2" svg:x="0.9184in" svg:y="1.83854in" svg:width="5.63889in" svg:height="0.90104in" presentation:class="outline" presentation:placeholder="false">
        <draw:text-box>
          <text:list text:style-name="a197">
            <text:list-item>
              <text:p text:style-name="a196" text:class-names="" text:cond-style-name=""><text:span text:style-name="a195" text:class-names="">Click to edit Master text styles</text:span></text:p>
            </text:list-item>
          </text:list>
        </draw:text-box>
        <svg:title/>
        <svg:desc/>
      </draw:frame>
      <draw:frame draw:id="id31" presentation:style-name="a213" draw:name="Content Placeholder 3" svg:x="0.9184in" svg:y="2.73958in" svg:width="5.63889in" svg:height="4.02951in" presentation:class="object" presentation:placeholder="false">
        <draw:text-box>
          <text:p text:style-name="a200" text:class-names="" text:cond-style-name=""><text:span text:style-name="a199" text:class-names="">Click to edit Master text styles</text:span></text:p>
          <text:list text:style-name="a203">
            <text:list-item>
              <text:list text:style-name="a203">
                <text:list-item>
                  <text:p text:style-name="a202" text:class-names="" text:cond-style-name=""><text:span text:style-name="a201" text:class-names="">Second level</text:span></text:p>
                </text:list-item>
              </text:list>
            </text:list-item>
          </text:list>
          <text:list text:style-name="a206">
            <text:list-item>
              <text:list text:style-name="a206">
                <text:list-item>
                  <text:list text:style-name="a206">
                    <text:list-item>
                      <text:p text:style-name="a205" text:class-names="" text:cond-style-name=""><text:span text:style-name="a204" text:class-names="">Third level</text:span></text:p>
                    </text:list-item>
                  </text:list>
                </text:list-item>
              </text:list>
            </text:list-item>
          </text:list>
          <text:list text:style-name="a209">
            <text:list-item>
              <text:list text:style-name="a209">
                <text:list-item>
                  <text:list text:style-name="a209">
                    <text:list-item>
                      <text:list text:style-name="a209">
                        <text:list-item>
                          <text:p text:style-name="a208" text:class-names="" text:cond-style-name=""><text:span text:style-name="a207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12">
            <text:list-item>
              <text:list text:style-name="a212">
                <text:list-item>
                  <text:list text:style-name="a212">
                    <text:list-item>
                      <text:list text:style-name="a212">
                        <text:list-item>
                          <text:list text:style-name="a212">
                            <text:list-item>
                              <text:p text:style-name="a211" text:class-names="" text:cond-style-name=""><text:span text:style-name="a210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2" presentation:style-name="a217" draw:name="Text Placeholder 4" svg:x="6.74826in" svg:y="1.83854in" svg:width="5.66667in" svg:height="0.90104in" presentation:class="outline" presentation:placeholder="false">
        <draw:text-box>
          <text:list text:style-name="a216">
            <text:list-item>
              <text:p text:style-name="a215" text:class-names="" text:cond-style-name=""><text:span text:style-name="a214" text:class-names="">Click to edit Master text styles</text:span></text:p>
            </text:list-item>
          </text:list>
        </draw:text-box>
        <svg:title/>
        <svg:desc/>
      </draw:frame>
      <draw:frame draw:id="id33" presentation:style-name="a232" draw:name="Content Placeholder 5" svg:x="6.74826in" svg:y="2.73958in" svg:width="5.66667in" svg:height="4.02951in" presentation:class="object" presentation:placeholder="false">
        <draw:text-box>
          <text:p text:style-name="a219" text:class-names="" text:cond-style-name=""><text:span text:style-name="a218" text:class-names="">Click to edit Master text styles</text:span></text:p>
          <text:list text:style-name="a222">
            <text:list-item>
              <text:list text:style-name="a222">
                <text:list-item>
                  <text:p text:style-name="a221" text:class-names="" text:cond-style-name=""><text:span text:style-name="a220" text:class-names="">Second level</text:span></text:p>
                </text:list-item>
              </text:list>
            </text:list-item>
          </text:list>
          <text:list text:style-name="a225">
            <text:list-item>
              <text:list text:style-name="a225">
                <text:list-item>
                  <text:list text:style-name="a225">
                    <text:list-item>
                      <text:p text:style-name="a224" text:class-names="" text:cond-style-name=""><text:span text:style-name="a223" text:class-names="">Third level</text:span></text:p>
                    </text:list-item>
                  </text:list>
                </text:list-item>
              </text:list>
            </text:list-item>
          </text:list>
          <text:list text:style-name="a228">
            <text:list-item>
              <text:list text:style-name="a228">
                <text:list-item>
                  <text:list text:style-name="a228">
                    <text:list-item>
                      <text:list text:style-name="a228">
                        <text:list-item>
                          <text:p text:style-name="a227" text:class-names="" text:cond-style-name=""><text:span text:style-name="a226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31">
            <text:list-item>
              <text:list text:style-name="a231">
                <text:list-item>
                  <text:list text:style-name="a231">
                    <text:list-item>
                      <text:list text:style-name="a231">
                        <text:list-item>
                          <text:list text:style-name="a231">
                            <text:list-item>
                              <text:p text:style-name="a230" text:class-names="" text:cond-style-name=""><text:span text:style-name="a229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presentation:notes style:page-layout-name="pageLayout2" draw:style-name="a249">
        <draw:page-thumbnail svg:x="0.58346in" svg:y="0.83583in" svg:width="7.33228in" svg:height="4.12441in" presentation:class="page" draw:id="id4" presentation:style-name="a233" draw:name="Slide Image Placeholder 1">
          <svg:title/>
          <svg:desc/>
        </draw:page-thumbnail>
        <draw:frame draw:id="id5" presentation:style-name="a236" draw:name="Notes Placeholder 2" svg:x="0.85in" svg:y="5.2248in" svg:width="6.79961in" svg:height="4.94961in" presentation:class="notes" presentation:placeholder="false">
          <draw:text-box>
            <text:p text:style-name="a235" text:class-names="" text:cond-style-name=""><text:span text:style-name="a234" text:class-names=""/></text:p>
          </draw:text-box>
          <svg:title/>
          <svg:desc/>
        </draw:frame>
        <draw:frame draw:id="id6" presentation:style-name="a239" draw:name="Header Placeholder 3" svg:x="0in" svg:y="0in" svg:width="3.68858in" svg:height="0.54961in" presentation:class="header" presentation:placeholder="false">
          <draw:text-box>
            <text:p text:style-name="a238" text:class-names="" text:cond-style-name=""><text:span text:style-name="a237" text:class-names=""/></text:p>
          </draw:text-box>
          <svg:title/>
          <svg:desc/>
        </draw:frame>
        <draw:frame draw:id="id7" presentation:style-name="a242" draw:name="Date Placeholder 4" svg:x="4.81102in" svg:y="0in" svg:width="3.68858in" svg:height="0.54961in" presentation:class="date-time" presentation:placeholder="false">
          <draw:text-box>
            <text:p text:style-name="a241" text:class-names="" text:cond-style-name=""><text:span text:style-name="a240" text:class-names=""/></text:p>
          </draw:text-box>
          <svg:title/>
          <svg:desc/>
        </draw:frame>
        <draw:frame draw:id="id8" presentation:style-name="a245" draw:name="Footer Placeholder 5" svg:x="0in" svg:y="10.45in" svg:width="3.68858in" svg:height="0.54961in" presentation:class="footer" presentation:placeholder="false">
          <draw:text-box>
            <text:p text:style-name="a244" text:class-names="" text:cond-style-name=""><text:span text:style-name="a243" text:class-names=""/></text:p>
          </draw:text-box>
          <svg:title/>
          <svg:desc/>
        </draw:frame>
        <draw:frame draw:id="id9" presentation:style-name="a248" draw:name="Slide Number Placeholder 6" svg:x="4.81102in" svg:y="10.45in" svg:width="3.68858in" svg:height="0.54961in" presentation:class="page-number" presentation:placeholder="false">
          <draw:text-box>
            <text:p text:style-name="a247" text:class-names="" text:cond-style-name=""><text:span text:style-name="a246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6-titleOnly-Title-Only" style:page-layout-name="pageLayout1" draw:style-name="a251">
      <draw:frame draw:id="id34" draw:layer="Master1-bg" draw:style-name="a252" draw:name="Picture 5" svg:x="0in" svg:y="-0.00472in" svg:width="8.84685in" svg:height="0.83268in" style:rel-width="scale" style:rel-height="scale">
        <draw:image xlink:href="media/image7.png" xlink:type="simple" xlink:show="embed" xlink:actuate="onLoad"/>
        <svg:title/>
        <svg:desc/>
      </draw:frame>
      <draw:frame draw:id="id35" draw:layer="Master1-bg" draw:style-name="a253" draw:name="Picture 6" svg:x="4.67402in" svg:y="6.64882in" svg:width="3.97992in" svg:height="0.68425in" style:rel-width="scale" style:rel-height="scale">
        <draw:image xlink:href="media/image8.png" xlink:type="simple" xlink:show="embed" xlink:actuate="onLoad"/>
        <svg:title/>
        <svg:desc/>
      </draw:frame>
      <draw:frame draw:id="id36" presentation:style-name="a256" draw:name="Title 1" svg:x="0.66614in" svg:y="0.29921in" svg:width="11.99646in" svg:height="1.25197in" presentation:class="title" presentation:placeholder="false">
        <draw:text-box>
          <text:p text:style-name="a255" text:class-names="" text:cond-style-name=""><text:span text:style-name="a254" text:class-names="">Click to edit Master title style</text:span></text:p>
        </draw:text-box>
        <svg:title/>
        <svg:desc/>
      </draw:frame>
      <presentation:notes style:page-layout-name="pageLayout2" draw:style-name="a273">
        <draw:page-thumbnail svg:x="0.58346in" svg:y="0.83583in" svg:width="7.33228in" svg:height="4.12441in" presentation:class="page" draw:id="id4" presentation:style-name="a257" draw:name="Slide Image Placeholder 1">
          <svg:title/>
          <svg:desc/>
        </draw:page-thumbnail>
        <draw:frame draw:id="id5" presentation:style-name="a260" draw:name="Notes Placeholder 2" svg:x="0.85in" svg:y="5.2248in" svg:width="6.79961in" svg:height="4.94961in" presentation:class="notes" presentation:placeholder="false">
          <draw:text-box>
            <text:p text:style-name="a259" text:class-names="" text:cond-style-name=""><text:span text:style-name="a258" text:class-names=""/></text:p>
          </draw:text-box>
          <svg:title/>
          <svg:desc/>
        </draw:frame>
        <draw:frame draw:id="id6" presentation:style-name="a263" draw:name="Header Placeholder 3" svg:x="0in" svg:y="0in" svg:width="3.68858in" svg:height="0.54961in" presentation:class="header" presentation:placeholder="false">
          <draw:text-box>
            <text:p text:style-name="a262" text:class-names="" text:cond-style-name=""><text:span text:style-name="a261" text:class-names=""/></text:p>
          </draw:text-box>
          <svg:title/>
          <svg:desc/>
        </draw:frame>
        <draw:frame draw:id="id7" presentation:style-name="a266" draw:name="Date Placeholder 4" svg:x="4.81102in" svg:y="0in" svg:width="3.68858in" svg:height="0.54961in" presentation:class="date-time" presentation:placeholder="false">
          <draw:text-box>
            <text:p text:style-name="a265" text:class-names="" text:cond-style-name=""><text:span text:style-name="a264" text:class-names=""/></text:p>
          </draw:text-box>
          <svg:title/>
          <svg:desc/>
        </draw:frame>
        <draw:frame draw:id="id8" presentation:style-name="a269" draw:name="Footer Placeholder 5" svg:x="0in" svg:y="10.45in" svg:width="3.68858in" svg:height="0.54961in" presentation:class="footer" presentation:placeholder="false">
          <draw:text-box>
            <text:p text:style-name="a268" text:class-names="" text:cond-style-name=""><text:span text:style-name="a267" text:class-names=""/></text:p>
          </draw:text-box>
          <svg:title/>
          <svg:desc/>
        </draw:frame>
        <draw:frame draw:id="id9" presentation:style-name="a272" draw:name="Slide Number Placeholder 6" svg:x="4.81102in" svg:y="10.45in" svg:width="3.68858in" svg:height="0.54961in" presentation:class="page-number" presentation:placeholder="false">
          <draw:text-box>
            <text:p text:style-name="a271" text:class-names="" text:cond-style-name=""><text:span text:style-name="a27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7-blank-Blank" style:page-layout-name="pageLayout1" draw:style-name="a275">
      <draw:frame draw:id="id37" draw:layer="Master1-bg" draw:style-name="a276" draw:name="Picture 5" svg:x="0in" svg:y="-0.00472in" svg:width="8.84685in" svg:height="0.83268in" style:rel-width="scale" style:rel-height="scale">
        <draw:image xlink:href="media/image7.png" xlink:type="simple" xlink:show="embed" xlink:actuate="onLoad"/>
        <svg:title/>
        <svg:desc/>
      </draw:frame>
      <draw:frame draw:id="id38" draw:layer="Master1-bg" draw:style-name="a277" draw:name="Picture 6" svg:x="4.67402in" svg:y="6.64882in" svg:width="3.97992in" svg:height="0.68425in" style:rel-width="scale" style:rel-height="scale">
        <draw:image xlink:href="media/image8.png" xlink:type="simple" xlink:show="embed" xlink:actuate="onLoad"/>
        <svg:title/>
        <svg:desc/>
      </draw:frame>
      <presentation:notes style:page-layout-name="pageLayout2" draw:style-name="a294">
        <draw:page-thumbnail svg:x="0.58346in" svg:y="0.83583in" svg:width="7.33228in" svg:height="4.12441in" presentation:class="page" draw:id="id4" presentation:style-name="a278" draw:name="Slide Image Placeholder 1">
          <svg:title/>
          <svg:desc/>
        </draw:page-thumbnail>
        <draw:frame draw:id="id5" presentation:style-name="a281" draw:name="Notes Placeholder 2" svg:x="0.85in" svg:y="5.2248in" svg:width="6.79961in" svg:height="4.94961in" presentation:class="notes" presentation:placeholder="false">
          <draw:text-box>
            <text:p text:style-name="a280" text:class-names="" text:cond-style-name=""><text:span text:style-name="a279" text:class-names=""/></text:p>
          </draw:text-box>
          <svg:title/>
          <svg:desc/>
        </draw:frame>
        <draw:frame draw:id="id6" presentation:style-name="a284" draw:name="Header Placeholder 3" svg:x="0in" svg:y="0in" svg:width="3.68858in" svg:height="0.54961in" presentation:class="header" presentation:placeholder="false">
          <draw:text-box>
            <text:p text:style-name="a283" text:class-names="" text:cond-style-name=""><text:span text:style-name="a282" text:class-names=""/></text:p>
          </draw:text-box>
          <svg:title/>
          <svg:desc/>
        </draw:frame>
        <draw:frame draw:id="id7" presentation:style-name="a287" draw:name="Date Placeholder 4" svg:x="4.81102in" svg:y="0in" svg:width="3.68858in" svg:height="0.54961in" presentation:class="date-time" presentation:placeholder="false">
          <draw:text-box>
            <text:p text:style-name="a286" text:class-names="" text:cond-style-name=""><text:span text:style-name="a285" text:class-names=""/></text:p>
          </draw:text-box>
          <svg:title/>
          <svg:desc/>
        </draw:frame>
        <draw:frame draw:id="id8" presentation:style-name="a290" draw:name="Footer Placeholder 5" svg:x="0in" svg:y="10.45in" svg:width="3.68858in" svg:height="0.54961in" presentation:class="footer" presentation:placeholder="false">
          <draw:text-box>
            <text:p text:style-name="a289" text:class-names="" text:cond-style-name=""><text:span text:style-name="a288" text:class-names=""/></text:p>
          </draw:text-box>
          <svg:title/>
          <svg:desc/>
        </draw:frame>
        <draw:frame draw:id="id9" presentation:style-name="a293" draw:name="Slide Number Placeholder 6" svg:x="4.81102in" svg:y="10.45in" svg:width="3.68858in" svg:height="0.54961in" presentation:class="page-number" presentation:placeholder="false">
          <draw:text-box>
            <text:p text:style-name="a292" text:class-names="" text:cond-style-name=""><text:span text:style-name="a291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8-objTx-Content-with-Caption" style:page-layout-name="pageLayout1" draw:style-name="a296">
      <draw:frame draw:id="id39" draw:layer="Master1-bg" draw:style-name="a297" draw:name="Picture 5" svg:x="0in" svg:y="-0.00472in" svg:width="8.84685in" svg:height="0.83268in" style:rel-width="scale" style:rel-height="scale">
        <draw:image xlink:href="media/image7.png" xlink:type="simple" xlink:show="embed" xlink:actuate="onLoad"/>
        <svg:title/>
        <svg:desc/>
      </draw:frame>
      <draw:frame draw:id="id40" draw:layer="Master1-bg" draw:style-name="a298" draw:name="Picture 6" svg:x="4.67402in" svg:y="6.64882in" svg:width="3.97992in" svg:height="0.68425in" style:rel-width="scale" style:rel-height="scale">
        <draw:image xlink:href="media/image8.png" xlink:type="simple" xlink:show="embed" xlink:actuate="onLoad"/>
        <svg:title/>
        <svg:desc/>
      </draw:frame>
      <draw:frame draw:id="id41" presentation:style-name="a301" draw:name="Title 1" svg:x="0.9184in" svg:y="0.5in" svg:width="4.29861in" svg:height="1.75in" presentation:class="title" presentation:placeholder="false">
        <draw:text-box>
          <text:p text:style-name="a300" text:class-names="" text:cond-style-name=""><text:span text:style-name="a299" text:class-names="">Click to edit Master title style</text:span></text:p>
        </draw:text-box>
        <svg:title/>
        <svg:desc/>
      </draw:frame>
      <draw:frame draw:id="id42" presentation:style-name="a316" draw:name="Content Placeholder 2" svg:x="5.66667in" svg:y="1.07986in" svg:width="6.74826in" svg:height="5.32986in" presentation:class="object" presentation:placeholder="false">
        <draw:text-box>
          <text:p text:style-name="a303" text:class-names="" text:cond-style-name=""><text:span text:style-name="a302" text:class-names="">Click to edit Master text styles</text:span></text:p>
          <text:list text:style-name="a306">
            <text:list-item>
              <text:list text:style-name="a306">
                <text:list-item>
                  <text:p text:style-name="a305" text:class-names="" text:cond-style-name=""><text:span text:style-name="a304" text:class-names="">Second level</text:span></text:p>
                </text:list-item>
              </text:list>
            </text:list-item>
          </text:list>
          <text:list text:style-name="a309">
            <text:list-item>
              <text:list text:style-name="a309">
                <text:list-item>
                  <text:list text:style-name="a309">
                    <text:list-item>
                      <text:p text:style-name="a308" text:class-names="" text:cond-style-name=""><text:span text:style-name="a307" text:class-names="">Third level</text:span></text:p>
                    </text:list-item>
                  </text:list>
                </text:list-item>
              </text:list>
            </text:list-item>
          </text:list>
          <text:list text:style-name="a312">
            <text:list-item>
              <text:list text:style-name="a312">
                <text:list-item>
                  <text:list text:style-name="a312">
                    <text:list-item>
                      <text:list text:style-name="a312">
                        <text:list-item>
                          <text:p text:style-name="a311" text:class-names="" text:cond-style-name=""><text:span text:style-name="a310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15">
            <text:list-item>
              <text:list text:style-name="a315">
                <text:list-item>
                  <text:list text:style-name="a315">
                    <text:list-item>
                      <text:list text:style-name="a315">
                        <text:list-item>
                          <text:list text:style-name="a315">
                            <text:list-item>
                              <text:p text:style-name="a314" text:class-names="" text:cond-style-name=""><text:span text:style-name="a313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3" presentation:style-name="a320" draw:name="Text Placeholder 3" svg:x="0.9184in" svg:y="2.25in" svg:width="4.29861in" svg:height="4.1684in" presentation:class="outline" presentation:placeholder="false">
        <draw:text-box>
          <text:list text:style-name="a319">
            <text:list-item>
              <text:p text:style-name="a318" text:class-names="" text:cond-style-name=""><text:span text:style-name="a317" text:class-names="">Click to edit Master text styles</text:span></text:p>
            </text:list-item>
          </text:list>
        </draw:text-box>
        <svg:title/>
        <svg:desc/>
      </draw:frame>
      <presentation:notes style:page-layout-name="pageLayout2" draw:style-name="a337">
        <draw:page-thumbnail svg:x="0.58346in" svg:y="0.83583in" svg:width="7.33228in" svg:height="4.12441in" presentation:class="page" draw:id="id4" presentation:style-name="a321" draw:name="Slide Image Placeholder 1">
          <svg:title/>
          <svg:desc/>
        </draw:page-thumbnail>
        <draw:frame draw:id="id5" presentation:style-name="a324" draw:name="Notes Placeholder 2" svg:x="0.85in" svg:y="5.2248in" svg:width="6.79961in" svg:height="4.94961in" presentation:class="notes" presentation:placeholder="false">
          <draw:text-box>
            <text:p text:style-name="a323" text:class-names="" text:cond-style-name=""><text:span text:style-name="a322" text:class-names=""/></text:p>
          </draw:text-box>
          <svg:title/>
          <svg:desc/>
        </draw:frame>
        <draw:frame draw:id="id6" presentation:style-name="a327" draw:name="Header Placeholder 3" svg:x="0in" svg:y="0in" svg:width="3.68858in" svg:height="0.54961in" presentation:class="header" presentation:placeholder="false">
          <draw:text-box>
            <text:p text:style-name="a326" text:class-names="" text:cond-style-name=""><text:span text:style-name="a325" text:class-names=""/></text:p>
          </draw:text-box>
          <svg:title/>
          <svg:desc/>
        </draw:frame>
        <draw:frame draw:id="id7" presentation:style-name="a330" draw:name="Date Placeholder 4" svg:x="4.81102in" svg:y="0in" svg:width="3.68858in" svg:height="0.54961in" presentation:class="date-time" presentation:placeholder="false">
          <draw:text-box>
            <text:p text:style-name="a329" text:class-names="" text:cond-style-name=""><text:span text:style-name="a328" text:class-names=""/></text:p>
          </draw:text-box>
          <svg:title/>
          <svg:desc/>
        </draw:frame>
        <draw:frame draw:id="id8" presentation:style-name="a333" draw:name="Footer Placeholder 5" svg:x="0in" svg:y="10.45in" svg:width="3.68858in" svg:height="0.54961in" presentation:class="footer" presentation:placeholder="false">
          <draw:text-box>
            <text:p text:style-name="a332" text:class-names="" text:cond-style-name=""><text:span text:style-name="a331" text:class-names=""/></text:p>
          </draw:text-box>
          <svg:title/>
          <svg:desc/>
        </draw:frame>
        <draw:frame draw:id="id9" presentation:style-name="a336" draw:name="Slide Number Placeholder 6" svg:x="4.81102in" svg:y="10.45in" svg:width="3.68858in" svg:height="0.54961in" presentation:class="page-number" presentation:placeholder="false">
          <draw:text-box>
            <text:p text:style-name="a335" text:class-names="" text:cond-style-name=""><text:span text:style-name="a33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9-picTx-Picture-with-Caption" style:page-layout-name="pageLayout1" draw:style-name="a339">
      <draw:frame draw:id="id44" draw:layer="Master1-bg" draw:style-name="a340" draw:name="Picture 5" svg:x="0in" svg:y="-0.00472in" svg:width="8.84685in" svg:height="0.83268in" style:rel-width="scale" style:rel-height="scale">
        <draw:image xlink:href="media/image7.png" xlink:type="simple" xlink:show="embed" xlink:actuate="onLoad"/>
        <svg:title/>
        <svg:desc/>
      </draw:frame>
      <draw:frame draw:id="id45" draw:layer="Master1-bg" draw:style-name="a341" draw:name="Picture 6" svg:x="4.67402in" svg:y="6.64882in" svg:width="3.97992in" svg:height="0.68425in" style:rel-width="scale" style:rel-height="scale">
        <draw:image xlink:href="media/image8.png" xlink:type="simple" xlink:show="embed" xlink:actuate="onLoad"/>
        <svg:title/>
        <svg:desc/>
      </draw:frame>
      <draw:frame draw:id="id46" presentation:style-name="a344" draw:name="Title 1" svg:x="0.9184in" svg:y="0.5in" svg:width="4.29861in" svg:height="1.75in" presentation:class="title" presentation:placeholder="false">
        <draw:text-box>
          <text:p text:style-name="a343" text:class-names="" text:cond-style-name=""><text:span text:style-name="a342" text:class-names="">Click to edit Master title style</text:span></text:p>
        </draw:text-box>
        <svg:title/>
        <svg:desc/>
      </draw:frame>
      <draw:frame draw:id="id47" presentation:style-name="a347" draw:name="Picture Placeholder 2" svg:x="5.66667in" svg:y="1.07986in" svg:width="6.74826in" svg:height="5.32986in" presentation:class="graphic" presentation:placeholder="false">
        <draw:text-box>
          <text:p text:style-name="a346" text:class-names="" text:cond-style-name=""><text:span text:style-name="a345" text:class-names=""/></text:p>
        </draw:text-box>
        <svg:title/>
        <svg:desc/>
      </draw:frame>
      <draw:frame draw:id="id48" presentation:style-name="a351" draw:name="Text Placeholder 3" svg:x="0.9184in" svg:y="2.25in" svg:width="4.29861in" svg:height="4.1684in" presentation:class="outline" presentation:placeholder="false">
        <draw:text-box>
          <text:list text:style-name="a350">
            <text:list-item>
              <text:p text:style-name="a349" text:class-names="" text:cond-style-name=""><text:span text:style-name="a348" text:class-names="">Click to edit Master text styles</text:span></text:p>
            </text:list-item>
          </text:list>
        </draw:text-box>
        <svg:title/>
        <svg:desc/>
      </draw:frame>
      <presentation:notes style:page-layout-name="pageLayout2" draw:style-name="a368">
        <draw:page-thumbnail svg:x="0.58346in" svg:y="0.83583in" svg:width="7.33228in" svg:height="4.12441in" presentation:class="page" draw:id="id4" presentation:style-name="a352" draw:name="Slide Image Placeholder 1">
          <svg:title/>
          <svg:desc/>
        </draw:page-thumbnail>
        <draw:frame draw:id="id5" presentation:style-name="a355" draw:name="Notes Placeholder 2" svg:x="0.85in" svg:y="5.2248in" svg:width="6.79961in" svg:height="4.94961in" presentation:class="notes" presentation:placeholder="false">
          <draw:text-box>
            <text:p text:style-name="a354" text:class-names="" text:cond-style-name=""><text:span text:style-name="a353" text:class-names=""/></text:p>
          </draw:text-box>
          <svg:title/>
          <svg:desc/>
        </draw:frame>
        <draw:frame draw:id="id6" presentation:style-name="a358" draw:name="Header Placeholder 3" svg:x="0in" svg:y="0in" svg:width="3.68858in" svg:height="0.54961in" presentation:class="header" presentation:placeholder="false">
          <draw:text-box>
            <text:p text:style-name="a357" text:class-names="" text:cond-style-name=""><text:span text:style-name="a356" text:class-names=""/></text:p>
          </draw:text-box>
          <svg:title/>
          <svg:desc/>
        </draw:frame>
        <draw:frame draw:id="id7" presentation:style-name="a361" draw:name="Date Placeholder 4" svg:x="4.81102in" svg:y="0in" svg:width="3.68858in" svg:height="0.54961in" presentation:class="date-time" presentation:placeholder="false">
          <draw:text-box>
            <text:p text:style-name="a360" text:class-names="" text:cond-style-name=""><text:span text:style-name="a359" text:class-names=""/></text:p>
          </draw:text-box>
          <svg:title/>
          <svg:desc/>
        </draw:frame>
        <draw:frame draw:id="id8" presentation:style-name="a364" draw:name="Footer Placeholder 5" svg:x="0in" svg:y="10.45in" svg:width="3.68858in" svg:height="0.54961in" presentation:class="footer" presentation:placeholder="false">
          <draw:text-box>
            <text:p text:style-name="a363" text:class-names="" text:cond-style-name=""><text:span text:style-name="a362" text:class-names=""/></text:p>
          </draw:text-box>
          <svg:title/>
          <svg:desc/>
        </draw:frame>
        <draw:frame draw:id="id9" presentation:style-name="a367" draw:name="Slide Number Placeholder 6" svg:x="4.81102in" svg:y="10.45in" svg:width="3.68858in" svg:height="0.54961in" presentation:class="page-number" presentation:placeholder="false">
          <draw:text-box>
            <text:p text:style-name="a366" text:class-names="" text:cond-style-name=""><text:span text:style-name="a365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0-vertTx-Title-and-Vertical-Text" style:page-layout-name="pageLayout1" draw:style-name="a370">
      <draw:frame draw:id="id49" draw:layer="Master1-bg" draw:style-name="a371" draw:name="Picture 5" svg:x="0in" svg:y="-0.00472in" svg:width="8.84685in" svg:height="0.83268in" style:rel-width="scale" style:rel-height="scale">
        <draw:image xlink:href="media/image7.png" xlink:type="simple" xlink:show="embed" xlink:actuate="onLoad"/>
        <svg:title/>
        <svg:desc/>
      </draw:frame>
      <draw:frame draw:id="id50" draw:layer="Master1-bg" draw:style-name="a372" draw:name="Picture 6" svg:x="4.67402in" svg:y="6.64882in" svg:width="3.97992in" svg:height="0.68425in" style:rel-width="scale" style:rel-height="scale">
        <draw:image xlink:href="media/image8.png" xlink:type="simple" xlink:show="embed" xlink:actuate="onLoad"/>
        <svg:title/>
        <svg:desc/>
      </draw:frame>
      <draw:frame draw:id="id51" presentation:style-name="a375" draw:name="Title 1" svg:x="0.66614in" svg:y="0.29921in" svg:width="11.99646in" svg:height="1.25197in" presentation:class="title" presentation:placeholder="false">
        <draw:text-box>
          <text:p text:style-name="a374" text:class-names="" text:cond-style-name=""><text:span text:style-name="a373" text:class-names="">Click to edit Master title style</text:span></text:p>
        </draw:text-box>
        <svg:title/>
        <svg:desc/>
      </draw:frame>
      <draw:frame draw:id="id52" presentation:style-name="a391" draw:name="Vertical Text Placeholder 2" svg:x="0.66614in" svg:y="1.75472in" svg:width="11.99646in" svg:height="4.34961in" presentation:class="outline" presentation:placeholder="false">
        <draw:text-box>
          <text:list text:style-name="a378">
            <text:list-item>
              <text:p text:style-name="a377" text:class-names="" text:cond-style-name=""><text:span text:style-name="a376" text:class-names="">Click to edit Master text styles</text:span></text:p>
            </text:list-item>
          </text:list>
          <text:list text:style-name="a381">
            <text:list-item>
              <text:list text:style-name="a381">
                <text:list-item>
                  <text:p text:style-name="a380" text:class-names="" text:cond-style-name=""><text:span text:style-name="a379" text:class-names="">Second level</text:span></text:p>
                </text:list-item>
              </text:list>
            </text:list-item>
          </text:list>
          <text:list text:style-name="a384">
            <text:list-item>
              <text:list text:style-name="a384">
                <text:list-item>
                  <text:list text:style-name="a384">
                    <text:list-item>
                      <text:p text:style-name="a383" text:class-names="" text:cond-style-name=""><text:span text:style-name="a382" text:class-names="">Third level</text:span></text:p>
                    </text:list-item>
                  </text:list>
                </text:list-item>
              </text:list>
            </text:list-item>
          </text:list>
          <text:list text:style-name="a387">
            <text:list-item>
              <text:list text:style-name="a387">
                <text:list-item>
                  <text:list text:style-name="a387">
                    <text:list-item>
                      <text:list text:style-name="a387">
                        <text:list-item>
                          <text:p text:style-name="a386" text:class-names="" text:cond-style-name=""><text:span text:style-name="a385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90">
            <text:list-item>
              <text:list text:style-name="a390">
                <text:list-item>
                  <text:list text:style-name="a390">
                    <text:list-item>
                      <text:list text:style-name="a390">
                        <text:list-item>
                          <text:list text:style-name="a390">
                            <text:list-item>
                              <text:p text:style-name="a389" text:class-names="" text:cond-style-name=""><text:span text:style-name="a388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presentation:notes style:page-layout-name="pageLayout2" draw:style-name="a408">
        <draw:page-thumbnail svg:x="0.58346in" svg:y="0.83583in" svg:width="7.33228in" svg:height="4.12441in" presentation:class="page" draw:id="id4" presentation:style-name="a392" draw:name="Slide Image Placeholder 1">
          <svg:title/>
          <svg:desc/>
        </draw:page-thumbnail>
        <draw:frame draw:id="id5" presentation:style-name="a395" draw:name="Notes Placeholder 2" svg:x="0.85in" svg:y="5.2248in" svg:width="6.79961in" svg:height="4.94961in" presentation:class="notes" presentation:placeholder="false">
          <draw:text-box>
            <text:p text:style-name="a394" text:class-names="" text:cond-style-name=""><text:span text:style-name="a393" text:class-names=""/></text:p>
          </draw:text-box>
          <svg:title/>
          <svg:desc/>
        </draw:frame>
        <draw:frame draw:id="id6" presentation:style-name="a398" draw:name="Header Placeholder 3" svg:x="0in" svg:y="0in" svg:width="3.68858in" svg:height="0.54961in" presentation:class="header" presentation:placeholder="false">
          <draw:text-box>
            <text:p text:style-name="a397" text:class-names="" text:cond-style-name=""><text:span text:style-name="a396" text:class-names=""/></text:p>
          </draw:text-box>
          <svg:title/>
          <svg:desc/>
        </draw:frame>
        <draw:frame draw:id="id7" presentation:style-name="a401" draw:name="Date Placeholder 4" svg:x="4.81102in" svg:y="0in" svg:width="3.68858in" svg:height="0.54961in" presentation:class="date-time" presentation:placeholder="false">
          <draw:text-box>
            <text:p text:style-name="a400" text:class-names="" text:cond-style-name=""><text:span text:style-name="a399" text:class-names=""/></text:p>
          </draw:text-box>
          <svg:title/>
          <svg:desc/>
        </draw:frame>
        <draw:frame draw:id="id8" presentation:style-name="a404" draw:name="Footer Placeholder 5" svg:x="0in" svg:y="10.45in" svg:width="3.68858in" svg:height="0.54961in" presentation:class="footer" presentation:placeholder="false">
          <draw:text-box>
            <text:p text:style-name="a403" text:class-names="" text:cond-style-name=""><text:span text:style-name="a402" text:class-names=""/></text:p>
          </draw:text-box>
          <svg:title/>
          <svg:desc/>
        </draw:frame>
        <draw:frame draw:id="id9" presentation:style-name="a407" draw:name="Slide Number Placeholder 6" svg:x="4.81102in" svg:y="10.45in" svg:width="3.68858in" svg:height="0.54961in" presentation:class="page-number" presentation:placeholder="false">
          <draw:text-box>
            <text:p text:style-name="a406" text:class-names="" text:cond-style-name=""><text:span text:style-name="a405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1-vertTitleAndTx-Vertical-Title-and-Text" style:page-layout-name="pageLayout1" draw:style-name="a410">
      <draw:frame draw:id="id53" draw:layer="Master1-bg" draw:style-name="a411" draw:name="Picture 5" svg:x="0in" svg:y="-0.00472in" svg:width="8.84685in" svg:height="0.83268in" style:rel-width="scale" style:rel-height="scale">
        <draw:image xlink:href="media/image7.png" xlink:type="simple" xlink:show="embed" xlink:actuate="onLoad"/>
        <svg:title/>
        <svg:desc/>
      </draw:frame>
      <draw:frame draw:id="id54" draw:layer="Master1-bg" draw:style-name="a412" draw:name="Picture 6" svg:x="4.67402in" svg:y="6.64882in" svg:width="3.97992in" svg:height="0.68425in" style:rel-width="scale" style:rel-height="scale">
        <draw:image xlink:href="media/image8.png" xlink:type="simple" xlink:show="embed" xlink:actuate="onLoad"/>
        <svg:title/>
        <svg:desc/>
      </draw:frame>
      <draw:frame draw:id="id55" presentation:style-name="a415" draw:name="Vertical Title 1" svg:x="9.66493in" svg:y="0.29861in" svg:width="2.99826in" svg:height="5.80556in" presentation:class="title" presentation:placeholder="false">
        <draw:text-box>
          <text:p text:style-name="a414" text:class-names="" text:cond-style-name=""><text:span text:style-name="a413" text:class-names="">Click to edit Master title style</text:span></text:p>
        </draw:text-box>
        <svg:title/>
        <svg:desc/>
      </draw:frame>
      <draw:frame draw:id="id56" presentation:style-name="a431" draw:name="Vertical Text Placeholder 2" svg:x="0.66667in" svg:y="0.29861in" svg:width="8.8316in" svg:height="5.80556in" presentation:class="outline" presentation:placeholder="false">
        <draw:text-box>
          <text:list text:style-name="a418">
            <text:list-item>
              <text:p text:style-name="a417" text:class-names="" text:cond-style-name=""><text:span text:style-name="a416" text:class-names="">Click to edit Master text styles</text:span></text:p>
            </text:list-item>
          </text:list>
          <text:list text:style-name="a421">
            <text:list-item>
              <text:list text:style-name="a421">
                <text:list-item>
                  <text:p text:style-name="a420" text:class-names="" text:cond-style-name=""><text:span text:style-name="a419" text:class-names="">Second level</text:span></text:p>
                </text:list-item>
              </text:list>
            </text:list-item>
          </text:list>
          <text:list text:style-name="a424">
            <text:list-item>
              <text:list text:style-name="a424">
                <text:list-item>
                  <text:list text:style-name="a424">
                    <text:list-item>
                      <text:p text:style-name="a423" text:class-names="" text:cond-style-name=""><text:span text:style-name="a422" text:class-names="">Third level</text:span></text:p>
                    </text:list-item>
                  </text:list>
                </text:list-item>
              </text:list>
            </text:list-item>
          </text:list>
          <text:list text:style-name="a427">
            <text:list-item>
              <text:list text:style-name="a427">
                <text:list-item>
                  <text:list text:style-name="a427">
                    <text:list-item>
                      <text:list text:style-name="a427">
                        <text:list-item>
                          <text:p text:style-name="a426" text:class-names="" text:cond-style-name=""><text:span text:style-name="a425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430">
            <text:list-item>
              <text:list text:style-name="a430">
                <text:list-item>
                  <text:list text:style-name="a430">
                    <text:list-item>
                      <text:list text:style-name="a430">
                        <text:list-item>
                          <text:list text:style-name="a430">
                            <text:list-item>
                              <text:p text:style-name="a429" text:class-names="" text:cond-style-name=""><text:span text:style-name="a428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presentation:notes style:page-layout-name="pageLayout2" draw:style-name="a448">
        <draw:page-thumbnail svg:x="0.58346in" svg:y="0.83583in" svg:width="7.33228in" svg:height="4.12441in" presentation:class="page" draw:id="id4" presentation:style-name="a432" draw:name="Slide Image Placeholder 1">
          <svg:title/>
          <svg:desc/>
        </draw:page-thumbnail>
        <draw:frame draw:id="id5" presentation:style-name="a435" draw:name="Notes Placeholder 2" svg:x="0.85in" svg:y="5.2248in" svg:width="6.79961in" svg:height="4.94961in" presentation:class="notes" presentation:placeholder="false">
          <draw:text-box>
            <text:p text:style-name="a434" text:class-names="" text:cond-style-name=""><text:span text:style-name="a433" text:class-names=""/></text:p>
          </draw:text-box>
          <svg:title/>
          <svg:desc/>
        </draw:frame>
        <draw:frame draw:id="id6" presentation:style-name="a438" draw:name="Header Placeholder 3" svg:x="0in" svg:y="0in" svg:width="3.68858in" svg:height="0.54961in" presentation:class="header" presentation:placeholder="false">
          <draw:text-box>
            <text:p text:style-name="a437" text:class-names="" text:cond-style-name=""><text:span text:style-name="a436" text:class-names=""/></text:p>
          </draw:text-box>
          <svg:title/>
          <svg:desc/>
        </draw:frame>
        <draw:frame draw:id="id7" presentation:style-name="a441" draw:name="Date Placeholder 4" svg:x="4.81102in" svg:y="0in" svg:width="3.68858in" svg:height="0.54961in" presentation:class="date-time" presentation:placeholder="false">
          <draw:text-box>
            <text:p text:style-name="a440" text:class-names="" text:cond-style-name=""><text:span text:style-name="a439" text:class-names=""/></text:p>
          </draw:text-box>
          <svg:title/>
          <svg:desc/>
        </draw:frame>
        <draw:frame draw:id="id8" presentation:style-name="a444" draw:name="Footer Placeholder 5" svg:x="0in" svg:y="10.45in" svg:width="3.68858in" svg:height="0.54961in" presentation:class="footer" presentation:placeholder="false">
          <draw:text-box>
            <text:p text:style-name="a443" text:class-names="" text:cond-style-name=""><text:span text:style-name="a442" text:class-names=""/></text:p>
          </draw:text-box>
          <svg:title/>
          <svg:desc/>
        </draw:frame>
        <draw:frame draw:id="id9" presentation:style-name="a447" draw:name="Slide Number Placeholder 6" svg:x="4.81102in" svg:y="10.45in" svg:width="3.68858in" svg:height="0.54961in" presentation:class="page-number" presentation:placeholder="false">
          <draw:text-box>
            <text:p text:style-name="a446" text:class-names="" text:cond-style-name=""><text:span text:style-name="a445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Blank-Slide" style:page-layout-name="pageLayout1" draw:style-name="a450">
      <draw:frame draw:id="id57" draw:style-name="a451" draw:name="Picture 6" svg:x="9.48268in" svg:y="6.75551in" svg:width="3.49882in" svg:height="0.60157in" style:rel-width="scale" style:rel-height="scale">
        <draw:image xlink:href="media/image9.png" xlink:type="simple" xlink:show="embed" xlink:actuate="onLoad"/>
        <svg:title/>
        <svg:desc/>
      </draw:frame>
      <draw:frame draw:id="id58" draw:style-name="a452" draw:name="Picture 7" svg:x="0in" svg:y="6.75748in" svg:width="8.08622in" svg:height="0.73386in" style:rel-width="scale" style:rel-height="scale">
        <draw:image xlink:href="media/image10.png" xlink:type="simple" xlink:show="embed" xlink:actuate="onLoad"/>
        <svg:title/>
        <svg:desc/>
      </draw:frame>
      <draw:frame draw:id="id59" presentation:style-name="a455" draw:name="Title Placeholder 3" svg:x="0.66614in" svg:y="0.29921in" svg:width="11.99646in" svg:height="1.25197in" presentation:class="title" presentation:placeholder="false">
        <draw:text-box>
          <text:p text:style-name="a454" text:class-names="" text:cond-style-name=""><text:span text:style-name="a453" text:class-names=""/></text:p>
        </draw:text-box>
        <svg:title/>
        <svg:desc/>
      </draw:frame>
      <draw:frame draw:id="id60" presentation:style-name="a471" draw:name="Text Placeholder 4" svg:x="0.66614in" svg:y="1.75472in" svg:width="11.99646in" svg:height="4.34961in" presentation:class="outline" presentation:placeholder="false">
        <draw:text-box>
          <text:list text:style-name="a458">
            <text:list-item>
              <text:p text:style-name="a457" text:class-names="" text:cond-style-name=""><text:span text:style-name="a456" text:class-names="">Click to edit Master text styles</text:span></text:p>
            </text:list-item>
          </text:list>
          <text:list text:style-name="a461">
            <text:list-item>
              <text:list text:style-name="a461">
                <text:list-item>
                  <text:p text:style-name="a460" text:class-names="" text:cond-style-name=""><text:span text:style-name="a459" text:class-names="">Second level</text:span></text:p>
                </text:list-item>
              </text:list>
            </text:list-item>
          </text:list>
          <text:list text:style-name="a464">
            <text:list-item>
              <text:list text:style-name="a464">
                <text:list-item>
                  <text:list text:style-name="a464">
                    <text:list-item>
                      <text:p text:style-name="a463" text:class-names="" text:cond-style-name=""><text:span text:style-name="a462" text:class-names="">Third level</text:span></text:p>
                    </text:list-item>
                  </text:list>
                </text:list-item>
              </text:list>
            </text:list-item>
          </text:list>
          <text:list text:style-name="a467">
            <text:list-item>
              <text:list text:style-name="a467">
                <text:list-item>
                  <text:list text:style-name="a467">
                    <text:list-item>
                      <text:list text:style-name="a467">
                        <text:list-item>
                          <text:p text:style-name="a466" text:class-names="" text:cond-style-name=""><text:span text:style-name="a465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470">
            <text:list-item>
              <text:list text:style-name="a470">
                <text:list-item>
                  <text:list text:style-name="a470">
                    <text:list-item>
                      <text:list text:style-name="a470">
                        <text:list-item>
                          <text:list text:style-name="a470">
                            <text:list-item>
                              <text:p text:style-name="a469" text:class-names="" text:cond-style-name=""><text:span text:style-name="a468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presentation:notes style:page-layout-name="pageLayout2" draw:style-name="a488">
        <draw:page-thumbnail svg:x="0.58346in" svg:y="0.83583in" svg:width="7.33228in" svg:height="4.12441in" presentation:class="page" draw:id="id4" presentation:style-name="a472" draw:name="Slide Image Placeholder 1">
          <svg:title/>
          <svg:desc/>
        </draw:page-thumbnail>
        <draw:frame draw:id="id5" presentation:style-name="a475" draw:name="Notes Placeholder 2" svg:x="0.85in" svg:y="5.2248in" svg:width="6.79961in" svg:height="4.94961in" presentation:class="notes" presentation:placeholder="false">
          <draw:text-box>
            <text:p text:style-name="a474" text:class-names="" text:cond-style-name=""><text:span text:style-name="a473" text:class-names=""/></text:p>
          </draw:text-box>
          <svg:title/>
          <svg:desc/>
        </draw:frame>
        <draw:frame draw:id="id6" presentation:style-name="a478" draw:name="Header Placeholder 3" svg:x="0in" svg:y="0in" svg:width="3.68858in" svg:height="0.54961in" presentation:class="header" presentation:placeholder="false">
          <draw:text-box>
            <text:p text:style-name="a477" text:class-names="" text:cond-style-name=""><text:span text:style-name="a476" text:class-names=""/></text:p>
          </draw:text-box>
          <svg:title/>
          <svg:desc/>
        </draw:frame>
        <draw:frame draw:id="id7" presentation:style-name="a481" draw:name="Date Placeholder 4" svg:x="4.81102in" svg:y="0in" svg:width="3.68858in" svg:height="0.54961in" presentation:class="date-time" presentation:placeholder="false">
          <draw:text-box>
            <text:p text:style-name="a480" text:class-names="" text:cond-style-name=""><text:span text:style-name="a479" text:class-names=""/></text:p>
          </draw:text-box>
          <svg:title/>
          <svg:desc/>
        </draw:frame>
        <draw:frame draw:id="id8" presentation:style-name="a484" draw:name="Footer Placeholder 5" svg:x="0in" svg:y="10.45in" svg:width="3.68858in" svg:height="0.54961in" presentation:class="footer" presentation:placeholder="false">
          <draw:text-box>
            <text:p text:style-name="a483" text:class-names="" text:cond-style-name=""><text:span text:style-name="a482" text:class-names=""/></text:p>
          </draw:text-box>
          <svg:title/>
          <svg:desc/>
        </draw:frame>
        <draw:frame draw:id="id9" presentation:style-name="a487" draw:name="Slide Number Placeholder 6" svg:x="4.81102in" svg:y="10.45in" svg:width="3.68858in" svg:height="0.54961in" presentation:class="page-number" presentation:placeholder="false">
          <draw:text-box>
            <text:p text:style-name="a486" text:class-names="" text:cond-style-name=""><text:span text:style-name="a485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1-title-Title-Slide" style:page-layout-name="pageLayout1" draw:style-name="a490">
      <draw:frame draw:id="id61" draw:layer="Master2-bg" draw:style-name="a491" draw:name="Picture 6" svg:x="9.48268in" svg:y="6.75551in" svg:width="3.49882in" svg:height="0.60157in" style:rel-width="scale" style:rel-height="scale">
        <draw:image xlink:href="media/image9.png" xlink:type="simple" xlink:show="embed" xlink:actuate="onLoad"/>
        <svg:title/>
        <svg:desc/>
      </draw:frame>
      <draw:frame draw:id="id62" draw:layer="Master2-bg" draw:style-name="a492" draw:name="Picture 7" svg:x="0in" svg:y="6.75748in" svg:width="8.08622in" svg:height="0.73386in" style:rel-width="scale" style:rel-height="scale">
        <draw:image xlink:href="media/image10.png" xlink:type="simple" xlink:show="embed" xlink:actuate="onLoad"/>
        <svg:title/>
        <svg:desc/>
      </draw:frame>
      <draw:frame draw:id="id63" presentation:style-name="a495" draw:name="Title 1" svg:x="1.66667in" svg:y="1.22743in" svg:width="9.99653in" svg:height="2.61111in" presentation:class="title" presentation:placeholder="false">
        <draw:text-box>
          <text:p text:style-name="a494" text:class-names="" text:cond-style-name=""><text:span text:style-name="a493" text:class-names="">Click to edit Master title style</text:span></text:p>
        </draw:text-box>
        <svg:title/>
        <svg:desc/>
      </draw:frame>
      <draw:frame draw:id="id64" presentation:style-name="a498" draw:name="Subtitle 2" svg:x="1.66667in" svg:y="3.93924in" svg:width="9.99653in" svg:height="1.81076in" presentation:class="subtitle" presentation:placeholder="false">
        <draw:text-box>
          <text:p text:style-name="a497" text:class-names="" text:cond-style-name=""><text:span text:style-name="a496" text:class-names="">Click to edit Master subtitle style</text:span></text:p>
        </draw:text-box>
        <svg:title/>
        <svg:desc/>
      </draw:frame>
      <presentation:notes style:page-layout-name="pageLayout2" draw:style-name="a515">
        <draw:page-thumbnail svg:x="0.58346in" svg:y="0.83583in" svg:width="7.33228in" svg:height="4.12441in" presentation:class="page" draw:id="id4" presentation:style-name="a499" draw:name="Slide Image Placeholder 1">
          <svg:title/>
          <svg:desc/>
        </draw:page-thumbnail>
        <draw:frame draw:id="id5" presentation:style-name="a502" draw:name="Notes Placeholder 2" svg:x="0.85in" svg:y="5.2248in" svg:width="6.79961in" svg:height="4.94961in" presentation:class="notes" presentation:placeholder="false">
          <draw:text-box>
            <text:p text:style-name="a501" text:class-names="" text:cond-style-name=""><text:span text:style-name="a500" text:class-names=""/></text:p>
          </draw:text-box>
          <svg:title/>
          <svg:desc/>
        </draw:frame>
        <draw:frame draw:id="id6" presentation:style-name="a505" draw:name="Header Placeholder 3" svg:x="0in" svg:y="0in" svg:width="3.68858in" svg:height="0.54961in" presentation:class="header" presentation:placeholder="false">
          <draw:text-box>
            <text:p text:style-name="a504" text:class-names="" text:cond-style-name=""><text:span text:style-name="a503" text:class-names=""/></text:p>
          </draw:text-box>
          <svg:title/>
          <svg:desc/>
        </draw:frame>
        <draw:frame draw:id="id7" presentation:style-name="a508" draw:name="Date Placeholder 4" svg:x="4.81102in" svg:y="0in" svg:width="3.68858in" svg:height="0.54961in" presentation:class="date-time" presentation:placeholder="false">
          <draw:text-box>
            <text:p text:style-name="a507" text:class-names="" text:cond-style-name=""><text:span text:style-name="a506" text:class-names=""/></text:p>
          </draw:text-box>
          <svg:title/>
          <svg:desc/>
        </draw:frame>
        <draw:frame draw:id="id8" presentation:style-name="a511" draw:name="Footer Placeholder 5" svg:x="0in" svg:y="10.45in" svg:width="3.68858in" svg:height="0.54961in" presentation:class="footer" presentation:placeholder="false">
          <draw:text-box>
            <text:p text:style-name="a510" text:class-names="" text:cond-style-name=""><text:span text:style-name="a509" text:class-names=""/></text:p>
          </draw:text-box>
          <svg:title/>
          <svg:desc/>
        </draw:frame>
        <draw:frame draw:id="id9" presentation:style-name="a514" draw:name="Slide Number Placeholder 6" svg:x="4.81102in" svg:y="10.45in" svg:width="3.68858in" svg:height="0.54961in" presentation:class="page-number" presentation:placeholder="false">
          <draw:text-box>
            <text:p text:style-name="a513" text:class-names="" text:cond-style-name=""><text:span text:style-name="a51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2-obj-Title-and-Content" style:page-layout-name="pageLayout1" draw:style-name="a517">
      <draw:frame draw:id="id65" draw:layer="Master2-bg" draw:style-name="a518" draw:name="Picture 6" svg:x="9.48268in" svg:y="6.75551in" svg:width="3.49882in" svg:height="0.60157in" style:rel-width="scale" style:rel-height="scale">
        <draw:image xlink:href="media/image9.png" xlink:type="simple" xlink:show="embed" xlink:actuate="onLoad"/>
        <svg:title/>
        <svg:desc/>
      </draw:frame>
      <draw:frame draw:id="id66" draw:layer="Master2-bg" draw:style-name="a519" draw:name="Picture 7" svg:x="0in" svg:y="6.75748in" svg:width="8.08622in" svg:height="0.73386in" style:rel-width="scale" style:rel-height="scale">
        <draw:image xlink:href="media/image10.png" xlink:type="simple" xlink:show="embed" xlink:actuate="onLoad"/>
        <svg:title/>
        <svg:desc/>
      </draw:frame>
      <draw:frame draw:id="id67" presentation:style-name="a522" draw:name="Title 1" svg:x="0.66614in" svg:y="0.29921in" svg:width="11.99646in" svg:height="1.25197in" presentation:class="title" presentation:placeholder="false">
        <draw:text-box>
          <text:p text:style-name="a521" text:class-names="" text:cond-style-name=""><text:span text:style-name="a520" text:class-names="">Click to edit Master title style</text:span></text:p>
        </draw:text-box>
        <svg:title/>
        <svg:desc/>
      </draw:frame>
      <draw:frame draw:id="id68" presentation:style-name="a537" draw:name="Content Placeholder 2" svg:x="0.66614in" svg:y="1.75472in" svg:width="11.99646in" svg:height="4.34961in" presentation:class="object" presentation:placeholder="false">
        <draw:text-box>
          <text:p text:style-name="a524" text:class-names="" text:cond-style-name=""><text:span text:style-name="a523" text:class-names="">Click to edit Master text styles</text:span></text:p>
          <text:list text:style-name="a527">
            <text:list-item>
              <text:list text:style-name="a527">
                <text:list-item>
                  <text:p text:style-name="a526" text:class-names="" text:cond-style-name=""><text:span text:style-name="a525" text:class-names="">Second level</text:span></text:p>
                </text:list-item>
              </text:list>
            </text:list-item>
          </text:list>
          <text:list text:style-name="a530">
            <text:list-item>
              <text:list text:style-name="a530">
                <text:list-item>
                  <text:list text:style-name="a530">
                    <text:list-item>
                      <text:p text:style-name="a529" text:class-names="" text:cond-style-name=""><text:span text:style-name="a528" text:class-names="">Third level</text:span></text:p>
                    </text:list-item>
                  </text:list>
                </text:list-item>
              </text:list>
            </text:list-item>
          </text:list>
          <text:list text:style-name="a533">
            <text:list-item>
              <text:list text:style-name="a533">
                <text:list-item>
                  <text:list text:style-name="a533">
                    <text:list-item>
                      <text:list text:style-name="a533">
                        <text:list-item>
                          <text:p text:style-name="a532" text:class-names="" text:cond-style-name=""><text:span text:style-name="a531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536">
            <text:list-item>
              <text:list text:style-name="a536">
                <text:list-item>
                  <text:list text:style-name="a536">
                    <text:list-item>
                      <text:list text:style-name="a536">
                        <text:list-item>
                          <text:list text:style-name="a536">
                            <text:list-item>
                              <text:p text:style-name="a535" text:class-names="" text:cond-style-name=""><text:span text:style-name="a534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presentation:notes style:page-layout-name="pageLayout2" draw:style-name="a554">
        <draw:page-thumbnail svg:x="0.58346in" svg:y="0.83583in" svg:width="7.33228in" svg:height="4.12441in" presentation:class="page" draw:id="id4" presentation:style-name="a538" draw:name="Slide Image Placeholder 1">
          <svg:title/>
          <svg:desc/>
        </draw:page-thumbnail>
        <draw:frame draw:id="id5" presentation:style-name="a541" draw:name="Notes Placeholder 2" svg:x="0.85in" svg:y="5.2248in" svg:width="6.79961in" svg:height="4.94961in" presentation:class="notes" presentation:placeholder="false">
          <draw:text-box>
            <text:p text:style-name="a540" text:class-names="" text:cond-style-name=""><text:span text:style-name="a539" text:class-names=""/></text:p>
          </draw:text-box>
          <svg:title/>
          <svg:desc/>
        </draw:frame>
        <draw:frame draw:id="id6" presentation:style-name="a544" draw:name="Header Placeholder 3" svg:x="0in" svg:y="0in" svg:width="3.68858in" svg:height="0.54961in" presentation:class="header" presentation:placeholder="false">
          <draw:text-box>
            <text:p text:style-name="a543" text:class-names="" text:cond-style-name=""><text:span text:style-name="a542" text:class-names=""/></text:p>
          </draw:text-box>
          <svg:title/>
          <svg:desc/>
        </draw:frame>
        <draw:frame draw:id="id7" presentation:style-name="a547" draw:name="Date Placeholder 4" svg:x="4.81102in" svg:y="0in" svg:width="3.68858in" svg:height="0.54961in" presentation:class="date-time" presentation:placeholder="false">
          <draw:text-box>
            <text:p text:style-name="a546" text:class-names="" text:cond-style-name=""><text:span text:style-name="a545" text:class-names=""/></text:p>
          </draw:text-box>
          <svg:title/>
          <svg:desc/>
        </draw:frame>
        <draw:frame draw:id="id8" presentation:style-name="a550" draw:name="Footer Placeholder 5" svg:x="0in" svg:y="10.45in" svg:width="3.68858in" svg:height="0.54961in" presentation:class="footer" presentation:placeholder="false">
          <draw:text-box>
            <text:p text:style-name="a549" text:class-names="" text:cond-style-name=""><text:span text:style-name="a548" text:class-names=""/></text:p>
          </draw:text-box>
          <svg:title/>
          <svg:desc/>
        </draw:frame>
        <draw:frame draw:id="id9" presentation:style-name="a553" draw:name="Slide Number Placeholder 6" svg:x="4.81102in" svg:y="10.45in" svg:width="3.68858in" svg:height="0.54961in" presentation:class="page-number" presentation:placeholder="false">
          <draw:text-box>
            <text:p text:style-name="a552" text:class-names="" text:cond-style-name=""><text:span text:style-name="a551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3-secHead-Section-Header" style:page-layout-name="pageLayout1" draw:style-name="a556">
      <draw:frame draw:id="id69" draw:layer="Master2-bg" draw:style-name="a557" draw:name="Picture 6" svg:x="9.48268in" svg:y="6.75551in" svg:width="3.49882in" svg:height="0.60157in" style:rel-width="scale" style:rel-height="scale">
        <draw:image xlink:href="media/image9.png" xlink:type="simple" xlink:show="embed" xlink:actuate="onLoad"/>
        <svg:title/>
        <svg:desc/>
      </draw:frame>
      <draw:frame draw:id="id70" draw:layer="Master2-bg" draw:style-name="a558" draw:name="Picture 7" svg:x="0in" svg:y="6.75748in" svg:width="8.08622in" svg:height="0.73386in" style:rel-width="scale" style:rel-height="scale">
        <draw:image xlink:href="media/image10.png" xlink:type="simple" xlink:show="embed" xlink:actuate="onLoad"/>
        <svg:title/>
        <svg:desc/>
      </draw:frame>
      <draw:frame draw:id="id71" presentation:style-name="a561" draw:name="Title 1" svg:x="0.90972in" svg:y="1.86979in" svg:width="11.49653in" svg:height="3.11979in" presentation:class="title" presentation:placeholder="false">
        <draw:text-box>
          <text:p text:style-name="a560" text:class-names="" text:cond-style-name=""><text:span text:style-name="a559" text:class-names="">Click to edit Master title style</text:span></text:p>
        </draw:text-box>
        <svg:title/>
        <svg:desc/>
      </draw:frame>
      <draw:frame draw:id="id72" presentation:style-name="a565" draw:name="Text Placeholder 2" svg:x="0.90972in" svg:y="5.0191in" svg:width="11.49653in" svg:height="1.64062in" presentation:class="outline" presentation:placeholder="false">
        <draw:text-box>
          <text:list text:style-name="a564">
            <text:list-item>
              <text:p text:style-name="a563" text:class-names="" text:cond-style-name=""><text:span text:style-name="a562" text:class-names="">Click to edit Master text styles</text:span></text:p>
            </text:list-item>
          </text:list>
        </draw:text-box>
        <svg:title/>
        <svg:desc/>
      </draw:frame>
      <presentation:notes style:page-layout-name="pageLayout2" draw:style-name="a582">
        <draw:page-thumbnail svg:x="0.58346in" svg:y="0.83583in" svg:width="7.33228in" svg:height="4.12441in" presentation:class="page" draw:id="id4" presentation:style-name="a566" draw:name="Slide Image Placeholder 1">
          <svg:title/>
          <svg:desc/>
        </draw:page-thumbnail>
        <draw:frame draw:id="id5" presentation:style-name="a569" draw:name="Notes Placeholder 2" svg:x="0.85in" svg:y="5.2248in" svg:width="6.79961in" svg:height="4.94961in" presentation:class="notes" presentation:placeholder="false">
          <draw:text-box>
            <text:p text:style-name="a568" text:class-names="" text:cond-style-name=""><text:span text:style-name="a567" text:class-names=""/></text:p>
          </draw:text-box>
          <svg:title/>
          <svg:desc/>
        </draw:frame>
        <draw:frame draw:id="id6" presentation:style-name="a572" draw:name="Header Placeholder 3" svg:x="0in" svg:y="0in" svg:width="3.68858in" svg:height="0.54961in" presentation:class="header" presentation:placeholder="false">
          <draw:text-box>
            <text:p text:style-name="a571" text:class-names="" text:cond-style-name=""><text:span text:style-name="a570" text:class-names=""/></text:p>
          </draw:text-box>
          <svg:title/>
          <svg:desc/>
        </draw:frame>
        <draw:frame draw:id="id7" presentation:style-name="a575" draw:name="Date Placeholder 4" svg:x="4.81102in" svg:y="0in" svg:width="3.68858in" svg:height="0.54961in" presentation:class="date-time" presentation:placeholder="false">
          <draw:text-box>
            <text:p text:style-name="a574" text:class-names="" text:cond-style-name=""><text:span text:style-name="a573" text:class-names=""/></text:p>
          </draw:text-box>
          <svg:title/>
          <svg:desc/>
        </draw:frame>
        <draw:frame draw:id="id8" presentation:style-name="a578" draw:name="Footer Placeholder 5" svg:x="0in" svg:y="10.45in" svg:width="3.68858in" svg:height="0.54961in" presentation:class="footer" presentation:placeholder="false">
          <draw:text-box>
            <text:p text:style-name="a577" text:class-names="" text:cond-style-name=""><text:span text:style-name="a576" text:class-names=""/></text:p>
          </draw:text-box>
          <svg:title/>
          <svg:desc/>
        </draw:frame>
        <draw:frame draw:id="id9" presentation:style-name="a581" draw:name="Slide Number Placeholder 6" svg:x="4.81102in" svg:y="10.45in" svg:width="3.68858in" svg:height="0.54961in" presentation:class="page-number" presentation:placeholder="false">
          <draw:text-box>
            <text:p text:style-name="a580" text:class-names="" text:cond-style-name=""><text:span text:style-name="a57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4-twoObj-Two-Content" style:page-layout-name="pageLayout1" draw:style-name="a584">
      <draw:frame draw:id="id73" draw:layer="Master2-bg" draw:style-name="a585" draw:name="Picture 6" svg:x="9.48268in" svg:y="6.75551in" svg:width="3.49882in" svg:height="0.60157in" style:rel-width="scale" style:rel-height="scale">
        <draw:image xlink:href="media/image9.png" xlink:type="simple" xlink:show="embed" xlink:actuate="onLoad"/>
        <svg:title/>
        <svg:desc/>
      </draw:frame>
      <draw:frame draw:id="id74" draw:layer="Master2-bg" draw:style-name="a586" draw:name="Picture 7" svg:x="0in" svg:y="6.75748in" svg:width="8.08622in" svg:height="0.73386in" style:rel-width="scale" style:rel-height="scale">
        <draw:image xlink:href="media/image10.png" xlink:type="simple" xlink:show="embed" xlink:actuate="onLoad"/>
        <svg:title/>
        <svg:desc/>
      </draw:frame>
      <draw:frame draw:id="id75" presentation:style-name="a589" draw:name="Title 1" svg:x="0.66614in" svg:y="0.29921in" svg:width="11.99646in" svg:height="1.25197in" presentation:class="title" presentation:placeholder="false">
        <draw:text-box>
          <text:p text:style-name="a588" text:class-names="" text:cond-style-name=""><text:span text:style-name="a587" text:class-names="">Click to edit Master title style</text:span></text:p>
        </draw:text-box>
        <svg:title/>
        <svg:desc/>
      </draw:frame>
      <draw:frame draw:id="id76" presentation:style-name="a604" draw:name="Content Placeholder 2" svg:x="0.66667in" svg:y="1.75521in" svg:width="5.91493in" svg:height="4.34896in" presentation:class="object" presentation:placeholder="false">
        <draw:text-box>
          <text:p text:style-name="a591" text:class-names="" text:cond-style-name=""><text:span text:style-name="a590" text:class-names="">Click to edit Master text styles</text:span></text:p>
          <text:list text:style-name="a594">
            <text:list-item>
              <text:list text:style-name="a594">
                <text:list-item>
                  <text:p text:style-name="a593" text:class-names="" text:cond-style-name=""><text:span text:style-name="a592" text:class-names="">Second level</text:span></text:p>
                </text:list-item>
              </text:list>
            </text:list-item>
          </text:list>
          <text:list text:style-name="a597">
            <text:list-item>
              <text:list text:style-name="a597">
                <text:list-item>
                  <text:list text:style-name="a597">
                    <text:list-item>
                      <text:p text:style-name="a596" text:class-names="" text:cond-style-name=""><text:span text:style-name="a595" text:class-names="">Third level</text:span></text:p>
                    </text:list-item>
                  </text:list>
                </text:list-item>
              </text:list>
            </text:list-item>
          </text:list>
          <text:list text:style-name="a600">
            <text:list-item>
              <text:list text:style-name="a600">
                <text:list-item>
                  <text:list text:style-name="a600">
                    <text:list-item>
                      <text:list text:style-name="a600">
                        <text:list-item>
                          <text:p text:style-name="a599" text:class-names="" text:cond-style-name=""><text:span text:style-name="a598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603">
            <text:list-item>
              <text:list text:style-name="a603">
                <text:list-item>
                  <text:list text:style-name="a603">
                    <text:list-item>
                      <text:list text:style-name="a603">
                        <text:list-item>
                          <text:list text:style-name="a603">
                            <text:list-item>
                              <text:p text:style-name="a602" text:class-names="" text:cond-style-name=""><text:span text:style-name="a601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77" presentation:style-name="a619" draw:name="Content Placeholder 3" svg:x="6.74826in" svg:y="1.75521in" svg:width="5.91493in" svg:height="4.34896in" presentation:class="object" presentation:placeholder="false">
        <draw:text-box>
          <text:p text:style-name="a606" text:class-names="" text:cond-style-name=""><text:span text:style-name="a605" text:class-names="">Click to edit Master text styles</text:span></text:p>
          <text:list text:style-name="a609">
            <text:list-item>
              <text:list text:style-name="a609">
                <text:list-item>
                  <text:p text:style-name="a608" text:class-names="" text:cond-style-name=""><text:span text:style-name="a607" text:class-names="">Second level</text:span></text:p>
                </text:list-item>
              </text:list>
            </text:list-item>
          </text:list>
          <text:list text:style-name="a612">
            <text:list-item>
              <text:list text:style-name="a612">
                <text:list-item>
                  <text:list text:style-name="a612">
                    <text:list-item>
                      <text:p text:style-name="a611" text:class-names="" text:cond-style-name=""><text:span text:style-name="a610" text:class-names="">Third level</text:span></text:p>
                    </text:list-item>
                  </text:list>
                </text:list-item>
              </text:list>
            </text:list-item>
          </text:list>
          <text:list text:style-name="a615">
            <text:list-item>
              <text:list text:style-name="a615">
                <text:list-item>
                  <text:list text:style-name="a615">
                    <text:list-item>
                      <text:list text:style-name="a615">
                        <text:list-item>
                          <text:p text:style-name="a614" text:class-names="" text:cond-style-name=""><text:span text:style-name="a613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618">
            <text:list-item>
              <text:list text:style-name="a618">
                <text:list-item>
                  <text:list text:style-name="a618">
                    <text:list-item>
                      <text:list text:style-name="a618">
                        <text:list-item>
                          <text:list text:style-name="a618">
                            <text:list-item>
                              <text:p text:style-name="a617" text:class-names="" text:cond-style-name=""><text:span text:style-name="a616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presentation:notes style:page-layout-name="pageLayout2" draw:style-name="a636">
        <draw:page-thumbnail svg:x="0.58346in" svg:y="0.83583in" svg:width="7.33228in" svg:height="4.12441in" presentation:class="page" draw:id="id4" presentation:style-name="a620" draw:name="Slide Image Placeholder 1">
          <svg:title/>
          <svg:desc/>
        </draw:page-thumbnail>
        <draw:frame draw:id="id5" presentation:style-name="a623" draw:name="Notes Placeholder 2" svg:x="0.85in" svg:y="5.2248in" svg:width="6.79961in" svg:height="4.94961in" presentation:class="notes" presentation:placeholder="false">
          <draw:text-box>
            <text:p text:style-name="a622" text:class-names="" text:cond-style-name=""><text:span text:style-name="a621" text:class-names=""/></text:p>
          </draw:text-box>
          <svg:title/>
          <svg:desc/>
        </draw:frame>
        <draw:frame draw:id="id6" presentation:style-name="a626" draw:name="Header Placeholder 3" svg:x="0in" svg:y="0in" svg:width="3.68858in" svg:height="0.54961in" presentation:class="header" presentation:placeholder="false">
          <draw:text-box>
            <text:p text:style-name="a625" text:class-names="" text:cond-style-name=""><text:span text:style-name="a624" text:class-names=""/></text:p>
          </draw:text-box>
          <svg:title/>
          <svg:desc/>
        </draw:frame>
        <draw:frame draw:id="id7" presentation:style-name="a629" draw:name="Date Placeholder 4" svg:x="4.81102in" svg:y="0in" svg:width="3.68858in" svg:height="0.54961in" presentation:class="date-time" presentation:placeholder="false">
          <draw:text-box>
            <text:p text:style-name="a628" text:class-names="" text:cond-style-name=""><text:span text:style-name="a627" text:class-names=""/></text:p>
          </draw:text-box>
          <svg:title/>
          <svg:desc/>
        </draw:frame>
        <draw:frame draw:id="id8" presentation:style-name="a632" draw:name="Footer Placeholder 5" svg:x="0in" svg:y="10.45in" svg:width="3.68858in" svg:height="0.54961in" presentation:class="footer" presentation:placeholder="false">
          <draw:text-box>
            <text:p text:style-name="a631" text:class-names="" text:cond-style-name=""><text:span text:style-name="a630" text:class-names=""/></text:p>
          </draw:text-box>
          <svg:title/>
          <svg:desc/>
        </draw:frame>
        <draw:frame draw:id="id9" presentation:style-name="a635" draw:name="Slide Number Placeholder 6" svg:x="4.81102in" svg:y="10.45in" svg:width="3.68858in" svg:height="0.54961in" presentation:class="page-number" presentation:placeholder="false">
          <draw:text-box>
            <text:p text:style-name="a634" text:class-names="" text:cond-style-name=""><text:span text:style-name="a633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5-twoTxTwoObj-Comparison" style:page-layout-name="pageLayout1" draw:style-name="a638">
      <draw:frame draw:id="id78" draw:layer="Master2-bg" draw:style-name="a639" draw:name="Picture 6" svg:x="9.48268in" svg:y="6.75551in" svg:width="3.49882in" svg:height="0.60157in" style:rel-width="scale" style:rel-height="scale">
        <draw:image xlink:href="media/image9.png" xlink:type="simple" xlink:show="embed" xlink:actuate="onLoad"/>
        <svg:title/>
        <svg:desc/>
      </draw:frame>
      <draw:frame draw:id="id79" draw:layer="Master2-bg" draw:style-name="a640" draw:name="Picture 7" svg:x="0in" svg:y="6.75748in" svg:width="8.08622in" svg:height="0.73386in" style:rel-width="scale" style:rel-height="scale">
        <draw:image xlink:href="media/image10.png" xlink:type="simple" xlink:show="embed" xlink:actuate="onLoad"/>
        <svg:title/>
        <svg:desc/>
      </draw:frame>
      <draw:frame draw:id="id80" presentation:style-name="a643" draw:name="Title 1" svg:x="0.9184in" svg:y="0.39931in" svg:width="11.49653in" svg:height="1.44965in" presentation:class="title" presentation:placeholder="false">
        <draw:text-box>
          <text:p text:style-name="a642" text:class-names="" text:cond-style-name=""><text:span text:style-name="a641" text:class-names="">Click to edit Master title style</text:span></text:p>
        </draw:text-box>
        <svg:title/>
        <svg:desc/>
      </draw:frame>
      <draw:frame draw:id="id81" presentation:style-name="a647" draw:name="Text Placeholder 2" svg:x="0.9184in" svg:y="1.83854in" svg:width="5.63889in" svg:height="0.90104in" presentation:class="outline" presentation:placeholder="false">
        <draw:text-box>
          <text:list text:style-name="a646">
            <text:list-item>
              <text:p text:style-name="a645" text:class-names="" text:cond-style-name=""><text:span text:style-name="a644" text:class-names="">Click to edit Master text styles</text:span></text:p>
            </text:list-item>
          </text:list>
        </draw:text-box>
        <svg:title/>
        <svg:desc/>
      </draw:frame>
      <draw:frame draw:id="id82" presentation:style-name="a662" draw:name="Content Placeholder 3" svg:x="0.9184in" svg:y="2.73958in" svg:width="5.63889in" svg:height="4.02951in" presentation:class="object" presentation:placeholder="false">
        <draw:text-box>
          <text:p text:style-name="a649" text:class-names="" text:cond-style-name=""><text:span text:style-name="a648" text:class-names="">Click to edit Master text styles</text:span></text:p>
          <text:list text:style-name="a652">
            <text:list-item>
              <text:list text:style-name="a652">
                <text:list-item>
                  <text:p text:style-name="a651" text:class-names="" text:cond-style-name=""><text:span text:style-name="a650" text:class-names="">Second level</text:span></text:p>
                </text:list-item>
              </text:list>
            </text:list-item>
          </text:list>
          <text:list text:style-name="a655">
            <text:list-item>
              <text:list text:style-name="a655">
                <text:list-item>
                  <text:list text:style-name="a655">
                    <text:list-item>
                      <text:p text:style-name="a654" text:class-names="" text:cond-style-name=""><text:span text:style-name="a653" text:class-names="">Third level</text:span></text:p>
                    </text:list-item>
                  </text:list>
                </text:list-item>
              </text:list>
            </text:list-item>
          </text:list>
          <text:list text:style-name="a658">
            <text:list-item>
              <text:list text:style-name="a658">
                <text:list-item>
                  <text:list text:style-name="a658">
                    <text:list-item>
                      <text:list text:style-name="a658">
                        <text:list-item>
                          <text:p text:style-name="a657" text:class-names="" text:cond-style-name=""><text:span text:style-name="a656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661">
            <text:list-item>
              <text:list text:style-name="a661">
                <text:list-item>
                  <text:list text:style-name="a661">
                    <text:list-item>
                      <text:list text:style-name="a661">
                        <text:list-item>
                          <text:list text:style-name="a661">
                            <text:list-item>
                              <text:p text:style-name="a660" text:class-names="" text:cond-style-name=""><text:span text:style-name="a659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83" presentation:style-name="a666" draw:name="Text Placeholder 4" svg:x="6.74826in" svg:y="1.83854in" svg:width="5.66667in" svg:height="0.90104in" presentation:class="outline" presentation:placeholder="false">
        <draw:text-box>
          <text:list text:style-name="a665">
            <text:list-item>
              <text:p text:style-name="a664" text:class-names="" text:cond-style-name=""><text:span text:style-name="a663" text:class-names="">Click to edit Master text styles</text:span></text:p>
            </text:list-item>
          </text:list>
        </draw:text-box>
        <svg:title/>
        <svg:desc/>
      </draw:frame>
      <draw:frame draw:id="id84" presentation:style-name="a681" draw:name="Content Placeholder 5" svg:x="6.74826in" svg:y="2.73958in" svg:width="5.66667in" svg:height="4.02951in" presentation:class="object" presentation:placeholder="false">
        <draw:text-box>
          <text:p text:style-name="a668" text:class-names="" text:cond-style-name=""><text:span text:style-name="a667" text:class-names="">Click to edit Master text styles</text:span></text:p>
          <text:list text:style-name="a671">
            <text:list-item>
              <text:list text:style-name="a671">
                <text:list-item>
                  <text:p text:style-name="a670" text:class-names="" text:cond-style-name=""><text:span text:style-name="a669" text:class-names="">Second level</text:span></text:p>
                </text:list-item>
              </text:list>
            </text:list-item>
          </text:list>
          <text:list text:style-name="a674">
            <text:list-item>
              <text:list text:style-name="a674">
                <text:list-item>
                  <text:list text:style-name="a674">
                    <text:list-item>
                      <text:p text:style-name="a673" text:class-names="" text:cond-style-name=""><text:span text:style-name="a672" text:class-names="">Third level</text:span></text:p>
                    </text:list-item>
                  </text:list>
                </text:list-item>
              </text:list>
            </text:list-item>
          </text:list>
          <text:list text:style-name="a677">
            <text:list-item>
              <text:list text:style-name="a677">
                <text:list-item>
                  <text:list text:style-name="a677">
                    <text:list-item>
                      <text:list text:style-name="a677">
                        <text:list-item>
                          <text:p text:style-name="a676" text:class-names="" text:cond-style-name=""><text:span text:style-name="a675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680">
            <text:list-item>
              <text:list text:style-name="a680">
                <text:list-item>
                  <text:list text:style-name="a680">
                    <text:list-item>
                      <text:list text:style-name="a680">
                        <text:list-item>
                          <text:list text:style-name="a680">
                            <text:list-item>
                              <text:p text:style-name="a679" text:class-names="" text:cond-style-name=""><text:span text:style-name="a678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presentation:notes style:page-layout-name="pageLayout2" draw:style-name="a698">
        <draw:page-thumbnail svg:x="0.58346in" svg:y="0.83583in" svg:width="7.33228in" svg:height="4.12441in" presentation:class="page" draw:id="id4" presentation:style-name="a682" draw:name="Slide Image Placeholder 1">
          <svg:title/>
          <svg:desc/>
        </draw:page-thumbnail>
        <draw:frame draw:id="id5" presentation:style-name="a685" draw:name="Notes Placeholder 2" svg:x="0.85in" svg:y="5.2248in" svg:width="6.79961in" svg:height="4.94961in" presentation:class="notes" presentation:placeholder="false">
          <draw:text-box>
            <text:p text:style-name="a684" text:class-names="" text:cond-style-name=""><text:span text:style-name="a683" text:class-names=""/></text:p>
          </draw:text-box>
          <svg:title/>
          <svg:desc/>
        </draw:frame>
        <draw:frame draw:id="id6" presentation:style-name="a688" draw:name="Header Placeholder 3" svg:x="0in" svg:y="0in" svg:width="3.68858in" svg:height="0.54961in" presentation:class="header" presentation:placeholder="false">
          <draw:text-box>
            <text:p text:style-name="a687" text:class-names="" text:cond-style-name=""><text:span text:style-name="a686" text:class-names=""/></text:p>
          </draw:text-box>
          <svg:title/>
          <svg:desc/>
        </draw:frame>
        <draw:frame draw:id="id7" presentation:style-name="a691" draw:name="Date Placeholder 4" svg:x="4.81102in" svg:y="0in" svg:width="3.68858in" svg:height="0.54961in" presentation:class="date-time" presentation:placeholder="false">
          <draw:text-box>
            <text:p text:style-name="a690" text:class-names="" text:cond-style-name=""><text:span text:style-name="a689" text:class-names=""/></text:p>
          </draw:text-box>
          <svg:title/>
          <svg:desc/>
        </draw:frame>
        <draw:frame draw:id="id8" presentation:style-name="a694" draw:name="Footer Placeholder 5" svg:x="0in" svg:y="10.45in" svg:width="3.68858in" svg:height="0.54961in" presentation:class="footer" presentation:placeholder="false">
          <draw:text-box>
            <text:p text:style-name="a693" text:class-names="" text:cond-style-name=""><text:span text:style-name="a692" text:class-names=""/></text:p>
          </draw:text-box>
          <svg:title/>
          <svg:desc/>
        </draw:frame>
        <draw:frame draw:id="id9" presentation:style-name="a697" draw:name="Slide Number Placeholder 6" svg:x="4.81102in" svg:y="10.45in" svg:width="3.68858in" svg:height="0.54961in" presentation:class="page-number" presentation:placeholder="false">
          <draw:text-box>
            <text:p text:style-name="a696" text:class-names="" text:cond-style-name=""><text:span text:style-name="a695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6-titleOnly-Title-Only" style:page-layout-name="pageLayout1" draw:style-name="a700">
      <draw:frame draw:id="id85" draw:layer="Master2-bg" draw:style-name="a701" draw:name="Picture 6" svg:x="9.48268in" svg:y="6.75551in" svg:width="3.49882in" svg:height="0.60157in" style:rel-width="scale" style:rel-height="scale">
        <draw:image xlink:href="media/image9.png" xlink:type="simple" xlink:show="embed" xlink:actuate="onLoad"/>
        <svg:title/>
        <svg:desc/>
      </draw:frame>
      <draw:frame draw:id="id86" draw:layer="Master2-bg" draw:style-name="a702" draw:name="Picture 7" svg:x="0in" svg:y="6.75748in" svg:width="8.08622in" svg:height="0.73386in" style:rel-width="scale" style:rel-height="scale">
        <draw:image xlink:href="media/image10.png" xlink:type="simple" xlink:show="embed" xlink:actuate="onLoad"/>
        <svg:title/>
        <svg:desc/>
      </draw:frame>
      <draw:frame draw:id="id87" presentation:style-name="a705" draw:name="Title 1" svg:x="0.66614in" svg:y="0.29921in" svg:width="11.99646in" svg:height="1.25197in" presentation:class="title" presentation:placeholder="false">
        <draw:text-box>
          <text:p text:style-name="a704" text:class-names="" text:cond-style-name=""><text:span text:style-name="a703" text:class-names="">Click to edit Master title style</text:span></text:p>
        </draw:text-box>
        <svg:title/>
        <svg:desc/>
      </draw:frame>
      <presentation:notes style:page-layout-name="pageLayout2" draw:style-name="a722">
        <draw:page-thumbnail svg:x="0.58346in" svg:y="0.83583in" svg:width="7.33228in" svg:height="4.12441in" presentation:class="page" draw:id="id4" presentation:style-name="a706" draw:name="Slide Image Placeholder 1">
          <svg:title/>
          <svg:desc/>
        </draw:page-thumbnail>
        <draw:frame draw:id="id5" presentation:style-name="a709" draw:name="Notes Placeholder 2" svg:x="0.85in" svg:y="5.2248in" svg:width="6.79961in" svg:height="4.94961in" presentation:class="notes" presentation:placeholder="false">
          <draw:text-box>
            <text:p text:style-name="a708" text:class-names="" text:cond-style-name=""><text:span text:style-name="a707" text:class-names=""/></text:p>
          </draw:text-box>
          <svg:title/>
          <svg:desc/>
        </draw:frame>
        <draw:frame draw:id="id6" presentation:style-name="a712" draw:name="Header Placeholder 3" svg:x="0in" svg:y="0in" svg:width="3.68858in" svg:height="0.54961in" presentation:class="header" presentation:placeholder="false">
          <draw:text-box>
            <text:p text:style-name="a711" text:class-names="" text:cond-style-name=""><text:span text:style-name="a710" text:class-names=""/></text:p>
          </draw:text-box>
          <svg:title/>
          <svg:desc/>
        </draw:frame>
        <draw:frame draw:id="id7" presentation:style-name="a715" draw:name="Date Placeholder 4" svg:x="4.81102in" svg:y="0in" svg:width="3.68858in" svg:height="0.54961in" presentation:class="date-time" presentation:placeholder="false">
          <draw:text-box>
            <text:p text:style-name="a714" text:class-names="" text:cond-style-name=""><text:span text:style-name="a713" text:class-names=""/></text:p>
          </draw:text-box>
          <svg:title/>
          <svg:desc/>
        </draw:frame>
        <draw:frame draw:id="id8" presentation:style-name="a718" draw:name="Footer Placeholder 5" svg:x="0in" svg:y="10.45in" svg:width="3.68858in" svg:height="0.54961in" presentation:class="footer" presentation:placeholder="false">
          <draw:text-box>
            <text:p text:style-name="a717" text:class-names="" text:cond-style-name=""><text:span text:style-name="a716" text:class-names=""/></text:p>
          </draw:text-box>
          <svg:title/>
          <svg:desc/>
        </draw:frame>
        <draw:frame draw:id="id9" presentation:style-name="a721" draw:name="Slide Number Placeholder 6" svg:x="4.81102in" svg:y="10.45in" svg:width="3.68858in" svg:height="0.54961in" presentation:class="page-number" presentation:placeholder="false">
          <draw:text-box>
            <text:p text:style-name="a720" text:class-names="" text:cond-style-name=""><text:span text:style-name="a71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7-blank-Blank" style:page-layout-name="pageLayout1" draw:style-name="a724">
      <draw:frame draw:id="id88" draw:layer="Master2-bg" draw:style-name="a725" draw:name="Picture 6" svg:x="9.48268in" svg:y="6.75551in" svg:width="3.49882in" svg:height="0.60157in" style:rel-width="scale" style:rel-height="scale">
        <draw:image xlink:href="media/image9.png" xlink:type="simple" xlink:show="embed" xlink:actuate="onLoad"/>
        <svg:title/>
        <svg:desc/>
      </draw:frame>
      <draw:frame draw:id="id89" draw:layer="Master2-bg" draw:style-name="a726" draw:name="Picture 7" svg:x="0in" svg:y="6.75748in" svg:width="8.08622in" svg:height="0.73386in" style:rel-width="scale" style:rel-height="scale">
        <draw:image xlink:href="media/image10.png" xlink:type="simple" xlink:show="embed" xlink:actuate="onLoad"/>
        <svg:title/>
        <svg:desc/>
      </draw:frame>
      <presentation:notes style:page-layout-name="pageLayout2" draw:style-name="a743">
        <draw:page-thumbnail svg:x="0.58346in" svg:y="0.83583in" svg:width="7.33228in" svg:height="4.12441in" presentation:class="page" draw:id="id4" presentation:style-name="a727" draw:name="Slide Image Placeholder 1">
          <svg:title/>
          <svg:desc/>
        </draw:page-thumbnail>
        <draw:frame draw:id="id5" presentation:style-name="a730" draw:name="Notes Placeholder 2" svg:x="0.85in" svg:y="5.2248in" svg:width="6.79961in" svg:height="4.94961in" presentation:class="notes" presentation:placeholder="false">
          <draw:text-box>
            <text:p text:style-name="a729" text:class-names="" text:cond-style-name=""><text:span text:style-name="a728" text:class-names=""/></text:p>
          </draw:text-box>
          <svg:title/>
          <svg:desc/>
        </draw:frame>
        <draw:frame draw:id="id6" presentation:style-name="a733" draw:name="Header Placeholder 3" svg:x="0in" svg:y="0in" svg:width="3.68858in" svg:height="0.54961in" presentation:class="header" presentation:placeholder="false">
          <draw:text-box>
            <text:p text:style-name="a732" text:class-names="" text:cond-style-name=""><text:span text:style-name="a731" text:class-names=""/></text:p>
          </draw:text-box>
          <svg:title/>
          <svg:desc/>
        </draw:frame>
        <draw:frame draw:id="id7" presentation:style-name="a736" draw:name="Date Placeholder 4" svg:x="4.81102in" svg:y="0in" svg:width="3.68858in" svg:height="0.54961in" presentation:class="date-time" presentation:placeholder="false">
          <draw:text-box>
            <text:p text:style-name="a735" text:class-names="" text:cond-style-name=""><text:span text:style-name="a734" text:class-names=""/></text:p>
          </draw:text-box>
          <svg:title/>
          <svg:desc/>
        </draw:frame>
        <draw:frame draw:id="id8" presentation:style-name="a739" draw:name="Footer Placeholder 5" svg:x="0in" svg:y="10.45in" svg:width="3.68858in" svg:height="0.54961in" presentation:class="footer" presentation:placeholder="false">
          <draw:text-box>
            <text:p text:style-name="a738" text:class-names="" text:cond-style-name=""><text:span text:style-name="a737" text:class-names=""/></text:p>
          </draw:text-box>
          <svg:title/>
          <svg:desc/>
        </draw:frame>
        <draw:frame draw:id="id9" presentation:style-name="a742" draw:name="Slide Number Placeholder 6" svg:x="4.81102in" svg:y="10.45in" svg:width="3.68858in" svg:height="0.54961in" presentation:class="page-number" presentation:placeholder="false">
          <draw:text-box>
            <text:p text:style-name="a741" text:class-names="" text:cond-style-name=""><text:span text:style-name="a74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8-objTx-Content-with-Caption" style:page-layout-name="pageLayout1" draw:style-name="a745">
      <draw:frame draw:id="id90" draw:layer="Master2-bg" draw:style-name="a746" draw:name="Picture 6" svg:x="9.48268in" svg:y="6.75551in" svg:width="3.49882in" svg:height="0.60157in" style:rel-width="scale" style:rel-height="scale">
        <draw:image xlink:href="media/image9.png" xlink:type="simple" xlink:show="embed" xlink:actuate="onLoad"/>
        <svg:title/>
        <svg:desc/>
      </draw:frame>
      <draw:frame draw:id="id91" draw:layer="Master2-bg" draw:style-name="a747" draw:name="Picture 7" svg:x="0in" svg:y="6.75748in" svg:width="8.08622in" svg:height="0.73386in" style:rel-width="scale" style:rel-height="scale">
        <draw:image xlink:href="media/image10.png" xlink:type="simple" xlink:show="embed" xlink:actuate="onLoad"/>
        <svg:title/>
        <svg:desc/>
      </draw:frame>
      <draw:frame draw:id="id92" presentation:style-name="a750" draw:name="Title 1" svg:x="0.9184in" svg:y="0.5in" svg:width="4.29861in" svg:height="1.75in" presentation:class="title" presentation:placeholder="false">
        <draw:text-box>
          <text:p text:style-name="a749" text:class-names="" text:cond-style-name=""><text:span text:style-name="a748" text:class-names="">Click to edit Master title style</text:span></text:p>
        </draw:text-box>
        <svg:title/>
        <svg:desc/>
      </draw:frame>
      <draw:frame draw:id="id93" presentation:style-name="a765" draw:name="Content Placeholder 2" svg:x="5.66667in" svg:y="1.07986in" svg:width="6.74826in" svg:height="5.32986in" presentation:class="object" presentation:placeholder="false">
        <draw:text-box>
          <text:p text:style-name="a752" text:class-names="" text:cond-style-name=""><text:span text:style-name="a751" text:class-names="">Click to edit Master text styles</text:span></text:p>
          <text:list text:style-name="a755">
            <text:list-item>
              <text:list text:style-name="a755">
                <text:list-item>
                  <text:p text:style-name="a754" text:class-names="" text:cond-style-name=""><text:span text:style-name="a753" text:class-names="">Second level</text:span></text:p>
                </text:list-item>
              </text:list>
            </text:list-item>
          </text:list>
          <text:list text:style-name="a758">
            <text:list-item>
              <text:list text:style-name="a758">
                <text:list-item>
                  <text:list text:style-name="a758">
                    <text:list-item>
                      <text:p text:style-name="a757" text:class-names="" text:cond-style-name=""><text:span text:style-name="a756" text:class-names="">Third level</text:span></text:p>
                    </text:list-item>
                  </text:list>
                </text:list-item>
              </text:list>
            </text:list-item>
          </text:list>
          <text:list text:style-name="a761">
            <text:list-item>
              <text:list text:style-name="a761">
                <text:list-item>
                  <text:list text:style-name="a761">
                    <text:list-item>
                      <text:list text:style-name="a761">
                        <text:list-item>
                          <text:p text:style-name="a760" text:class-names="" text:cond-style-name=""><text:span text:style-name="a759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764">
            <text:list-item>
              <text:list text:style-name="a764">
                <text:list-item>
                  <text:list text:style-name="a764">
                    <text:list-item>
                      <text:list text:style-name="a764">
                        <text:list-item>
                          <text:list text:style-name="a764">
                            <text:list-item>
                              <text:p text:style-name="a763" text:class-names="" text:cond-style-name=""><text:span text:style-name="a762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94" presentation:style-name="a769" draw:name="Text Placeholder 3" svg:x="0.9184in" svg:y="2.25in" svg:width="4.29861in" svg:height="4.1684in" presentation:class="outline" presentation:placeholder="false">
        <draw:text-box>
          <text:list text:style-name="a768">
            <text:list-item>
              <text:p text:style-name="a767" text:class-names="" text:cond-style-name=""><text:span text:style-name="a766" text:class-names="">Click to edit Master text styles</text:span></text:p>
            </text:list-item>
          </text:list>
        </draw:text-box>
        <svg:title/>
        <svg:desc/>
      </draw:frame>
      <presentation:notes style:page-layout-name="pageLayout2" draw:style-name="a786">
        <draw:page-thumbnail svg:x="0.58346in" svg:y="0.83583in" svg:width="7.33228in" svg:height="4.12441in" presentation:class="page" draw:id="id4" presentation:style-name="a770" draw:name="Slide Image Placeholder 1">
          <svg:title/>
          <svg:desc/>
        </draw:page-thumbnail>
        <draw:frame draw:id="id5" presentation:style-name="a773" draw:name="Notes Placeholder 2" svg:x="0.85in" svg:y="5.2248in" svg:width="6.79961in" svg:height="4.94961in" presentation:class="notes" presentation:placeholder="false">
          <draw:text-box>
            <text:p text:style-name="a772" text:class-names="" text:cond-style-name=""><text:span text:style-name="a771" text:class-names=""/></text:p>
          </draw:text-box>
          <svg:title/>
          <svg:desc/>
        </draw:frame>
        <draw:frame draw:id="id6" presentation:style-name="a776" draw:name="Header Placeholder 3" svg:x="0in" svg:y="0in" svg:width="3.68858in" svg:height="0.54961in" presentation:class="header" presentation:placeholder="false">
          <draw:text-box>
            <text:p text:style-name="a775" text:class-names="" text:cond-style-name=""><text:span text:style-name="a774" text:class-names=""/></text:p>
          </draw:text-box>
          <svg:title/>
          <svg:desc/>
        </draw:frame>
        <draw:frame draw:id="id7" presentation:style-name="a779" draw:name="Date Placeholder 4" svg:x="4.81102in" svg:y="0in" svg:width="3.68858in" svg:height="0.54961in" presentation:class="date-time" presentation:placeholder="false">
          <draw:text-box>
            <text:p text:style-name="a778" text:class-names="" text:cond-style-name=""><text:span text:style-name="a777" text:class-names=""/></text:p>
          </draw:text-box>
          <svg:title/>
          <svg:desc/>
        </draw:frame>
        <draw:frame draw:id="id8" presentation:style-name="a782" draw:name="Footer Placeholder 5" svg:x="0in" svg:y="10.45in" svg:width="3.68858in" svg:height="0.54961in" presentation:class="footer" presentation:placeholder="false">
          <draw:text-box>
            <text:p text:style-name="a781" text:class-names="" text:cond-style-name=""><text:span text:style-name="a780" text:class-names=""/></text:p>
          </draw:text-box>
          <svg:title/>
          <svg:desc/>
        </draw:frame>
        <draw:frame draw:id="id9" presentation:style-name="a785" draw:name="Slide Number Placeholder 6" svg:x="4.81102in" svg:y="10.45in" svg:width="3.68858in" svg:height="0.54961in" presentation:class="page-number" presentation:placeholder="false">
          <draw:text-box>
            <text:p text:style-name="a784" text:class-names="" text:cond-style-name=""><text:span text:style-name="a783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9-picTx-Picture-with-Caption" style:page-layout-name="pageLayout1" draw:style-name="a788">
      <draw:frame draw:id="id95" draw:layer="Master2-bg" draw:style-name="a789" draw:name="Picture 6" svg:x="9.48268in" svg:y="6.75551in" svg:width="3.49882in" svg:height="0.60157in" style:rel-width="scale" style:rel-height="scale">
        <draw:image xlink:href="media/image9.png" xlink:type="simple" xlink:show="embed" xlink:actuate="onLoad"/>
        <svg:title/>
        <svg:desc/>
      </draw:frame>
      <draw:frame draw:id="id96" draw:layer="Master2-bg" draw:style-name="a790" draw:name="Picture 7" svg:x="0in" svg:y="6.75748in" svg:width="8.08622in" svg:height="0.73386in" style:rel-width="scale" style:rel-height="scale">
        <draw:image xlink:href="media/image10.png" xlink:type="simple" xlink:show="embed" xlink:actuate="onLoad"/>
        <svg:title/>
        <svg:desc/>
      </draw:frame>
      <draw:frame draw:id="id97" presentation:style-name="a793" draw:name="Title 1" svg:x="0.9184in" svg:y="0.5in" svg:width="4.29861in" svg:height="1.75in" presentation:class="title" presentation:placeholder="false">
        <draw:text-box>
          <text:p text:style-name="a792" text:class-names="" text:cond-style-name=""><text:span text:style-name="a791" text:class-names="">Click to edit Master title style</text:span></text:p>
        </draw:text-box>
        <svg:title/>
        <svg:desc/>
      </draw:frame>
      <draw:frame draw:id="id98" presentation:style-name="a796" draw:name="Picture Placeholder 2" svg:x="5.66667in" svg:y="1.07986in" svg:width="6.74826in" svg:height="5.32986in" presentation:class="graphic" presentation:placeholder="false">
        <draw:text-box>
          <text:p text:style-name="a795" text:class-names="" text:cond-style-name=""><text:span text:style-name="a794" text:class-names=""/></text:p>
        </draw:text-box>
        <svg:title/>
        <svg:desc/>
      </draw:frame>
      <draw:frame draw:id="id99" presentation:style-name="a800" draw:name="Text Placeholder 3" svg:x="0.9184in" svg:y="2.25in" svg:width="4.29861in" svg:height="4.1684in" presentation:class="outline" presentation:placeholder="false">
        <draw:text-box>
          <text:list text:style-name="a799">
            <text:list-item>
              <text:p text:style-name="a798" text:class-names="" text:cond-style-name=""><text:span text:style-name="a797" text:class-names="">Click to edit Master text styles</text:span></text:p>
            </text:list-item>
          </text:list>
        </draw:text-box>
        <svg:title/>
        <svg:desc/>
      </draw:frame>
      <presentation:notes style:page-layout-name="pageLayout2" draw:style-name="a817">
        <draw:page-thumbnail svg:x="0.58346in" svg:y="0.83583in" svg:width="7.33228in" svg:height="4.12441in" presentation:class="page" draw:id="id4" presentation:style-name="a801" draw:name="Slide Image Placeholder 1">
          <svg:title/>
          <svg:desc/>
        </draw:page-thumbnail>
        <draw:frame draw:id="id5" presentation:style-name="a804" draw:name="Notes Placeholder 2" svg:x="0.85in" svg:y="5.2248in" svg:width="6.79961in" svg:height="4.94961in" presentation:class="notes" presentation:placeholder="false">
          <draw:text-box>
            <text:p text:style-name="a803" text:class-names="" text:cond-style-name=""><text:span text:style-name="a802" text:class-names=""/></text:p>
          </draw:text-box>
          <svg:title/>
          <svg:desc/>
        </draw:frame>
        <draw:frame draw:id="id6" presentation:style-name="a807" draw:name="Header Placeholder 3" svg:x="0in" svg:y="0in" svg:width="3.68858in" svg:height="0.54961in" presentation:class="header" presentation:placeholder="false">
          <draw:text-box>
            <text:p text:style-name="a806" text:class-names="" text:cond-style-name=""><text:span text:style-name="a805" text:class-names=""/></text:p>
          </draw:text-box>
          <svg:title/>
          <svg:desc/>
        </draw:frame>
        <draw:frame draw:id="id7" presentation:style-name="a810" draw:name="Date Placeholder 4" svg:x="4.81102in" svg:y="0in" svg:width="3.68858in" svg:height="0.54961in" presentation:class="date-time" presentation:placeholder="false">
          <draw:text-box>
            <text:p text:style-name="a809" text:class-names="" text:cond-style-name=""><text:span text:style-name="a808" text:class-names=""/></text:p>
          </draw:text-box>
          <svg:title/>
          <svg:desc/>
        </draw:frame>
        <draw:frame draw:id="id8" presentation:style-name="a813" draw:name="Footer Placeholder 5" svg:x="0in" svg:y="10.45in" svg:width="3.68858in" svg:height="0.54961in" presentation:class="footer" presentation:placeholder="false">
          <draw:text-box>
            <text:p text:style-name="a812" text:class-names="" text:cond-style-name=""><text:span text:style-name="a811" text:class-names=""/></text:p>
          </draw:text-box>
          <svg:title/>
          <svg:desc/>
        </draw:frame>
        <draw:frame draw:id="id9" presentation:style-name="a816" draw:name="Slide Number Placeholder 6" svg:x="4.81102in" svg:y="10.45in" svg:width="3.68858in" svg:height="0.54961in" presentation:class="page-number" presentation:placeholder="false">
          <draw:text-box>
            <text:p text:style-name="a815" text:class-names="" text:cond-style-name=""><text:span text:style-name="a81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10-vertTx-Title-and-Vertical-Text" style:page-layout-name="pageLayout1" draw:style-name="a819">
      <draw:frame draw:id="id100" draw:layer="Master2-bg" draw:style-name="a820" draw:name="Picture 6" svg:x="9.48268in" svg:y="6.75551in" svg:width="3.49882in" svg:height="0.60157in" style:rel-width="scale" style:rel-height="scale">
        <draw:image xlink:href="media/image9.png" xlink:type="simple" xlink:show="embed" xlink:actuate="onLoad"/>
        <svg:title/>
        <svg:desc/>
      </draw:frame>
      <draw:frame draw:id="id101" draw:layer="Master2-bg" draw:style-name="a821" draw:name="Picture 7" svg:x="0in" svg:y="6.75748in" svg:width="8.08622in" svg:height="0.73386in" style:rel-width="scale" style:rel-height="scale">
        <draw:image xlink:href="media/image10.png" xlink:type="simple" xlink:show="embed" xlink:actuate="onLoad"/>
        <svg:title/>
        <svg:desc/>
      </draw:frame>
      <draw:frame draw:id="id102" presentation:style-name="a824" draw:name="Title 1" svg:x="0.66614in" svg:y="0.29921in" svg:width="11.99646in" svg:height="1.25197in" presentation:class="title" presentation:placeholder="false">
        <draw:text-box>
          <text:p text:style-name="a823" text:class-names="" text:cond-style-name=""><text:span text:style-name="a822" text:class-names="">Click to edit Master title style</text:span></text:p>
        </draw:text-box>
        <svg:title/>
        <svg:desc/>
      </draw:frame>
      <draw:frame draw:id="id103" presentation:style-name="a840" draw:name="Vertical Text Placeholder 2" svg:x="0.66614in" svg:y="1.75472in" svg:width="11.99646in" svg:height="4.34961in" presentation:class="outline" presentation:placeholder="false">
        <draw:text-box>
          <text:list text:style-name="a827">
            <text:list-item>
              <text:p text:style-name="a826" text:class-names="" text:cond-style-name=""><text:span text:style-name="a825" text:class-names="">Click to edit Master text styles</text:span></text:p>
            </text:list-item>
          </text:list>
          <text:list text:style-name="a830">
            <text:list-item>
              <text:list text:style-name="a830">
                <text:list-item>
                  <text:p text:style-name="a829" text:class-names="" text:cond-style-name=""><text:span text:style-name="a828" text:class-names="">Second level</text:span></text:p>
                </text:list-item>
              </text:list>
            </text:list-item>
          </text:list>
          <text:list text:style-name="a833">
            <text:list-item>
              <text:list text:style-name="a833">
                <text:list-item>
                  <text:list text:style-name="a833">
                    <text:list-item>
                      <text:p text:style-name="a832" text:class-names="" text:cond-style-name=""><text:span text:style-name="a831" text:class-names="">Third level</text:span></text:p>
                    </text:list-item>
                  </text:list>
                </text:list-item>
              </text:list>
            </text:list-item>
          </text:list>
          <text:list text:style-name="a836">
            <text:list-item>
              <text:list text:style-name="a836">
                <text:list-item>
                  <text:list text:style-name="a836">
                    <text:list-item>
                      <text:list text:style-name="a836">
                        <text:list-item>
                          <text:p text:style-name="a835" text:class-names="" text:cond-style-name=""><text:span text:style-name="a834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839">
            <text:list-item>
              <text:list text:style-name="a839">
                <text:list-item>
                  <text:list text:style-name="a839">
                    <text:list-item>
                      <text:list text:style-name="a839">
                        <text:list-item>
                          <text:list text:style-name="a839">
                            <text:list-item>
                              <text:p text:style-name="a838" text:class-names="" text:cond-style-name=""><text:span text:style-name="a837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presentation:notes style:page-layout-name="pageLayout2" draw:style-name="a857">
        <draw:page-thumbnail svg:x="0.58346in" svg:y="0.83583in" svg:width="7.33228in" svg:height="4.12441in" presentation:class="page" draw:id="id4" presentation:style-name="a841" draw:name="Slide Image Placeholder 1">
          <svg:title/>
          <svg:desc/>
        </draw:page-thumbnail>
        <draw:frame draw:id="id5" presentation:style-name="a844" draw:name="Notes Placeholder 2" svg:x="0.85in" svg:y="5.2248in" svg:width="6.79961in" svg:height="4.94961in" presentation:class="notes" presentation:placeholder="false">
          <draw:text-box>
            <text:p text:style-name="a843" text:class-names="" text:cond-style-name=""><text:span text:style-name="a842" text:class-names=""/></text:p>
          </draw:text-box>
          <svg:title/>
          <svg:desc/>
        </draw:frame>
        <draw:frame draw:id="id6" presentation:style-name="a847" draw:name="Header Placeholder 3" svg:x="0in" svg:y="0in" svg:width="3.68858in" svg:height="0.54961in" presentation:class="header" presentation:placeholder="false">
          <draw:text-box>
            <text:p text:style-name="a846" text:class-names="" text:cond-style-name=""><text:span text:style-name="a845" text:class-names=""/></text:p>
          </draw:text-box>
          <svg:title/>
          <svg:desc/>
        </draw:frame>
        <draw:frame draw:id="id7" presentation:style-name="a850" draw:name="Date Placeholder 4" svg:x="4.81102in" svg:y="0in" svg:width="3.68858in" svg:height="0.54961in" presentation:class="date-time" presentation:placeholder="false">
          <draw:text-box>
            <text:p text:style-name="a849" text:class-names="" text:cond-style-name=""><text:span text:style-name="a848" text:class-names=""/></text:p>
          </draw:text-box>
          <svg:title/>
          <svg:desc/>
        </draw:frame>
        <draw:frame draw:id="id8" presentation:style-name="a853" draw:name="Footer Placeholder 5" svg:x="0in" svg:y="10.45in" svg:width="3.68858in" svg:height="0.54961in" presentation:class="footer" presentation:placeholder="false">
          <draw:text-box>
            <text:p text:style-name="a852" text:class-names="" text:cond-style-name=""><text:span text:style-name="a851" text:class-names=""/></text:p>
          </draw:text-box>
          <svg:title/>
          <svg:desc/>
        </draw:frame>
        <draw:frame draw:id="id9" presentation:style-name="a856" draw:name="Slide Number Placeholder 6" svg:x="4.81102in" svg:y="10.45in" svg:width="3.68858in" svg:height="0.54961in" presentation:class="page-number" presentation:placeholder="false">
          <draw:text-box>
            <text:p text:style-name="a855" text:class-names="" text:cond-style-name=""><text:span text:style-name="a85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2-Layout11-vertTitleAndTx-Vertical-Title-and-Text" style:page-layout-name="pageLayout1" draw:style-name="a859">
      <draw:frame draw:id="id104" draw:layer="Master2-bg" draw:style-name="a860" draw:name="Picture 6" svg:x="9.48268in" svg:y="6.75551in" svg:width="3.49882in" svg:height="0.60157in" style:rel-width="scale" style:rel-height="scale">
        <draw:image xlink:href="media/image9.png" xlink:type="simple" xlink:show="embed" xlink:actuate="onLoad"/>
        <svg:title/>
        <svg:desc/>
      </draw:frame>
      <draw:frame draw:id="id105" draw:layer="Master2-bg" draw:style-name="a861" draw:name="Picture 7" svg:x="0in" svg:y="6.75748in" svg:width="8.08622in" svg:height="0.73386in" style:rel-width="scale" style:rel-height="scale">
        <draw:image xlink:href="media/image10.png" xlink:type="simple" xlink:show="embed" xlink:actuate="onLoad"/>
        <svg:title/>
        <svg:desc/>
      </draw:frame>
      <draw:frame draw:id="id106" presentation:style-name="a864" draw:name="Vertical Title 1" svg:x="9.66493in" svg:y="0.29861in" svg:width="2.99826in" svg:height="5.80556in" presentation:class="title" presentation:placeholder="false">
        <draw:text-box>
          <text:p text:style-name="a863" text:class-names="" text:cond-style-name=""><text:span text:style-name="a862" text:class-names="">Click to edit Master title style</text:span></text:p>
        </draw:text-box>
        <svg:title/>
        <svg:desc/>
      </draw:frame>
      <draw:frame draw:id="id107" presentation:style-name="a880" draw:name="Vertical Text Placeholder 2" svg:x="0.66667in" svg:y="0.29861in" svg:width="8.8316in" svg:height="5.80556in" presentation:class="outline" presentation:placeholder="false">
        <draw:text-box>
          <text:list text:style-name="a867">
            <text:list-item>
              <text:p text:style-name="a866" text:class-names="" text:cond-style-name=""><text:span text:style-name="a865" text:class-names="">Click to edit Master text styles</text:span></text:p>
            </text:list-item>
          </text:list>
          <text:list text:style-name="a870">
            <text:list-item>
              <text:list text:style-name="a870">
                <text:list-item>
                  <text:p text:style-name="a869" text:class-names="" text:cond-style-name=""><text:span text:style-name="a868" text:class-names="">Second level</text:span></text:p>
                </text:list-item>
              </text:list>
            </text:list-item>
          </text:list>
          <text:list text:style-name="a873">
            <text:list-item>
              <text:list text:style-name="a873">
                <text:list-item>
                  <text:list text:style-name="a873">
                    <text:list-item>
                      <text:p text:style-name="a872" text:class-names="" text:cond-style-name=""><text:span text:style-name="a871" text:class-names="">Third level</text:span></text:p>
                    </text:list-item>
                  </text:list>
                </text:list-item>
              </text:list>
            </text:list-item>
          </text:list>
          <text:list text:style-name="a876">
            <text:list-item>
              <text:list text:style-name="a876">
                <text:list-item>
                  <text:list text:style-name="a876">
                    <text:list-item>
                      <text:list text:style-name="a876">
                        <text:list-item>
                          <text:p text:style-name="a875" text:class-names="" text:cond-style-name=""><text:span text:style-name="a874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879">
            <text:list-item>
              <text:list text:style-name="a879">
                <text:list-item>
                  <text:list text:style-name="a879">
                    <text:list-item>
                      <text:list text:style-name="a879">
                        <text:list-item>
                          <text:list text:style-name="a879">
                            <text:list-item>
                              <text:p text:style-name="a878" text:class-names="" text:cond-style-name=""><text:span text:style-name="a877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presentation:notes style:page-layout-name="pageLayout2" draw:style-name="a897">
        <draw:page-thumbnail svg:x="0.58346in" svg:y="0.83583in" svg:width="7.33228in" svg:height="4.12441in" presentation:class="page" draw:id="id4" presentation:style-name="a881" draw:name="Slide Image Placeholder 1">
          <svg:title/>
          <svg:desc/>
        </draw:page-thumbnail>
        <draw:frame draw:id="id5" presentation:style-name="a884" draw:name="Notes Placeholder 2" svg:x="0.85in" svg:y="5.2248in" svg:width="6.79961in" svg:height="4.94961in" presentation:class="notes" presentation:placeholder="false">
          <draw:text-box>
            <text:p text:style-name="a883" text:class-names="" text:cond-style-name=""><text:span text:style-name="a882" text:class-names=""/></text:p>
          </draw:text-box>
          <svg:title/>
          <svg:desc/>
        </draw:frame>
        <draw:frame draw:id="id6" presentation:style-name="a887" draw:name="Header Placeholder 3" svg:x="0in" svg:y="0in" svg:width="3.68858in" svg:height="0.54961in" presentation:class="header" presentation:placeholder="false">
          <draw:text-box>
            <text:p text:style-name="a886" text:class-names="" text:cond-style-name=""><text:span text:style-name="a885" text:class-names=""/></text:p>
          </draw:text-box>
          <svg:title/>
          <svg:desc/>
        </draw:frame>
        <draw:frame draw:id="id7" presentation:style-name="a890" draw:name="Date Placeholder 4" svg:x="4.81102in" svg:y="0in" svg:width="3.68858in" svg:height="0.54961in" presentation:class="date-time" presentation:placeholder="false">
          <draw:text-box>
            <text:p text:style-name="a889" text:class-names="" text:cond-style-name=""><text:span text:style-name="a888" text:class-names=""/></text:p>
          </draw:text-box>
          <svg:title/>
          <svg:desc/>
        </draw:frame>
        <draw:frame draw:id="id8" presentation:style-name="a893" draw:name="Footer Placeholder 5" svg:x="0in" svg:y="10.45in" svg:width="3.68858in" svg:height="0.54961in" presentation:class="footer" presentation:placeholder="false">
          <draw:text-box>
            <text:p text:style-name="a892" text:class-names="" text:cond-style-name=""><text:span text:style-name="a891" text:class-names=""/></text:p>
          </draw:text-box>
          <svg:title/>
          <svg:desc/>
        </draw:frame>
        <draw:frame draw:id="id9" presentation:style-name="a896" draw:name="Slide Number Placeholder 6" svg:x="4.81102in" svg:y="10.45in" svg:width="3.68858in" svg:height="0.54961in" presentation:class="page-number" presentation:placeholder="false">
          <draw:text-box>
            <text:p text:style-name="a895" text:class-names="" text:cond-style-name=""><text:span text:style-name="a89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3-Blank" style:page-layout-name="pageLayout1" draw:style-name="a898">
      <draw:frame draw:id="id108" presentation:style-name="a901" draw:name="Title Placeholder 1" svg:x="0.66614in" svg:y="0.29921in" svg:width="11.99646in" svg:height="1.25197in" presentation:class="title" presentation:placeholder="false">
        <draw:text-box>
          <text:p text:style-name="a900" text:class-names="" text:cond-style-name=""><text:span text:style-name="a899" text:class-names=""/></text:p>
        </draw:text-box>
        <svg:title/>
        <svg:desc/>
      </draw:frame>
      <draw:frame draw:id="id109" presentation:style-name="a917" draw:name="Text Placeholder 2" svg:x="0.66614in" svg:y="1.75472in" svg:width="11.99646in" svg:height="4.34961in" presentation:class="outline" presentation:placeholder="false">
        <draw:text-box>
          <text:list text:style-name="a904">
            <text:list-item>
              <text:p text:style-name="a903" text:class-names="" text:cond-style-name=""><text:span text:style-name="a902" text:class-names="">Click to edit Master text styles</text:span></text:p>
            </text:list-item>
          </text:list>
          <text:list text:style-name="a907">
            <text:list-item>
              <text:list text:style-name="a907">
                <text:list-item>
                  <text:p text:style-name="a906" text:class-names="" text:cond-style-name=""><text:span text:style-name="a905" text:class-names="">Second level</text:span></text:p>
                </text:list-item>
              </text:list>
            </text:list-item>
          </text:list>
          <text:list text:style-name="a910">
            <text:list-item>
              <text:list text:style-name="a910">
                <text:list-item>
                  <text:list text:style-name="a910">
                    <text:list-item>
                      <text:p text:style-name="a909" text:class-names="" text:cond-style-name=""><text:span text:style-name="a908" text:class-names="">Third level</text:span></text:p>
                    </text:list-item>
                  </text:list>
                </text:list-item>
              </text:list>
            </text:list-item>
          </text:list>
          <text:list text:style-name="a913">
            <text:list-item>
              <text:list text:style-name="a913">
                <text:list-item>
                  <text:list text:style-name="a913">
                    <text:list-item>
                      <text:list text:style-name="a913">
                        <text:list-item>
                          <text:p text:style-name="a912" text:class-names="" text:cond-style-name=""><text:span text:style-name="a911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916">
            <text:list-item>
              <text:list text:style-name="a916">
                <text:list-item>
                  <text:list text:style-name="a916">
                    <text:list-item>
                      <text:list text:style-name="a916">
                        <text:list-item>
                          <text:list text:style-name="a916">
                            <text:list-item>
                              <text:p text:style-name="a915" text:class-names="" text:cond-style-name=""><text:span text:style-name="a914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10" presentation:style-name="a920" draw:name="Date Placeholder 3" svg:x="0.66614in" svg:y="6.83228in" svg:width="3.10512in" svg:height="0.51693in" presentation:class="date-time" presentation:placeholder="false">
        <draw:text-box>
          <text:p text:style-name="a919" text:class-names="" text:cond-style-name=""><text:span text:style-name="a918" text:class-names=""/></text:p>
        </draw:text-box>
        <svg:title/>
        <svg:desc/>
      </draw:frame>
      <draw:frame draw:id="id111" presentation:style-name="a923" draw:name="Footer Placeholder 4" svg:x="4.55866in" svg:y="6.83228in" svg:width="4.2248in" svg:height="0.51693in" presentation:class="footer" presentation:placeholder="false">
        <draw:text-box>
          <text:p text:style-name="a922" text:class-names="" text:cond-style-name=""><text:span text:style-name="a921" text:class-names=""/></text:p>
        </draw:text-box>
        <svg:title/>
        <svg:desc/>
      </draw:frame>
      <draw:frame draw:id="id112" presentation:style-name="a926" draw:name="Slide Number Placeholder 5" svg:x="9.55748in" svg:y="6.83228in" svg:width="3.10512in" svg:height="0.51693in" presentation:class="page-number" presentation:placeholder="false">
        <draw:text-box>
          <text:p text:style-name="a925" text:class-names="" text:cond-style-name=""><text:span text:style-name="a924" text:class-names=""><text:page-number style:num-format="1" text:fixed="false"/></text:span></text:p>
        </draw:text-box>
        <svg:title/>
        <svg:desc/>
      </draw:frame>
      <presentation:notes style:page-layout-name="pageLayout2" draw:style-name="a943">
        <draw:page-thumbnail svg:x="0.58346in" svg:y="0.83583in" svg:width="7.33228in" svg:height="4.12441in" presentation:class="page" draw:id="id4" presentation:style-name="a927" draw:name="Slide Image Placeholder 1">
          <svg:title/>
          <svg:desc/>
        </draw:page-thumbnail>
        <draw:frame draw:id="id5" presentation:style-name="a930" draw:name="Notes Placeholder 2" svg:x="0.85in" svg:y="5.2248in" svg:width="6.79961in" svg:height="4.94961in" presentation:class="notes" presentation:placeholder="false">
          <draw:text-box>
            <text:p text:style-name="a929" text:class-names="" text:cond-style-name=""><text:span text:style-name="a928" text:class-names=""/></text:p>
          </draw:text-box>
          <svg:title/>
          <svg:desc/>
        </draw:frame>
        <draw:frame draw:id="id6" presentation:style-name="a933" draw:name="Header Placeholder 3" svg:x="0in" svg:y="0in" svg:width="3.68858in" svg:height="0.54961in" presentation:class="header" presentation:placeholder="false">
          <draw:text-box>
            <text:p text:style-name="a932" text:class-names="" text:cond-style-name=""><text:span text:style-name="a931" text:class-names=""/></text:p>
          </draw:text-box>
          <svg:title/>
          <svg:desc/>
        </draw:frame>
        <draw:frame draw:id="id7" presentation:style-name="a936" draw:name="Date Placeholder 4" svg:x="4.81102in" svg:y="0in" svg:width="3.68858in" svg:height="0.54961in" presentation:class="date-time" presentation:placeholder="false">
          <draw:text-box>
            <text:p text:style-name="a935" text:class-names="" text:cond-style-name=""><text:span text:style-name="a934" text:class-names=""/></text:p>
          </draw:text-box>
          <svg:title/>
          <svg:desc/>
        </draw:frame>
        <draw:frame draw:id="id8" presentation:style-name="a939" draw:name="Footer Placeholder 5" svg:x="0in" svg:y="10.45in" svg:width="3.68858in" svg:height="0.54961in" presentation:class="footer" presentation:placeholder="false">
          <draw:text-box>
            <text:p text:style-name="a938" text:class-names="" text:cond-style-name=""><text:span text:style-name="a937" text:class-names=""/></text:p>
          </draw:text-box>
          <svg:title/>
          <svg:desc/>
        </draw:frame>
        <draw:frame draw:id="id9" presentation:style-name="a942" draw:name="Slide Number Placeholder 6" svg:x="4.81102in" svg:y="10.45in" svg:width="3.68858in" svg:height="0.54961in" presentation:class="page-number" presentation:placeholder="false">
          <draw:text-box>
            <text:p text:style-name="a941" text:class-names="" text:cond-style-name=""><text:span text:style-name="a94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3-Layout1-title-Title-Slide" style:page-layout-name="pageLayout1" draw:style-name="a944">
      <draw:frame draw:id="id113" presentation:style-name="a947" draw:name="Title 1" svg:x="1.66667in" svg:y="1.22743in" svg:width="9.99653in" svg:height="2.61111in" presentation:class="title" presentation:placeholder="false">
        <draw:text-box>
          <text:p text:style-name="a946" text:class-names="" text:cond-style-name=""><text:span text:style-name="a945" text:class-names="">Click to edit Master title style</text:span></text:p>
        </draw:text-box>
        <svg:title/>
        <svg:desc/>
      </draw:frame>
      <draw:frame draw:id="id114" presentation:style-name="a950" draw:name="Subtitle 2" svg:x="1.66667in" svg:y="3.93924in" svg:width="9.99653in" svg:height="1.81076in" presentation:class="subtitle" presentation:placeholder="false">
        <draw:text-box>
          <text:p text:style-name="a949" text:class-names="" text:cond-style-name=""><text:span text:style-name="a948" text:class-names="">Click to edit Master subtitle style</text:span></text:p>
        </draw:text-box>
        <svg:title/>
        <svg:desc/>
      </draw:frame>
      <draw:frame draw:id="id115" presentation:style-name="a953" draw:name="Date Placeholder 3" svg:x="0.66614in" svg:y="6.83228in" svg:width="3.10512in" svg:height="0.51693in" presentation:class="date-time" presentation:placeholder="false">
        <draw:text-box>
          <text:p text:style-name="a952" text:class-names="" text:cond-style-name=""><text:span text:style-name="a951" text:class-names=""/></text:p>
        </draw:text-box>
        <svg:title/>
        <svg:desc/>
      </draw:frame>
      <draw:frame draw:id="id116" presentation:style-name="a956" draw:name="Footer Placeholder 4" svg:x="4.55866in" svg:y="6.83228in" svg:width="4.2248in" svg:height="0.51693in" presentation:class="footer" presentation:placeholder="false">
        <draw:text-box>
          <text:p text:style-name="a955" text:class-names="" text:cond-style-name=""><text:span text:style-name="a954" text:class-names=""/></text:p>
        </draw:text-box>
        <svg:title/>
        <svg:desc/>
      </draw:frame>
      <draw:frame draw:id="id117" presentation:style-name="a959" draw:name="Slide Number Placeholder 5" svg:x="9.55748in" svg:y="6.83228in" svg:width="3.10512in" svg:height="0.51693in" presentation:class="page-number" presentation:placeholder="false">
        <draw:text-box>
          <text:p text:style-name="a958" text:class-names="" text:cond-style-name=""><text:span text:style-name="a957" text:class-names=""><text:page-number style:num-format="1" text:fixed="false"/></text:span></text:p>
        </draw:text-box>
        <svg:title/>
        <svg:desc/>
      </draw:frame>
      <presentation:notes style:page-layout-name="pageLayout2" draw:style-name="a976">
        <draw:page-thumbnail svg:x="0.58346in" svg:y="0.83583in" svg:width="7.33228in" svg:height="4.12441in" presentation:class="page" draw:id="id4" presentation:style-name="a960" draw:name="Slide Image Placeholder 1">
          <svg:title/>
          <svg:desc/>
        </draw:page-thumbnail>
        <draw:frame draw:id="id5" presentation:style-name="a963" draw:name="Notes Placeholder 2" svg:x="0.85in" svg:y="5.2248in" svg:width="6.79961in" svg:height="4.94961in" presentation:class="notes" presentation:placeholder="false">
          <draw:text-box>
            <text:p text:style-name="a962" text:class-names="" text:cond-style-name=""><text:span text:style-name="a961" text:class-names=""/></text:p>
          </draw:text-box>
          <svg:title/>
          <svg:desc/>
        </draw:frame>
        <draw:frame draw:id="id6" presentation:style-name="a966" draw:name="Header Placeholder 3" svg:x="0in" svg:y="0in" svg:width="3.68858in" svg:height="0.54961in" presentation:class="header" presentation:placeholder="false">
          <draw:text-box>
            <text:p text:style-name="a965" text:class-names="" text:cond-style-name=""><text:span text:style-name="a964" text:class-names=""/></text:p>
          </draw:text-box>
          <svg:title/>
          <svg:desc/>
        </draw:frame>
        <draw:frame draw:id="id7" presentation:style-name="a969" draw:name="Date Placeholder 4" svg:x="4.81102in" svg:y="0in" svg:width="3.68858in" svg:height="0.54961in" presentation:class="date-time" presentation:placeholder="false">
          <draw:text-box>
            <text:p text:style-name="a968" text:class-names="" text:cond-style-name=""><text:span text:style-name="a967" text:class-names=""/></text:p>
          </draw:text-box>
          <svg:title/>
          <svg:desc/>
        </draw:frame>
        <draw:frame draw:id="id8" presentation:style-name="a972" draw:name="Footer Placeholder 5" svg:x="0in" svg:y="10.45in" svg:width="3.68858in" svg:height="0.54961in" presentation:class="footer" presentation:placeholder="false">
          <draw:text-box>
            <text:p text:style-name="a971" text:class-names="" text:cond-style-name=""><text:span text:style-name="a970" text:class-names=""/></text:p>
          </draw:text-box>
          <svg:title/>
          <svg:desc/>
        </draw:frame>
        <draw:frame draw:id="id9" presentation:style-name="a975" draw:name="Slide Number Placeholder 6" svg:x="4.81102in" svg:y="10.45in" svg:width="3.68858in" svg:height="0.54961in" presentation:class="page-number" presentation:placeholder="false">
          <draw:text-box>
            <text:p text:style-name="a974" text:class-names="" text:cond-style-name=""><text:span text:style-name="a973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3-Layout2-obj-Title-and-Content" style:page-layout-name="pageLayout1" draw:style-name="a977">
      <draw:frame draw:id="id118" presentation:style-name="a980" draw:name="Title 1" svg:x="0.66614in" svg:y="0.29921in" svg:width="11.99646in" svg:height="1.25197in" presentation:class="title" presentation:placeholder="false">
        <draw:text-box>
          <text:p text:style-name="a979" text:class-names="" text:cond-style-name=""><text:span text:style-name="a978" text:class-names="">Click to edit Master title style</text:span></text:p>
        </draw:text-box>
        <svg:title/>
        <svg:desc/>
      </draw:frame>
      <draw:frame draw:id="id119" presentation:style-name="a995" draw:name="Content Placeholder 2" svg:x="0.66614in" svg:y="1.75472in" svg:width="11.99646in" svg:height="4.34961in" presentation:class="object" presentation:placeholder="false">
        <draw:text-box>
          <text:p text:style-name="a982" text:class-names="" text:cond-style-name=""><text:span text:style-name="a981" text:class-names="">Click to edit Master text styles</text:span></text:p>
          <text:list text:style-name="a985">
            <text:list-item>
              <text:list text:style-name="a985">
                <text:list-item>
                  <text:p text:style-name="a984" text:class-names="" text:cond-style-name=""><text:span text:style-name="a983" text:class-names="">Second level</text:span></text:p>
                </text:list-item>
              </text:list>
            </text:list-item>
          </text:list>
          <text:list text:style-name="a988">
            <text:list-item>
              <text:list text:style-name="a988">
                <text:list-item>
                  <text:list text:style-name="a988">
                    <text:list-item>
                      <text:p text:style-name="a987" text:class-names="" text:cond-style-name=""><text:span text:style-name="a986" text:class-names="">Third level</text:span></text:p>
                    </text:list-item>
                  </text:list>
                </text:list-item>
              </text:list>
            </text:list-item>
          </text:list>
          <text:list text:style-name="a991">
            <text:list-item>
              <text:list text:style-name="a991">
                <text:list-item>
                  <text:list text:style-name="a991">
                    <text:list-item>
                      <text:list text:style-name="a991">
                        <text:list-item>
                          <text:p text:style-name="a990" text:class-names="" text:cond-style-name=""><text:span text:style-name="a989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994">
            <text:list-item>
              <text:list text:style-name="a994">
                <text:list-item>
                  <text:list text:style-name="a994">
                    <text:list-item>
                      <text:list text:style-name="a994">
                        <text:list-item>
                          <text:list text:style-name="a994">
                            <text:list-item>
                              <text:p text:style-name="a993" text:class-names="" text:cond-style-name=""><text:span text:style-name="a992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20" presentation:style-name="a998" draw:name="Date Placeholder 3" svg:x="0.66614in" svg:y="6.83228in" svg:width="3.10512in" svg:height="0.51693in" presentation:class="date-time" presentation:placeholder="false">
        <draw:text-box>
          <text:p text:style-name="a997" text:class-names="" text:cond-style-name=""><text:span text:style-name="a996" text:class-names=""/></text:p>
        </draw:text-box>
        <svg:title/>
        <svg:desc/>
      </draw:frame>
      <draw:frame draw:id="id121" presentation:style-name="a1001" draw:name="Footer Placeholder 4" svg:x="4.55866in" svg:y="6.83228in" svg:width="4.2248in" svg:height="0.51693in" presentation:class="footer" presentation:placeholder="false">
        <draw:text-box>
          <text:p text:style-name="a1000" text:class-names="" text:cond-style-name=""><text:span text:style-name="a999" text:class-names=""/></text:p>
        </draw:text-box>
        <svg:title/>
        <svg:desc/>
      </draw:frame>
      <draw:frame draw:id="id122" presentation:style-name="a1004" draw:name="Slide Number Placeholder 5" svg:x="9.55748in" svg:y="6.83228in" svg:width="3.10512in" svg:height="0.51693in" presentation:class="page-number" presentation:placeholder="false">
        <draw:text-box>
          <text:p text:style-name="a1003" text:class-names="" text:cond-style-name=""><text:span text:style-name="a1002" text:class-names=""><text:page-number style:num-format="1" text:fixed="false"/></text:span></text:p>
        </draw:text-box>
        <svg:title/>
        <svg:desc/>
      </draw:frame>
      <presentation:notes style:page-layout-name="pageLayout2" draw:style-name="a1021">
        <draw:page-thumbnail svg:x="0.58346in" svg:y="0.83583in" svg:width="7.33228in" svg:height="4.12441in" presentation:class="page" draw:id="id4" presentation:style-name="a1005" draw:name="Slide Image Placeholder 1">
          <svg:title/>
          <svg:desc/>
        </draw:page-thumbnail>
        <draw:frame draw:id="id5" presentation:style-name="a1008" draw:name="Notes Placeholder 2" svg:x="0.85in" svg:y="5.2248in" svg:width="6.79961in" svg:height="4.94961in" presentation:class="notes" presentation:placeholder="false">
          <draw:text-box>
            <text:p text:style-name="a1007" text:class-names="" text:cond-style-name=""><text:span text:style-name="a1006" text:class-names=""/></text:p>
          </draw:text-box>
          <svg:title/>
          <svg:desc/>
        </draw:frame>
        <draw:frame draw:id="id6" presentation:style-name="a1011" draw:name="Header Placeholder 3" svg:x="0in" svg:y="0in" svg:width="3.68858in" svg:height="0.54961in" presentation:class="header" presentation:placeholder="false">
          <draw:text-box>
            <text:p text:style-name="a1010" text:class-names="" text:cond-style-name=""><text:span text:style-name="a1009" text:class-names=""/></text:p>
          </draw:text-box>
          <svg:title/>
          <svg:desc/>
        </draw:frame>
        <draw:frame draw:id="id7" presentation:style-name="a1014" draw:name="Date Placeholder 4" svg:x="4.81102in" svg:y="0in" svg:width="3.68858in" svg:height="0.54961in" presentation:class="date-time" presentation:placeholder="false">
          <draw:text-box>
            <text:p text:style-name="a1013" text:class-names="" text:cond-style-name=""><text:span text:style-name="a1012" text:class-names=""/></text:p>
          </draw:text-box>
          <svg:title/>
          <svg:desc/>
        </draw:frame>
        <draw:frame draw:id="id8" presentation:style-name="a1017" draw:name="Footer Placeholder 5" svg:x="0in" svg:y="10.45in" svg:width="3.68858in" svg:height="0.54961in" presentation:class="footer" presentation:placeholder="false">
          <draw:text-box>
            <text:p text:style-name="a1016" text:class-names="" text:cond-style-name=""><text:span text:style-name="a1015" text:class-names=""/></text:p>
          </draw:text-box>
          <svg:title/>
          <svg:desc/>
        </draw:frame>
        <draw:frame draw:id="id9" presentation:style-name="a1020" draw:name="Slide Number Placeholder 6" svg:x="4.81102in" svg:y="10.45in" svg:width="3.68858in" svg:height="0.54961in" presentation:class="page-number" presentation:placeholder="false">
          <draw:text-box>
            <text:p text:style-name="a1019" text:class-names="" text:cond-style-name=""><text:span text:style-name="a101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3-Layout3-secHead-Section-Header" style:page-layout-name="pageLayout1" draw:style-name="a1022">
      <draw:frame draw:id="id123" presentation:style-name="a1025" draw:name="Title 1" svg:x="0.90972in" svg:y="1.86979in" svg:width="11.49653in" svg:height="3.11979in" presentation:class="title" presentation:placeholder="false">
        <draw:text-box>
          <text:p text:style-name="a1024" text:class-names="" text:cond-style-name=""><text:span text:style-name="a1023" text:class-names="">Click to edit Master title style</text:span></text:p>
        </draw:text-box>
        <svg:title/>
        <svg:desc/>
      </draw:frame>
      <draw:frame draw:id="id124" presentation:style-name="a1029" draw:name="Text Placeholder 2" svg:x="0.90972in" svg:y="5.0191in" svg:width="11.49653in" svg:height="1.64062in" presentation:class="outline" presentation:placeholder="false">
        <draw:text-box>
          <text:list text:style-name="a1028">
            <text:list-item>
              <text:p text:style-name="a1027" text:class-names="" text:cond-style-name=""><text:span text:style-name="a1026" text:class-names="">Click to edit Master text styles</text:span></text:p>
            </text:list-item>
          </text:list>
        </draw:text-box>
        <svg:title/>
        <svg:desc/>
      </draw:frame>
      <draw:frame draw:id="id125" presentation:style-name="a1032" draw:name="Date Placeholder 3" svg:x="0.66614in" svg:y="6.83228in" svg:width="3.10512in" svg:height="0.51693in" presentation:class="date-time" presentation:placeholder="false">
        <draw:text-box>
          <text:p text:style-name="a1031" text:class-names="" text:cond-style-name=""><text:span text:style-name="a1030" text:class-names=""/></text:p>
        </draw:text-box>
        <svg:title/>
        <svg:desc/>
      </draw:frame>
      <draw:frame draw:id="id126" presentation:style-name="a1035" draw:name="Footer Placeholder 4" svg:x="4.55866in" svg:y="6.83228in" svg:width="4.2248in" svg:height="0.51693in" presentation:class="footer" presentation:placeholder="false">
        <draw:text-box>
          <text:p text:style-name="a1034" text:class-names="" text:cond-style-name=""><text:span text:style-name="a1033" text:class-names=""/></text:p>
        </draw:text-box>
        <svg:title/>
        <svg:desc/>
      </draw:frame>
      <draw:frame draw:id="id127" presentation:style-name="a1038" draw:name="Slide Number Placeholder 5" svg:x="9.55748in" svg:y="6.83228in" svg:width="3.10512in" svg:height="0.51693in" presentation:class="page-number" presentation:placeholder="false">
        <draw:text-box>
          <text:p text:style-name="a1037" text:class-names="" text:cond-style-name=""><text:span text:style-name="a1036" text:class-names=""><text:page-number style:num-format="1" text:fixed="false"/></text:span></text:p>
        </draw:text-box>
        <svg:title/>
        <svg:desc/>
      </draw:frame>
      <presentation:notes style:page-layout-name="pageLayout2" draw:style-name="a1055">
        <draw:page-thumbnail svg:x="0.58346in" svg:y="0.83583in" svg:width="7.33228in" svg:height="4.12441in" presentation:class="page" draw:id="id4" presentation:style-name="a1039" draw:name="Slide Image Placeholder 1">
          <svg:title/>
          <svg:desc/>
        </draw:page-thumbnail>
        <draw:frame draw:id="id5" presentation:style-name="a1042" draw:name="Notes Placeholder 2" svg:x="0.85in" svg:y="5.2248in" svg:width="6.79961in" svg:height="4.94961in" presentation:class="notes" presentation:placeholder="false">
          <draw:text-box>
            <text:p text:style-name="a1041" text:class-names="" text:cond-style-name=""><text:span text:style-name="a1040" text:class-names=""/></text:p>
          </draw:text-box>
          <svg:title/>
          <svg:desc/>
        </draw:frame>
        <draw:frame draw:id="id6" presentation:style-name="a1045" draw:name="Header Placeholder 3" svg:x="0in" svg:y="0in" svg:width="3.68858in" svg:height="0.54961in" presentation:class="header" presentation:placeholder="false">
          <draw:text-box>
            <text:p text:style-name="a1044" text:class-names="" text:cond-style-name=""><text:span text:style-name="a1043" text:class-names=""/></text:p>
          </draw:text-box>
          <svg:title/>
          <svg:desc/>
        </draw:frame>
        <draw:frame draw:id="id7" presentation:style-name="a1048" draw:name="Date Placeholder 4" svg:x="4.81102in" svg:y="0in" svg:width="3.68858in" svg:height="0.54961in" presentation:class="date-time" presentation:placeholder="false">
          <draw:text-box>
            <text:p text:style-name="a1047" text:class-names="" text:cond-style-name=""><text:span text:style-name="a1046" text:class-names=""/></text:p>
          </draw:text-box>
          <svg:title/>
          <svg:desc/>
        </draw:frame>
        <draw:frame draw:id="id8" presentation:style-name="a1051" draw:name="Footer Placeholder 5" svg:x="0in" svg:y="10.45in" svg:width="3.68858in" svg:height="0.54961in" presentation:class="footer" presentation:placeholder="false">
          <draw:text-box>
            <text:p text:style-name="a1050" text:class-names="" text:cond-style-name=""><text:span text:style-name="a1049" text:class-names=""/></text:p>
          </draw:text-box>
          <svg:title/>
          <svg:desc/>
        </draw:frame>
        <draw:frame draw:id="id9" presentation:style-name="a1054" draw:name="Slide Number Placeholder 6" svg:x="4.81102in" svg:y="10.45in" svg:width="3.68858in" svg:height="0.54961in" presentation:class="page-number" presentation:placeholder="false">
          <draw:text-box>
            <text:p text:style-name="a1053" text:class-names="" text:cond-style-name=""><text:span text:style-name="a105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3-Layout4-twoObj-Two-Content" style:page-layout-name="pageLayout1" draw:style-name="a1056">
      <draw:frame draw:id="id128" presentation:style-name="a1059" draw:name="Title 1" svg:x="0.66614in" svg:y="0.29921in" svg:width="11.99646in" svg:height="1.25197in" presentation:class="title" presentation:placeholder="false">
        <draw:text-box>
          <text:p text:style-name="a1058" text:class-names="" text:cond-style-name=""><text:span text:style-name="a1057" text:class-names="">Click to edit Master title style</text:span></text:p>
        </draw:text-box>
        <svg:title/>
        <svg:desc/>
      </draw:frame>
      <draw:frame draw:id="id129" presentation:style-name="a1074" draw:name="Content Placeholder 2" svg:x="0.66667in" svg:y="1.75521in" svg:width="5.91493in" svg:height="4.34896in" presentation:class="object" presentation:placeholder="false">
        <draw:text-box>
          <text:p text:style-name="a1061" text:class-names="" text:cond-style-name=""><text:span text:style-name="a1060" text:class-names="">Click to edit Master text styles</text:span></text:p>
          <text:list text:style-name="a1064">
            <text:list-item>
              <text:list text:style-name="a1064">
                <text:list-item>
                  <text:p text:style-name="a1063" text:class-names="" text:cond-style-name=""><text:span text:style-name="a1062" text:class-names="">Second level</text:span></text:p>
                </text:list-item>
              </text:list>
            </text:list-item>
          </text:list>
          <text:list text:style-name="a1067">
            <text:list-item>
              <text:list text:style-name="a1067">
                <text:list-item>
                  <text:list text:style-name="a1067">
                    <text:list-item>
                      <text:p text:style-name="a1066" text:class-names="" text:cond-style-name=""><text:span text:style-name="a1065" text:class-names="">Third level</text:span></text:p>
                    </text:list-item>
                  </text:list>
                </text:list-item>
              </text:list>
            </text:list-item>
          </text:list>
          <text:list text:style-name="a1070">
            <text:list-item>
              <text:list text:style-name="a1070">
                <text:list-item>
                  <text:list text:style-name="a1070">
                    <text:list-item>
                      <text:list text:style-name="a1070">
                        <text:list-item>
                          <text:p text:style-name="a1069" text:class-names="" text:cond-style-name=""><text:span text:style-name="a1068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073">
            <text:list-item>
              <text:list text:style-name="a1073">
                <text:list-item>
                  <text:list text:style-name="a1073">
                    <text:list-item>
                      <text:list text:style-name="a1073">
                        <text:list-item>
                          <text:list text:style-name="a1073">
                            <text:list-item>
                              <text:p text:style-name="a1072" text:class-names="" text:cond-style-name=""><text:span text:style-name="a1071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30" presentation:style-name="a1089" draw:name="Content Placeholder 3" svg:x="6.74826in" svg:y="1.75521in" svg:width="5.91493in" svg:height="4.34896in" presentation:class="object" presentation:placeholder="false">
        <draw:text-box>
          <text:p text:style-name="a1076" text:class-names="" text:cond-style-name=""><text:span text:style-name="a1075" text:class-names="">Click to edit Master text styles</text:span></text:p>
          <text:list text:style-name="a1079">
            <text:list-item>
              <text:list text:style-name="a1079">
                <text:list-item>
                  <text:p text:style-name="a1078" text:class-names="" text:cond-style-name=""><text:span text:style-name="a1077" text:class-names="">Second level</text:span></text:p>
                </text:list-item>
              </text:list>
            </text:list-item>
          </text:list>
          <text:list text:style-name="a1082">
            <text:list-item>
              <text:list text:style-name="a1082">
                <text:list-item>
                  <text:list text:style-name="a1082">
                    <text:list-item>
                      <text:p text:style-name="a1081" text:class-names="" text:cond-style-name=""><text:span text:style-name="a1080" text:class-names="">Third level</text:span></text:p>
                    </text:list-item>
                  </text:list>
                </text:list-item>
              </text:list>
            </text:list-item>
          </text:list>
          <text:list text:style-name="a1085">
            <text:list-item>
              <text:list text:style-name="a1085">
                <text:list-item>
                  <text:list text:style-name="a1085">
                    <text:list-item>
                      <text:list text:style-name="a1085">
                        <text:list-item>
                          <text:p text:style-name="a1084" text:class-names="" text:cond-style-name=""><text:span text:style-name="a1083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088">
            <text:list-item>
              <text:list text:style-name="a1088">
                <text:list-item>
                  <text:list text:style-name="a1088">
                    <text:list-item>
                      <text:list text:style-name="a1088">
                        <text:list-item>
                          <text:list text:style-name="a1088">
                            <text:list-item>
                              <text:p text:style-name="a1087" text:class-names="" text:cond-style-name=""><text:span text:style-name="a1086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31" presentation:style-name="a1092" draw:name="Date Placeholder 4" svg:x="0.66614in" svg:y="6.83228in" svg:width="3.10512in" svg:height="0.51693in" presentation:class="date-time" presentation:placeholder="false">
        <draw:text-box>
          <text:p text:style-name="a1091" text:class-names="" text:cond-style-name=""><text:span text:style-name="a1090" text:class-names=""/></text:p>
        </draw:text-box>
        <svg:title/>
        <svg:desc/>
      </draw:frame>
      <draw:frame draw:id="id132" presentation:style-name="a1095" draw:name="Footer Placeholder 5" svg:x="4.55866in" svg:y="6.83228in" svg:width="4.2248in" svg:height="0.51693in" presentation:class="footer" presentation:placeholder="false">
        <draw:text-box>
          <text:p text:style-name="a1094" text:class-names="" text:cond-style-name=""><text:span text:style-name="a1093" text:class-names=""/></text:p>
        </draw:text-box>
        <svg:title/>
        <svg:desc/>
      </draw:frame>
      <draw:frame draw:id="id133" presentation:style-name="a1098" draw:name="Slide Number Placeholder 6" svg:x="9.55748in" svg:y="6.83228in" svg:width="3.10512in" svg:height="0.51693in" presentation:class="page-number" presentation:placeholder="false">
        <draw:text-box>
          <text:p text:style-name="a1097" text:class-names="" text:cond-style-name=""><text:span text:style-name="a1096" text:class-names=""><text:page-number style:num-format="1" text:fixed="false"/></text:span></text:p>
        </draw:text-box>
        <svg:title/>
        <svg:desc/>
      </draw:frame>
      <presentation:notes style:page-layout-name="pageLayout2" draw:style-name="a1115">
        <draw:page-thumbnail svg:x="0.58346in" svg:y="0.83583in" svg:width="7.33228in" svg:height="4.12441in" presentation:class="page" draw:id="id4" presentation:style-name="a1099" draw:name="Slide Image Placeholder 1">
          <svg:title/>
          <svg:desc/>
        </draw:page-thumbnail>
        <draw:frame draw:id="id5" presentation:style-name="a1102" draw:name="Notes Placeholder 2" svg:x="0.85in" svg:y="5.2248in" svg:width="6.79961in" svg:height="4.94961in" presentation:class="notes" presentation:placeholder="false">
          <draw:text-box>
            <text:p text:style-name="a1101" text:class-names="" text:cond-style-name=""><text:span text:style-name="a1100" text:class-names=""/></text:p>
          </draw:text-box>
          <svg:title/>
          <svg:desc/>
        </draw:frame>
        <draw:frame draw:id="id6" presentation:style-name="a1105" draw:name="Header Placeholder 3" svg:x="0in" svg:y="0in" svg:width="3.68858in" svg:height="0.54961in" presentation:class="header" presentation:placeholder="false">
          <draw:text-box>
            <text:p text:style-name="a1104" text:class-names="" text:cond-style-name=""><text:span text:style-name="a1103" text:class-names=""/></text:p>
          </draw:text-box>
          <svg:title/>
          <svg:desc/>
        </draw:frame>
        <draw:frame draw:id="id7" presentation:style-name="a1108" draw:name="Date Placeholder 4" svg:x="4.81102in" svg:y="0in" svg:width="3.68858in" svg:height="0.54961in" presentation:class="date-time" presentation:placeholder="false">
          <draw:text-box>
            <text:p text:style-name="a1107" text:class-names="" text:cond-style-name=""><text:span text:style-name="a1106" text:class-names=""/></text:p>
          </draw:text-box>
          <svg:title/>
          <svg:desc/>
        </draw:frame>
        <draw:frame draw:id="id8" presentation:style-name="a1111" draw:name="Footer Placeholder 5" svg:x="0in" svg:y="10.45in" svg:width="3.68858in" svg:height="0.54961in" presentation:class="footer" presentation:placeholder="false">
          <draw:text-box>
            <text:p text:style-name="a1110" text:class-names="" text:cond-style-name=""><text:span text:style-name="a1109" text:class-names=""/></text:p>
          </draw:text-box>
          <svg:title/>
          <svg:desc/>
        </draw:frame>
        <draw:frame draw:id="id9" presentation:style-name="a1114" draw:name="Slide Number Placeholder 6" svg:x="4.81102in" svg:y="10.45in" svg:width="3.68858in" svg:height="0.54961in" presentation:class="page-number" presentation:placeholder="false">
          <draw:text-box>
            <text:p text:style-name="a1113" text:class-names="" text:cond-style-name=""><text:span text:style-name="a111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3-Layout5-twoTxTwoObj-Comparison" style:page-layout-name="pageLayout1" draw:style-name="a1116">
      <draw:frame draw:id="id134" presentation:style-name="a1119" draw:name="Title 1" svg:x="0.9184in" svg:y="0.39931in" svg:width="11.49653in" svg:height="1.44965in" presentation:class="title" presentation:placeholder="false">
        <draw:text-box>
          <text:p text:style-name="a1118" text:class-names="" text:cond-style-name=""><text:span text:style-name="a1117" text:class-names="">Click to edit Master title style</text:span></text:p>
        </draw:text-box>
        <svg:title/>
        <svg:desc/>
      </draw:frame>
      <draw:frame draw:id="id135" presentation:style-name="a1123" draw:name="Text Placeholder 2" svg:x="0.9184in" svg:y="1.83854in" svg:width="5.63889in" svg:height="0.90104in" presentation:class="outline" presentation:placeholder="false">
        <draw:text-box>
          <text:list text:style-name="a1122">
            <text:list-item>
              <text:p text:style-name="a1121" text:class-names="" text:cond-style-name=""><text:span text:style-name="a1120" text:class-names="">Click to edit Master text styles</text:span></text:p>
            </text:list-item>
          </text:list>
        </draw:text-box>
        <svg:title/>
        <svg:desc/>
      </draw:frame>
      <draw:frame draw:id="id136" presentation:style-name="a1138" draw:name="Content Placeholder 3" svg:x="0.9184in" svg:y="2.73958in" svg:width="5.63889in" svg:height="4.02951in" presentation:class="object" presentation:placeholder="false">
        <draw:text-box>
          <text:p text:style-name="a1125" text:class-names="" text:cond-style-name=""><text:span text:style-name="a1124" text:class-names="">Click to edit Master text styles</text:span></text:p>
          <text:list text:style-name="a1128">
            <text:list-item>
              <text:list text:style-name="a1128">
                <text:list-item>
                  <text:p text:style-name="a1127" text:class-names="" text:cond-style-name=""><text:span text:style-name="a1126" text:class-names="">Second level</text:span></text:p>
                </text:list-item>
              </text:list>
            </text:list-item>
          </text:list>
          <text:list text:style-name="a1131">
            <text:list-item>
              <text:list text:style-name="a1131">
                <text:list-item>
                  <text:list text:style-name="a1131">
                    <text:list-item>
                      <text:p text:style-name="a1130" text:class-names="" text:cond-style-name=""><text:span text:style-name="a1129" text:class-names="">Third level</text:span></text:p>
                    </text:list-item>
                  </text:list>
                </text:list-item>
              </text:list>
            </text:list-item>
          </text:list>
          <text:list text:style-name="a1134">
            <text:list-item>
              <text:list text:style-name="a1134">
                <text:list-item>
                  <text:list text:style-name="a1134">
                    <text:list-item>
                      <text:list text:style-name="a1134">
                        <text:list-item>
                          <text:p text:style-name="a1133" text:class-names="" text:cond-style-name=""><text:span text:style-name="a1132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137">
            <text:list-item>
              <text:list text:style-name="a1137">
                <text:list-item>
                  <text:list text:style-name="a1137">
                    <text:list-item>
                      <text:list text:style-name="a1137">
                        <text:list-item>
                          <text:list text:style-name="a1137">
                            <text:list-item>
                              <text:p text:style-name="a1136" text:class-names="" text:cond-style-name=""><text:span text:style-name="a1135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37" presentation:style-name="a1142" draw:name="Text Placeholder 4" svg:x="6.74826in" svg:y="1.83854in" svg:width="5.66667in" svg:height="0.90104in" presentation:class="outline" presentation:placeholder="false">
        <draw:text-box>
          <text:list text:style-name="a1141">
            <text:list-item>
              <text:p text:style-name="a1140" text:class-names="" text:cond-style-name=""><text:span text:style-name="a1139" text:class-names="">Click to edit Master text styles</text:span></text:p>
            </text:list-item>
          </text:list>
        </draw:text-box>
        <svg:title/>
        <svg:desc/>
      </draw:frame>
      <draw:frame draw:id="id138" presentation:style-name="a1157" draw:name="Content Placeholder 5" svg:x="6.74826in" svg:y="2.73958in" svg:width="5.66667in" svg:height="4.02951in" presentation:class="object" presentation:placeholder="false">
        <draw:text-box>
          <text:p text:style-name="a1144" text:class-names="" text:cond-style-name=""><text:span text:style-name="a1143" text:class-names="">Click to edit Master text styles</text:span></text:p>
          <text:list text:style-name="a1147">
            <text:list-item>
              <text:list text:style-name="a1147">
                <text:list-item>
                  <text:p text:style-name="a1146" text:class-names="" text:cond-style-name=""><text:span text:style-name="a1145" text:class-names="">Second level</text:span></text:p>
                </text:list-item>
              </text:list>
            </text:list-item>
          </text:list>
          <text:list text:style-name="a1150">
            <text:list-item>
              <text:list text:style-name="a1150">
                <text:list-item>
                  <text:list text:style-name="a1150">
                    <text:list-item>
                      <text:p text:style-name="a1149" text:class-names="" text:cond-style-name=""><text:span text:style-name="a1148" text:class-names="">Third level</text:span></text:p>
                    </text:list-item>
                  </text:list>
                </text:list-item>
              </text:list>
            </text:list-item>
          </text:list>
          <text:list text:style-name="a1153">
            <text:list-item>
              <text:list text:style-name="a1153">
                <text:list-item>
                  <text:list text:style-name="a1153">
                    <text:list-item>
                      <text:list text:style-name="a1153">
                        <text:list-item>
                          <text:p text:style-name="a1152" text:class-names="" text:cond-style-name=""><text:span text:style-name="a1151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156">
            <text:list-item>
              <text:list text:style-name="a1156">
                <text:list-item>
                  <text:list text:style-name="a1156">
                    <text:list-item>
                      <text:list text:style-name="a1156">
                        <text:list-item>
                          <text:list text:style-name="a1156">
                            <text:list-item>
                              <text:p text:style-name="a1155" text:class-names="" text:cond-style-name=""><text:span text:style-name="a1154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39" presentation:style-name="a1160" draw:name="Date Placeholder 6" svg:x="0.66614in" svg:y="6.83228in" svg:width="3.10512in" svg:height="0.51693in" presentation:class="date-time" presentation:placeholder="false">
        <draw:text-box>
          <text:p text:style-name="a1159" text:class-names="" text:cond-style-name=""><text:span text:style-name="a1158" text:class-names=""/></text:p>
        </draw:text-box>
        <svg:title/>
        <svg:desc/>
      </draw:frame>
      <draw:frame draw:id="id140" presentation:style-name="a1163" draw:name="Footer Placeholder 7" svg:x="4.55866in" svg:y="6.83228in" svg:width="4.2248in" svg:height="0.51693in" presentation:class="footer" presentation:placeholder="false">
        <draw:text-box>
          <text:p text:style-name="a1162" text:class-names="" text:cond-style-name=""><text:span text:style-name="a1161" text:class-names=""/></text:p>
        </draw:text-box>
        <svg:title/>
        <svg:desc/>
      </draw:frame>
      <draw:frame draw:id="id141" presentation:style-name="a1166" draw:name="Slide Number Placeholder 8" svg:x="9.55748in" svg:y="6.83228in" svg:width="3.10512in" svg:height="0.51693in" presentation:class="page-number" presentation:placeholder="false">
        <draw:text-box>
          <text:p text:style-name="a1165" text:class-names="" text:cond-style-name=""><text:span text:style-name="a1164" text:class-names=""><text:page-number style:num-format="1" text:fixed="false"/></text:span></text:p>
        </draw:text-box>
        <svg:title/>
        <svg:desc/>
      </draw:frame>
      <presentation:notes style:page-layout-name="pageLayout2" draw:style-name="a1183">
        <draw:page-thumbnail svg:x="0.58346in" svg:y="0.83583in" svg:width="7.33228in" svg:height="4.12441in" presentation:class="page" draw:id="id4" presentation:style-name="a1167" draw:name="Slide Image Placeholder 1">
          <svg:title/>
          <svg:desc/>
        </draw:page-thumbnail>
        <draw:frame draw:id="id5" presentation:style-name="a1170" draw:name="Notes Placeholder 2" svg:x="0.85in" svg:y="5.2248in" svg:width="6.79961in" svg:height="4.94961in" presentation:class="notes" presentation:placeholder="false">
          <draw:text-box>
            <text:p text:style-name="a1169" text:class-names="" text:cond-style-name=""><text:span text:style-name="a1168" text:class-names=""/></text:p>
          </draw:text-box>
          <svg:title/>
          <svg:desc/>
        </draw:frame>
        <draw:frame draw:id="id6" presentation:style-name="a1173" draw:name="Header Placeholder 3" svg:x="0in" svg:y="0in" svg:width="3.68858in" svg:height="0.54961in" presentation:class="header" presentation:placeholder="false">
          <draw:text-box>
            <text:p text:style-name="a1172" text:class-names="" text:cond-style-name=""><text:span text:style-name="a1171" text:class-names=""/></text:p>
          </draw:text-box>
          <svg:title/>
          <svg:desc/>
        </draw:frame>
        <draw:frame draw:id="id7" presentation:style-name="a1176" draw:name="Date Placeholder 4" svg:x="4.81102in" svg:y="0in" svg:width="3.68858in" svg:height="0.54961in" presentation:class="date-time" presentation:placeholder="false">
          <draw:text-box>
            <text:p text:style-name="a1175" text:class-names="" text:cond-style-name=""><text:span text:style-name="a1174" text:class-names=""/></text:p>
          </draw:text-box>
          <svg:title/>
          <svg:desc/>
        </draw:frame>
        <draw:frame draw:id="id8" presentation:style-name="a1179" draw:name="Footer Placeholder 5" svg:x="0in" svg:y="10.45in" svg:width="3.68858in" svg:height="0.54961in" presentation:class="footer" presentation:placeholder="false">
          <draw:text-box>
            <text:p text:style-name="a1178" text:class-names="" text:cond-style-name=""><text:span text:style-name="a1177" text:class-names=""/></text:p>
          </draw:text-box>
          <svg:title/>
          <svg:desc/>
        </draw:frame>
        <draw:frame draw:id="id9" presentation:style-name="a1182" draw:name="Slide Number Placeholder 6" svg:x="4.81102in" svg:y="10.45in" svg:width="3.68858in" svg:height="0.54961in" presentation:class="page-number" presentation:placeholder="false">
          <draw:text-box>
            <text:p text:style-name="a1181" text:class-names="" text:cond-style-name=""><text:span text:style-name="a118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3-Layout6-titleOnly-Title-Only" style:page-layout-name="pageLayout1" draw:style-name="a1184">
      <draw:frame draw:id="id142" presentation:style-name="a1187" draw:name="Title 1" svg:x="0.66614in" svg:y="0.29921in" svg:width="11.99646in" svg:height="1.25197in" presentation:class="title" presentation:placeholder="false">
        <draw:text-box>
          <text:p text:style-name="a1186" text:class-names="" text:cond-style-name=""><text:span text:style-name="a1185" text:class-names="">Click to edit Master title style</text:span></text:p>
        </draw:text-box>
        <svg:title/>
        <svg:desc/>
      </draw:frame>
      <draw:frame draw:id="id143" presentation:style-name="a1190" draw:name="Date Placeholder 2" svg:x="0.66614in" svg:y="6.83228in" svg:width="3.10512in" svg:height="0.51693in" presentation:class="date-time" presentation:placeholder="false">
        <draw:text-box>
          <text:p text:style-name="a1189" text:class-names="" text:cond-style-name=""><text:span text:style-name="a1188" text:class-names=""/></text:p>
        </draw:text-box>
        <svg:title/>
        <svg:desc/>
      </draw:frame>
      <draw:frame draw:id="id144" presentation:style-name="a1193" draw:name="Footer Placeholder 3" svg:x="4.55866in" svg:y="6.83228in" svg:width="4.2248in" svg:height="0.51693in" presentation:class="footer" presentation:placeholder="false">
        <draw:text-box>
          <text:p text:style-name="a1192" text:class-names="" text:cond-style-name=""><text:span text:style-name="a1191" text:class-names=""/></text:p>
        </draw:text-box>
        <svg:title/>
        <svg:desc/>
      </draw:frame>
      <draw:frame draw:id="id145" presentation:style-name="a1196" draw:name="Slide Number Placeholder 4" svg:x="9.55748in" svg:y="6.83228in" svg:width="3.10512in" svg:height="0.51693in" presentation:class="page-number" presentation:placeholder="false">
        <draw:text-box>
          <text:p text:style-name="a1195" text:class-names="" text:cond-style-name=""><text:span text:style-name="a1194" text:class-names=""><text:page-number style:num-format="1" text:fixed="false"/></text:span></text:p>
        </draw:text-box>
        <svg:title/>
        <svg:desc/>
      </draw:frame>
      <presentation:notes style:page-layout-name="pageLayout2" draw:style-name="a1213">
        <draw:page-thumbnail svg:x="0.58346in" svg:y="0.83583in" svg:width="7.33228in" svg:height="4.12441in" presentation:class="page" draw:id="id4" presentation:style-name="a1197" draw:name="Slide Image Placeholder 1">
          <svg:title/>
          <svg:desc/>
        </draw:page-thumbnail>
        <draw:frame draw:id="id5" presentation:style-name="a1200" draw:name="Notes Placeholder 2" svg:x="0.85in" svg:y="5.2248in" svg:width="6.79961in" svg:height="4.94961in" presentation:class="notes" presentation:placeholder="false">
          <draw:text-box>
            <text:p text:style-name="a1199" text:class-names="" text:cond-style-name=""><text:span text:style-name="a1198" text:class-names=""/></text:p>
          </draw:text-box>
          <svg:title/>
          <svg:desc/>
        </draw:frame>
        <draw:frame draw:id="id6" presentation:style-name="a1203" draw:name="Header Placeholder 3" svg:x="0in" svg:y="0in" svg:width="3.68858in" svg:height="0.54961in" presentation:class="header" presentation:placeholder="false">
          <draw:text-box>
            <text:p text:style-name="a1202" text:class-names="" text:cond-style-name=""><text:span text:style-name="a1201" text:class-names=""/></text:p>
          </draw:text-box>
          <svg:title/>
          <svg:desc/>
        </draw:frame>
        <draw:frame draw:id="id7" presentation:style-name="a1206" draw:name="Date Placeholder 4" svg:x="4.81102in" svg:y="0in" svg:width="3.68858in" svg:height="0.54961in" presentation:class="date-time" presentation:placeholder="false">
          <draw:text-box>
            <text:p text:style-name="a1205" text:class-names="" text:cond-style-name=""><text:span text:style-name="a1204" text:class-names=""/></text:p>
          </draw:text-box>
          <svg:title/>
          <svg:desc/>
        </draw:frame>
        <draw:frame draw:id="id8" presentation:style-name="a1209" draw:name="Footer Placeholder 5" svg:x="0in" svg:y="10.45in" svg:width="3.68858in" svg:height="0.54961in" presentation:class="footer" presentation:placeholder="false">
          <draw:text-box>
            <text:p text:style-name="a1208" text:class-names="" text:cond-style-name=""><text:span text:style-name="a1207" text:class-names=""/></text:p>
          </draw:text-box>
          <svg:title/>
          <svg:desc/>
        </draw:frame>
        <draw:frame draw:id="id9" presentation:style-name="a1212" draw:name="Slide Number Placeholder 6" svg:x="4.81102in" svg:y="10.45in" svg:width="3.68858in" svg:height="0.54961in" presentation:class="page-number" presentation:placeholder="false">
          <draw:text-box>
            <text:p text:style-name="a1211" text:class-names="" text:cond-style-name=""><text:span text:style-name="a121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3-Layout7-blank-Blank" style:page-layout-name="pageLayout1" draw:style-name="a1214">
      <draw:frame draw:id="id146" presentation:style-name="a1217" draw:name="Date Placeholder 1" svg:x="0.66614in" svg:y="6.83228in" svg:width="3.10512in" svg:height="0.51693in" presentation:class="date-time" presentation:placeholder="false">
        <draw:text-box>
          <text:p text:style-name="a1216" text:class-names="" text:cond-style-name=""><text:span text:style-name="a1215" text:class-names=""/></text:p>
        </draw:text-box>
        <svg:title/>
        <svg:desc/>
      </draw:frame>
      <draw:frame draw:id="id147" presentation:style-name="a1220" draw:name="Footer Placeholder 2" svg:x="4.55866in" svg:y="6.83228in" svg:width="4.2248in" svg:height="0.51693in" presentation:class="footer" presentation:placeholder="false">
        <draw:text-box>
          <text:p text:style-name="a1219" text:class-names="" text:cond-style-name=""><text:span text:style-name="a1218" text:class-names=""/></text:p>
        </draw:text-box>
        <svg:title/>
        <svg:desc/>
      </draw:frame>
      <draw:frame draw:id="id148" presentation:style-name="a1223" draw:name="Slide Number Placeholder 3" svg:x="9.55748in" svg:y="6.83228in" svg:width="3.10512in" svg:height="0.51693in" presentation:class="page-number" presentation:placeholder="false">
        <draw:text-box>
          <text:p text:style-name="a1222" text:class-names="" text:cond-style-name=""><text:span text:style-name="a1221" text:class-names=""><text:page-number style:num-format="1" text:fixed="false"/></text:span></text:p>
        </draw:text-box>
        <svg:title/>
        <svg:desc/>
      </draw:frame>
      <presentation:notes style:page-layout-name="pageLayout2" draw:style-name="a1240">
        <draw:page-thumbnail svg:x="0.58346in" svg:y="0.83583in" svg:width="7.33228in" svg:height="4.12441in" presentation:class="page" draw:id="id4" presentation:style-name="a1224" draw:name="Slide Image Placeholder 1">
          <svg:title/>
          <svg:desc/>
        </draw:page-thumbnail>
        <draw:frame draw:id="id5" presentation:style-name="a1227" draw:name="Notes Placeholder 2" svg:x="0.85in" svg:y="5.2248in" svg:width="6.79961in" svg:height="4.94961in" presentation:class="notes" presentation:placeholder="false">
          <draw:text-box>
            <text:p text:style-name="a1226" text:class-names="" text:cond-style-name=""><text:span text:style-name="a1225" text:class-names=""/></text:p>
          </draw:text-box>
          <svg:title/>
          <svg:desc/>
        </draw:frame>
        <draw:frame draw:id="id6" presentation:style-name="a1230" draw:name="Header Placeholder 3" svg:x="0in" svg:y="0in" svg:width="3.68858in" svg:height="0.54961in" presentation:class="header" presentation:placeholder="false">
          <draw:text-box>
            <text:p text:style-name="a1229" text:class-names="" text:cond-style-name=""><text:span text:style-name="a1228" text:class-names=""/></text:p>
          </draw:text-box>
          <svg:title/>
          <svg:desc/>
        </draw:frame>
        <draw:frame draw:id="id7" presentation:style-name="a1233" draw:name="Date Placeholder 4" svg:x="4.81102in" svg:y="0in" svg:width="3.68858in" svg:height="0.54961in" presentation:class="date-time" presentation:placeholder="false">
          <draw:text-box>
            <text:p text:style-name="a1232" text:class-names="" text:cond-style-name=""><text:span text:style-name="a1231" text:class-names=""/></text:p>
          </draw:text-box>
          <svg:title/>
          <svg:desc/>
        </draw:frame>
        <draw:frame draw:id="id8" presentation:style-name="a1236" draw:name="Footer Placeholder 5" svg:x="0in" svg:y="10.45in" svg:width="3.68858in" svg:height="0.54961in" presentation:class="footer" presentation:placeholder="false">
          <draw:text-box>
            <text:p text:style-name="a1235" text:class-names="" text:cond-style-name=""><text:span text:style-name="a1234" text:class-names=""/></text:p>
          </draw:text-box>
          <svg:title/>
          <svg:desc/>
        </draw:frame>
        <draw:frame draw:id="id9" presentation:style-name="a1239" draw:name="Slide Number Placeholder 6" svg:x="4.81102in" svg:y="10.45in" svg:width="3.68858in" svg:height="0.54961in" presentation:class="page-number" presentation:placeholder="false">
          <draw:text-box>
            <text:p text:style-name="a1238" text:class-names="" text:cond-style-name=""><text:span text:style-name="a123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3-Layout8-objTx-Content-with-Caption" style:page-layout-name="pageLayout1" draw:style-name="a1241">
      <draw:frame draw:id="id149" presentation:style-name="a1244" draw:name="Title 1" svg:x="0.9184in" svg:y="0.5in" svg:width="4.29861in" svg:height="1.75in" presentation:class="title" presentation:placeholder="false">
        <draw:text-box>
          <text:p text:style-name="a1243" text:class-names="" text:cond-style-name=""><text:span text:style-name="a1242" text:class-names="">Click to edit Master title style</text:span></text:p>
        </draw:text-box>
        <svg:title/>
        <svg:desc/>
      </draw:frame>
      <draw:frame draw:id="id150" presentation:style-name="a1259" draw:name="Content Placeholder 2" svg:x="5.66667in" svg:y="1.07986in" svg:width="6.74826in" svg:height="5.32986in" presentation:class="object" presentation:placeholder="false">
        <draw:text-box>
          <text:p text:style-name="a1246" text:class-names="" text:cond-style-name=""><text:span text:style-name="a1245" text:class-names="">Click to edit Master text styles</text:span></text:p>
          <text:list text:style-name="a1249">
            <text:list-item>
              <text:list text:style-name="a1249">
                <text:list-item>
                  <text:p text:style-name="a1248" text:class-names="" text:cond-style-name=""><text:span text:style-name="a1247" text:class-names="">Second level</text:span></text:p>
                </text:list-item>
              </text:list>
            </text:list-item>
          </text:list>
          <text:list text:style-name="a1252">
            <text:list-item>
              <text:list text:style-name="a1252">
                <text:list-item>
                  <text:list text:style-name="a1252">
                    <text:list-item>
                      <text:p text:style-name="a1251" text:class-names="" text:cond-style-name=""><text:span text:style-name="a1250" text:class-names="">Third level</text:span></text:p>
                    </text:list-item>
                  </text:list>
                </text:list-item>
              </text:list>
            </text:list-item>
          </text:list>
          <text:list text:style-name="a1255">
            <text:list-item>
              <text:list text:style-name="a1255">
                <text:list-item>
                  <text:list text:style-name="a1255">
                    <text:list-item>
                      <text:list text:style-name="a1255">
                        <text:list-item>
                          <text:p text:style-name="a1254" text:class-names="" text:cond-style-name=""><text:span text:style-name="a1253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258">
            <text:list-item>
              <text:list text:style-name="a1258">
                <text:list-item>
                  <text:list text:style-name="a1258">
                    <text:list-item>
                      <text:list text:style-name="a1258">
                        <text:list-item>
                          <text:list text:style-name="a1258">
                            <text:list-item>
                              <text:p text:style-name="a1257" text:class-names="" text:cond-style-name=""><text:span text:style-name="a1256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51" presentation:style-name="a1263" draw:name="Text Placeholder 3" svg:x="0.9184in" svg:y="2.25in" svg:width="4.29861in" svg:height="4.1684in" presentation:class="outline" presentation:placeholder="false">
        <draw:text-box>
          <text:list text:style-name="a1262">
            <text:list-item>
              <text:p text:style-name="a1261" text:class-names="" text:cond-style-name=""><text:span text:style-name="a1260" text:class-names="">Click to edit Master text styles</text:span></text:p>
            </text:list-item>
          </text:list>
        </draw:text-box>
        <svg:title/>
        <svg:desc/>
      </draw:frame>
      <draw:frame draw:id="id152" presentation:style-name="a1266" draw:name="Date Placeholder 4" svg:x="0.66614in" svg:y="6.83228in" svg:width="3.10512in" svg:height="0.51693in" presentation:class="date-time" presentation:placeholder="false">
        <draw:text-box>
          <text:p text:style-name="a1265" text:class-names="" text:cond-style-name=""><text:span text:style-name="a1264" text:class-names=""/></text:p>
        </draw:text-box>
        <svg:title/>
        <svg:desc/>
      </draw:frame>
      <draw:frame draw:id="id153" presentation:style-name="a1269" draw:name="Footer Placeholder 5" svg:x="4.55866in" svg:y="6.83228in" svg:width="4.2248in" svg:height="0.51693in" presentation:class="footer" presentation:placeholder="false">
        <draw:text-box>
          <text:p text:style-name="a1268" text:class-names="" text:cond-style-name=""><text:span text:style-name="a1267" text:class-names=""/></text:p>
        </draw:text-box>
        <svg:title/>
        <svg:desc/>
      </draw:frame>
      <draw:frame draw:id="id154" presentation:style-name="a1272" draw:name="Slide Number Placeholder 6" svg:x="9.55748in" svg:y="6.83228in" svg:width="3.10512in" svg:height="0.51693in" presentation:class="page-number" presentation:placeholder="false">
        <draw:text-box>
          <text:p text:style-name="a1271" text:class-names="" text:cond-style-name=""><text:span text:style-name="a1270" text:class-names=""><text:page-number style:num-format="1" text:fixed="false"/></text:span></text:p>
        </draw:text-box>
        <svg:title/>
        <svg:desc/>
      </draw:frame>
      <presentation:notes style:page-layout-name="pageLayout2" draw:style-name="a1289">
        <draw:page-thumbnail svg:x="0.58346in" svg:y="0.83583in" svg:width="7.33228in" svg:height="4.12441in" presentation:class="page" draw:id="id4" presentation:style-name="a1273" draw:name="Slide Image Placeholder 1">
          <svg:title/>
          <svg:desc/>
        </draw:page-thumbnail>
        <draw:frame draw:id="id5" presentation:style-name="a1276" draw:name="Notes Placeholder 2" svg:x="0.85in" svg:y="5.2248in" svg:width="6.79961in" svg:height="4.94961in" presentation:class="notes" presentation:placeholder="false">
          <draw:text-box>
            <text:p text:style-name="a1275" text:class-names="" text:cond-style-name=""><text:span text:style-name="a1274" text:class-names=""/></text:p>
          </draw:text-box>
          <svg:title/>
          <svg:desc/>
        </draw:frame>
        <draw:frame draw:id="id6" presentation:style-name="a1279" draw:name="Header Placeholder 3" svg:x="0in" svg:y="0in" svg:width="3.68858in" svg:height="0.54961in" presentation:class="header" presentation:placeholder="false">
          <draw:text-box>
            <text:p text:style-name="a1278" text:class-names="" text:cond-style-name=""><text:span text:style-name="a1277" text:class-names=""/></text:p>
          </draw:text-box>
          <svg:title/>
          <svg:desc/>
        </draw:frame>
        <draw:frame draw:id="id7" presentation:style-name="a1282" draw:name="Date Placeholder 4" svg:x="4.81102in" svg:y="0in" svg:width="3.68858in" svg:height="0.54961in" presentation:class="date-time" presentation:placeholder="false">
          <draw:text-box>
            <text:p text:style-name="a1281" text:class-names="" text:cond-style-name=""><text:span text:style-name="a1280" text:class-names=""/></text:p>
          </draw:text-box>
          <svg:title/>
          <svg:desc/>
        </draw:frame>
        <draw:frame draw:id="id8" presentation:style-name="a1285" draw:name="Footer Placeholder 5" svg:x="0in" svg:y="10.45in" svg:width="3.68858in" svg:height="0.54961in" presentation:class="footer" presentation:placeholder="false">
          <draw:text-box>
            <text:p text:style-name="a1284" text:class-names="" text:cond-style-name=""><text:span text:style-name="a1283" text:class-names=""/></text:p>
          </draw:text-box>
          <svg:title/>
          <svg:desc/>
        </draw:frame>
        <draw:frame draw:id="id9" presentation:style-name="a1288" draw:name="Slide Number Placeholder 6" svg:x="4.81102in" svg:y="10.45in" svg:width="3.68858in" svg:height="0.54961in" presentation:class="page-number" presentation:placeholder="false">
          <draw:text-box>
            <text:p text:style-name="a1287" text:class-names="" text:cond-style-name=""><text:span text:style-name="a1286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3-Layout9-picTx-Picture-with-Caption" style:page-layout-name="pageLayout1" draw:style-name="a1290">
      <draw:frame draw:id="id155" presentation:style-name="a1293" draw:name="Title 1" svg:x="0.9184in" svg:y="0.5in" svg:width="4.29861in" svg:height="1.75in" presentation:class="title" presentation:placeholder="false">
        <draw:text-box>
          <text:p text:style-name="a1292" text:class-names="" text:cond-style-name=""><text:span text:style-name="a1291" text:class-names="">Click to edit Master title style</text:span></text:p>
        </draw:text-box>
        <svg:title/>
        <svg:desc/>
      </draw:frame>
      <draw:frame draw:id="id156" presentation:style-name="a1296" draw:name="Picture Placeholder 2" svg:x="5.66667in" svg:y="1.07986in" svg:width="6.74826in" svg:height="5.32986in" presentation:class="graphic" presentation:placeholder="false">
        <draw:text-box>
          <text:p text:style-name="a1295" text:class-names="" text:cond-style-name=""><text:span text:style-name="a1294" text:class-names=""/></text:p>
        </draw:text-box>
        <svg:title/>
        <svg:desc/>
      </draw:frame>
      <draw:frame draw:id="id157" presentation:style-name="a1300" draw:name="Text Placeholder 3" svg:x="0.9184in" svg:y="2.25in" svg:width="4.29861in" svg:height="4.1684in" presentation:class="outline" presentation:placeholder="false">
        <draw:text-box>
          <text:list text:style-name="a1299">
            <text:list-item>
              <text:p text:style-name="a1298" text:class-names="" text:cond-style-name=""><text:span text:style-name="a1297" text:class-names="">Click to edit Master text styles</text:span></text:p>
            </text:list-item>
          </text:list>
        </draw:text-box>
        <svg:title/>
        <svg:desc/>
      </draw:frame>
      <draw:frame draw:id="id158" presentation:style-name="a1303" draw:name="Date Placeholder 4" svg:x="0.66614in" svg:y="6.83228in" svg:width="3.10512in" svg:height="0.51693in" presentation:class="date-time" presentation:placeholder="false">
        <draw:text-box>
          <text:p text:style-name="a1302" text:class-names="" text:cond-style-name=""><text:span text:style-name="a1301" text:class-names=""/></text:p>
        </draw:text-box>
        <svg:title/>
        <svg:desc/>
      </draw:frame>
      <draw:frame draw:id="id159" presentation:style-name="a1306" draw:name="Footer Placeholder 5" svg:x="4.55866in" svg:y="6.83228in" svg:width="4.2248in" svg:height="0.51693in" presentation:class="footer" presentation:placeholder="false">
        <draw:text-box>
          <text:p text:style-name="a1305" text:class-names="" text:cond-style-name=""><text:span text:style-name="a1304" text:class-names=""/></text:p>
        </draw:text-box>
        <svg:title/>
        <svg:desc/>
      </draw:frame>
      <draw:frame draw:id="id160" presentation:style-name="a1309" draw:name="Slide Number Placeholder 6" svg:x="9.55748in" svg:y="6.83228in" svg:width="3.10512in" svg:height="0.51693in" presentation:class="page-number" presentation:placeholder="false">
        <draw:text-box>
          <text:p text:style-name="a1308" text:class-names="" text:cond-style-name=""><text:span text:style-name="a1307" text:class-names=""><text:page-number style:num-format="1" text:fixed="false"/></text:span></text:p>
        </draw:text-box>
        <svg:title/>
        <svg:desc/>
      </draw:frame>
      <presentation:notes style:page-layout-name="pageLayout2" draw:style-name="a1326">
        <draw:page-thumbnail svg:x="0.58346in" svg:y="0.83583in" svg:width="7.33228in" svg:height="4.12441in" presentation:class="page" draw:id="id4" presentation:style-name="a1310" draw:name="Slide Image Placeholder 1">
          <svg:title/>
          <svg:desc/>
        </draw:page-thumbnail>
        <draw:frame draw:id="id5" presentation:style-name="a1313" draw:name="Notes Placeholder 2" svg:x="0.85in" svg:y="5.2248in" svg:width="6.79961in" svg:height="4.94961in" presentation:class="notes" presentation:placeholder="false">
          <draw:text-box>
            <text:p text:style-name="a1312" text:class-names="" text:cond-style-name=""><text:span text:style-name="a1311" text:class-names=""/></text:p>
          </draw:text-box>
          <svg:title/>
          <svg:desc/>
        </draw:frame>
        <draw:frame draw:id="id6" presentation:style-name="a1316" draw:name="Header Placeholder 3" svg:x="0in" svg:y="0in" svg:width="3.68858in" svg:height="0.54961in" presentation:class="header" presentation:placeholder="false">
          <draw:text-box>
            <text:p text:style-name="a1315" text:class-names="" text:cond-style-name=""><text:span text:style-name="a1314" text:class-names=""/></text:p>
          </draw:text-box>
          <svg:title/>
          <svg:desc/>
        </draw:frame>
        <draw:frame draw:id="id7" presentation:style-name="a1319" draw:name="Date Placeholder 4" svg:x="4.81102in" svg:y="0in" svg:width="3.68858in" svg:height="0.54961in" presentation:class="date-time" presentation:placeholder="false">
          <draw:text-box>
            <text:p text:style-name="a1318" text:class-names="" text:cond-style-name=""><text:span text:style-name="a1317" text:class-names=""/></text:p>
          </draw:text-box>
          <svg:title/>
          <svg:desc/>
        </draw:frame>
        <draw:frame draw:id="id8" presentation:style-name="a1322" draw:name="Footer Placeholder 5" svg:x="0in" svg:y="10.45in" svg:width="3.68858in" svg:height="0.54961in" presentation:class="footer" presentation:placeholder="false">
          <draw:text-box>
            <text:p text:style-name="a1321" text:class-names="" text:cond-style-name=""><text:span text:style-name="a1320" text:class-names=""/></text:p>
          </draw:text-box>
          <svg:title/>
          <svg:desc/>
        </draw:frame>
        <draw:frame draw:id="id9" presentation:style-name="a1325" draw:name="Slide Number Placeholder 6" svg:x="4.81102in" svg:y="10.45in" svg:width="3.68858in" svg:height="0.54961in" presentation:class="page-number" presentation:placeholder="false">
          <draw:text-box>
            <text:p text:style-name="a1324" text:class-names="" text:cond-style-name=""><text:span text:style-name="a1323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3-Layout10-vertTx-Title-and-Vertical-Text" style:page-layout-name="pageLayout1" draw:style-name="a1327">
      <draw:frame draw:id="id161" presentation:style-name="a1330" draw:name="Title 1" svg:x="0.66614in" svg:y="0.29921in" svg:width="11.99646in" svg:height="1.25197in" presentation:class="title" presentation:placeholder="false">
        <draw:text-box>
          <text:p text:style-name="a1329" text:class-names="" text:cond-style-name=""><text:span text:style-name="a1328" text:class-names="">Click to edit Master title style</text:span></text:p>
        </draw:text-box>
        <svg:title/>
        <svg:desc/>
      </draw:frame>
      <draw:frame draw:id="id162" presentation:style-name="a1346" draw:name="Vertical Text Placeholder 2" svg:x="0.66614in" svg:y="1.75472in" svg:width="11.99646in" svg:height="4.34961in" presentation:class="outline" presentation:placeholder="false">
        <draw:text-box>
          <text:list text:style-name="a1333">
            <text:list-item>
              <text:p text:style-name="a1332" text:class-names="" text:cond-style-name=""><text:span text:style-name="a1331" text:class-names="">Click to edit Master text styles</text:span></text:p>
            </text:list-item>
          </text:list>
          <text:list text:style-name="a1336">
            <text:list-item>
              <text:list text:style-name="a1336">
                <text:list-item>
                  <text:p text:style-name="a1335" text:class-names="" text:cond-style-name=""><text:span text:style-name="a1334" text:class-names="">Second level</text:span></text:p>
                </text:list-item>
              </text:list>
            </text:list-item>
          </text:list>
          <text:list text:style-name="a1339">
            <text:list-item>
              <text:list text:style-name="a1339">
                <text:list-item>
                  <text:list text:style-name="a1339">
                    <text:list-item>
                      <text:p text:style-name="a1338" text:class-names="" text:cond-style-name=""><text:span text:style-name="a1337" text:class-names="">Third level</text:span></text:p>
                    </text:list-item>
                  </text:list>
                </text:list-item>
              </text:list>
            </text:list-item>
          </text:list>
          <text:list text:style-name="a1342">
            <text:list-item>
              <text:list text:style-name="a1342">
                <text:list-item>
                  <text:list text:style-name="a1342">
                    <text:list-item>
                      <text:list text:style-name="a1342">
                        <text:list-item>
                          <text:p text:style-name="a1341" text:class-names="" text:cond-style-name=""><text:span text:style-name="a1340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345">
            <text:list-item>
              <text:list text:style-name="a1345">
                <text:list-item>
                  <text:list text:style-name="a1345">
                    <text:list-item>
                      <text:list text:style-name="a1345">
                        <text:list-item>
                          <text:list text:style-name="a1345">
                            <text:list-item>
                              <text:p text:style-name="a1344" text:class-names="" text:cond-style-name=""><text:span text:style-name="a1343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63" presentation:style-name="a1349" draw:name="Date Placeholder 3" svg:x="0.66614in" svg:y="6.83228in" svg:width="3.10512in" svg:height="0.51693in" presentation:class="date-time" presentation:placeholder="false">
        <draw:text-box>
          <text:p text:style-name="a1348" text:class-names="" text:cond-style-name=""><text:span text:style-name="a1347" text:class-names=""/></text:p>
        </draw:text-box>
        <svg:title/>
        <svg:desc/>
      </draw:frame>
      <draw:frame draw:id="id164" presentation:style-name="a1352" draw:name="Footer Placeholder 4" svg:x="4.55866in" svg:y="6.83228in" svg:width="4.2248in" svg:height="0.51693in" presentation:class="footer" presentation:placeholder="false">
        <draw:text-box>
          <text:p text:style-name="a1351" text:class-names="" text:cond-style-name=""><text:span text:style-name="a1350" text:class-names=""/></text:p>
        </draw:text-box>
        <svg:title/>
        <svg:desc/>
      </draw:frame>
      <draw:frame draw:id="id165" presentation:style-name="a1355" draw:name="Slide Number Placeholder 5" svg:x="9.55748in" svg:y="6.83228in" svg:width="3.10512in" svg:height="0.51693in" presentation:class="page-number" presentation:placeholder="false">
        <draw:text-box>
          <text:p text:style-name="a1354" text:class-names="" text:cond-style-name=""><text:span text:style-name="a1353" text:class-names=""><text:page-number style:num-format="1" text:fixed="false"/></text:span></text:p>
        </draw:text-box>
        <svg:title/>
        <svg:desc/>
      </draw:frame>
      <presentation:notes style:page-layout-name="pageLayout2" draw:style-name="a1372">
        <draw:page-thumbnail svg:x="0.58346in" svg:y="0.83583in" svg:width="7.33228in" svg:height="4.12441in" presentation:class="page" draw:id="id4" presentation:style-name="a1356" draw:name="Slide Image Placeholder 1">
          <svg:title/>
          <svg:desc/>
        </draw:page-thumbnail>
        <draw:frame draw:id="id5" presentation:style-name="a1359" draw:name="Notes Placeholder 2" svg:x="0.85in" svg:y="5.2248in" svg:width="6.79961in" svg:height="4.94961in" presentation:class="notes" presentation:placeholder="false">
          <draw:text-box>
            <text:p text:style-name="a1358" text:class-names="" text:cond-style-name=""><text:span text:style-name="a1357" text:class-names=""/></text:p>
          </draw:text-box>
          <svg:title/>
          <svg:desc/>
        </draw:frame>
        <draw:frame draw:id="id6" presentation:style-name="a1362" draw:name="Header Placeholder 3" svg:x="0in" svg:y="0in" svg:width="3.68858in" svg:height="0.54961in" presentation:class="header" presentation:placeholder="false">
          <draw:text-box>
            <text:p text:style-name="a1361" text:class-names="" text:cond-style-name=""><text:span text:style-name="a1360" text:class-names=""/></text:p>
          </draw:text-box>
          <svg:title/>
          <svg:desc/>
        </draw:frame>
        <draw:frame draw:id="id7" presentation:style-name="a1365" draw:name="Date Placeholder 4" svg:x="4.81102in" svg:y="0in" svg:width="3.68858in" svg:height="0.54961in" presentation:class="date-time" presentation:placeholder="false">
          <draw:text-box>
            <text:p text:style-name="a1364" text:class-names="" text:cond-style-name=""><text:span text:style-name="a1363" text:class-names=""/></text:p>
          </draw:text-box>
          <svg:title/>
          <svg:desc/>
        </draw:frame>
        <draw:frame draw:id="id8" presentation:style-name="a1368" draw:name="Footer Placeholder 5" svg:x="0in" svg:y="10.45in" svg:width="3.68858in" svg:height="0.54961in" presentation:class="footer" presentation:placeholder="false">
          <draw:text-box>
            <text:p text:style-name="a1367" text:class-names="" text:cond-style-name=""><text:span text:style-name="a1366" text:class-names=""/></text:p>
          </draw:text-box>
          <svg:title/>
          <svg:desc/>
        </draw:frame>
        <draw:frame draw:id="id9" presentation:style-name="a1371" draw:name="Slide Number Placeholder 6" svg:x="4.81102in" svg:y="10.45in" svg:width="3.68858in" svg:height="0.54961in" presentation:class="page-number" presentation:placeholder="false">
          <draw:text-box>
            <text:p text:style-name="a1370" text:class-names="" text:cond-style-name=""><text:span text:style-name="a136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3-Layout11-vertTitleAndTx-Vertical-Title-and-Text" style:page-layout-name="pageLayout1" draw:style-name="a1373">
      <draw:frame draw:id="id166" presentation:style-name="a1376" draw:name="Vertical Title 1" svg:x="9.66493in" svg:y="0.29861in" svg:width="2.99826in" svg:height="5.80556in" presentation:class="title" presentation:placeholder="false">
        <draw:text-box>
          <text:p text:style-name="a1375" text:class-names="" text:cond-style-name=""><text:span text:style-name="a1374" text:class-names="">Click to edit Master title style</text:span></text:p>
        </draw:text-box>
        <svg:title/>
        <svg:desc/>
      </draw:frame>
      <draw:frame draw:id="id167" presentation:style-name="a1392" draw:name="Vertical Text Placeholder 2" svg:x="0.66667in" svg:y="0.29861in" svg:width="8.8316in" svg:height="5.80556in" presentation:class="outline" presentation:placeholder="false">
        <draw:text-box>
          <text:list text:style-name="a1379">
            <text:list-item>
              <text:p text:style-name="a1378" text:class-names="" text:cond-style-name=""><text:span text:style-name="a1377" text:class-names="">Click to edit Master text styles</text:span></text:p>
            </text:list-item>
          </text:list>
          <text:list text:style-name="a1382">
            <text:list-item>
              <text:list text:style-name="a1382">
                <text:list-item>
                  <text:p text:style-name="a1381" text:class-names="" text:cond-style-name=""><text:span text:style-name="a1380" text:class-names="">Second level</text:span></text:p>
                </text:list-item>
              </text:list>
            </text:list-item>
          </text:list>
          <text:list text:style-name="a1385">
            <text:list-item>
              <text:list text:style-name="a1385">
                <text:list-item>
                  <text:list text:style-name="a1385">
                    <text:list-item>
                      <text:p text:style-name="a1384" text:class-names="" text:cond-style-name=""><text:span text:style-name="a1383" text:class-names="">Third level</text:span></text:p>
                    </text:list-item>
                  </text:list>
                </text:list-item>
              </text:list>
            </text:list-item>
          </text:list>
          <text:list text:style-name="a1388">
            <text:list-item>
              <text:list text:style-name="a1388">
                <text:list-item>
                  <text:list text:style-name="a1388">
                    <text:list-item>
                      <text:list text:style-name="a1388">
                        <text:list-item>
                          <text:p text:style-name="a1387" text:class-names="" text:cond-style-name=""><text:span text:style-name="a1386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391">
            <text:list-item>
              <text:list text:style-name="a1391">
                <text:list-item>
                  <text:list text:style-name="a1391">
                    <text:list-item>
                      <text:list text:style-name="a1391">
                        <text:list-item>
                          <text:list text:style-name="a1391">
                            <text:list-item>
                              <text:p text:style-name="a1390" text:class-names="" text:cond-style-name=""><text:span text:style-name="a1389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68" presentation:style-name="a1395" draw:name="Date Placeholder 3" svg:x="0.66614in" svg:y="6.83228in" svg:width="3.10512in" svg:height="0.51693in" presentation:class="date-time" presentation:placeholder="false">
        <draw:text-box>
          <text:p text:style-name="a1394" text:class-names="" text:cond-style-name=""><text:span text:style-name="a1393" text:class-names=""/></text:p>
        </draw:text-box>
        <svg:title/>
        <svg:desc/>
      </draw:frame>
      <draw:frame draw:id="id169" presentation:style-name="a1398" draw:name="Footer Placeholder 4" svg:x="4.55866in" svg:y="6.83228in" svg:width="4.2248in" svg:height="0.51693in" presentation:class="footer" presentation:placeholder="false">
        <draw:text-box>
          <text:p text:style-name="a1397" text:class-names="" text:cond-style-name=""><text:span text:style-name="a1396" text:class-names=""/></text:p>
        </draw:text-box>
        <svg:title/>
        <svg:desc/>
      </draw:frame>
      <draw:frame draw:id="id170" presentation:style-name="a1401" draw:name="Slide Number Placeholder 5" svg:x="9.55748in" svg:y="6.83228in" svg:width="3.10512in" svg:height="0.51693in" presentation:class="page-number" presentation:placeholder="false">
        <draw:text-box>
          <text:p text:style-name="a1400" text:class-names="" text:cond-style-name=""><text:span text:style-name="a1399" text:class-names=""><text:page-number style:num-format="1" text:fixed="false"/></text:span></text:p>
        </draw:text-box>
        <svg:title/>
        <svg:desc/>
      </draw:frame>
      <presentation:notes style:page-layout-name="pageLayout2" draw:style-name="a1418">
        <draw:page-thumbnail svg:x="0.58346in" svg:y="0.83583in" svg:width="7.33228in" svg:height="4.12441in" presentation:class="page" draw:id="id4" presentation:style-name="a1402" draw:name="Slide Image Placeholder 1">
          <svg:title/>
          <svg:desc/>
        </draw:page-thumbnail>
        <draw:frame draw:id="id5" presentation:style-name="a1405" draw:name="Notes Placeholder 2" svg:x="0.85in" svg:y="5.2248in" svg:width="6.79961in" svg:height="4.94961in" presentation:class="notes" presentation:placeholder="false">
          <draw:text-box>
            <text:p text:style-name="a1404" text:class-names="" text:cond-style-name=""><text:span text:style-name="a1403" text:class-names=""/></text:p>
          </draw:text-box>
          <svg:title/>
          <svg:desc/>
        </draw:frame>
        <draw:frame draw:id="id6" presentation:style-name="a1408" draw:name="Header Placeholder 3" svg:x="0in" svg:y="0in" svg:width="3.68858in" svg:height="0.54961in" presentation:class="header" presentation:placeholder="false">
          <draw:text-box>
            <text:p text:style-name="a1407" text:class-names="" text:cond-style-name=""><text:span text:style-name="a1406" text:class-names=""/></text:p>
          </draw:text-box>
          <svg:title/>
          <svg:desc/>
        </draw:frame>
        <draw:frame draw:id="id7" presentation:style-name="a1411" draw:name="Date Placeholder 4" svg:x="4.81102in" svg:y="0in" svg:width="3.68858in" svg:height="0.54961in" presentation:class="date-time" presentation:placeholder="false">
          <draw:text-box>
            <text:p text:style-name="a1410" text:class-names="" text:cond-style-name=""><text:span text:style-name="a1409" text:class-names=""/></text:p>
          </draw:text-box>
          <svg:title/>
          <svg:desc/>
        </draw:frame>
        <draw:frame draw:id="id8" presentation:style-name="a1414" draw:name="Footer Placeholder 5" svg:x="0in" svg:y="10.45in" svg:width="3.68858in" svg:height="0.54961in" presentation:class="footer" presentation:placeholder="false">
          <draw:text-box>
            <text:p text:style-name="a1413" text:class-names="" text:cond-style-name=""><text:span text:style-name="a1412" text:class-names=""/></text:p>
          </draw:text-box>
          <svg:title/>
          <svg:desc/>
        </draw:frame>
        <draw:frame draw:id="id9" presentation:style-name="a1417" draw:name="Slide Number Placeholder 6" svg:x="4.81102in" svg:y="10.45in" svg:width="3.68858in" svg:height="0.54961in" presentation:class="page-number" presentation:placeholder="false">
          <draw:text-box>
            <text:p text:style-name="a1416" text:class-names="" text:cond-style-name=""><text:span text:style-name="a1415" text:class-names=""><text:page-number style:num-format="1" text:fixed="false"/></text:span></text:p>
          </draw:text-box>
          <svg:title/>
          <svg:desc/>
        </draw:frame>
      </presentation:notes>
    </style:master-page>
    <style:handout-master style:page-layout-name="pageLayout3" draw:style-name="a1419">
      <draw:frame draw:id="id171" presentation:style-name="a1422" draw:name="Header Placeholder 1" svg:x="0in" svg:y="0in" svg:width="3.68858in" svg:height="0.54961in" presentation:class="header" presentation:placeholder="false">
        <draw:text-box>
          <text:p text:style-name="a1421" text:class-names="" text:cond-style-name=""><text:span text:style-name="a1420" text:class-names=""/></text:p>
        </draw:text-box>
        <svg:title/>
        <svg:desc/>
      </draw:frame>
      <draw:frame draw:id="id172" presentation:style-name="a1425" draw:name="Date Placeholder 2" svg:x="4.81102in" svg:y="0in" svg:width="3.68858in" svg:height="0.54961in" presentation:class="date-time" presentation:placeholder="false">
        <draw:text-box>
          <text:p text:style-name="a1424" text:class-names="" text:cond-style-name=""><text:span text:style-name="a1423" text:class-names=""/></text:p>
        </draw:text-box>
        <svg:title/>
        <svg:desc/>
      </draw:frame>
      <draw:frame draw:id="id173" presentation:style-name="a1428" draw:name="Footer Placeholder 3" svg:x="0in" svg:y="10.45in" svg:width="3.68858in" svg:height="0.54961in" presentation:class="footer" presentation:placeholder="false">
        <draw:text-box>
          <text:p text:style-name="a1427" text:class-names="" text:cond-style-name=""><text:span text:style-name="a1426" text:class-names=""/></text:p>
        </draw:text-box>
        <svg:title/>
        <svg:desc/>
      </draw:frame>
      <draw:frame draw:id="id174" presentation:style-name="a1432" draw:name="Slide Number Placeholder 4" svg:x="4.81102in" svg:y="10.45in" svg:width="3.68858in" svg:height="0.54961in" presentation:class="page-number" presentation:placeholder="false">
        <draw:text-box>
          <text:p text:style-name="a1431" text:class-names="" text:cond-style-name=""><text:span text:style-name="a1429" text:class-names=""><text:page-number style:num-format="1" text:fixed="false"/></text:span><text:span text:style-name="a1430" text:class-names=""/></text:p>
        </draw:text-box>
        <svg:title/>
        <svg:desc/>
      </draw:frame>
      <draw:page-thumbnail draw:page-number="1" svg:x="0.59549in" svg:y="1.32986in" svg:width="3.48438in" svg:height="1.96007in"/>
      <draw:page-thumbnail draw:page-number="2" svg:x="4.42014in" svg:y="1.32986in" svg:width="3.48438in" svg:height="1.96007in"/>
      <draw:page-thumbnail draw:page-number="3" svg:x="0.59549in" svg:y="4.5191in" svg:width="3.48438in" svg:height="1.96007in"/>
      <draw:page-thumbnail draw:page-number="4" svg:x="4.42014in" svg:y="4.5191in" svg:width="3.48438in" svg:height="1.96007in"/>
      <draw:page-thumbnail draw:page-number="5" svg:x="0.59549in" svg:y="7.70833in" svg:width="3.48438in" svg:height="1.96007in"/>
      <draw:page-thumbnail draw:page-number="6" svg:x="4.42014in" svg:y="7.70833in" svg:width="3.48438in" svg:height="1.96007in"/>
    </style:handout-master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4.0 MicrosoftPowerPoint</meta:generator>
    <dc:title>PowerPoint Presentation</dc:title>
    <meta:initial-creator>Jess</meta:initial-creator>
    <dc:creator>Naimul Hasan</dc:creator>
    <meta:creation-date>2013-02-13T15:39:40Z</meta:creation-date>
    <dc:date>2026-02-10T22:04:37Z</dc:date>
    <meta:editing-cycles>76</meta:editing-cycles>
    <meta:editing-duration>PT83511S</meta:editing-duration>
    <meta:user-defined meta:name="AppVersion">16.0000</meta:user-defined>
    <meta:user-defined meta:name="Company">Microsoft</meta:user-defined>
    <meta:user-defined meta:name="HiddenSlides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MMClips" meta:value-type="float">0</meta:user-defined>
    <meta:user-defined meta:name="Notes" meta:value-type="float">3</meta:user-defined>
    <meta:user-defined meta:name="PresentationFormat">Widescreen</meta:user-defined>
    <meta:user-defined meta:name="ScaleCrop" meta:value-type="boolean">false</meta:user-defined>
    <meta:user-defined meta:name="ShareDoc" meta:value-type="boolean">false</meta:user-defined>
    <meta:user-defined meta:name="Slides" meta:value-type="float">4</meta:user-defined>
    <meta:document-statistic meta:paragraph-count="34" meta:word-count="316"/>
  </office:meta>
</office:document-meta>
</file>